
<file path=META-INF/manifest.xml><?xml version="1.0" encoding="utf-8"?>
<!DOCTYPE manifest  PUBLIC '-//OpenOffice.org//DTD Manifest 1.0//EN'  'Manifest.dtd'>
<manifest:manifest xmlns:manifest="urn:oasis:names:tc:opendocument:xmlns:manifest:1.0">
  <manifest:file-entry manifest:media-type="application/vnd.oasis.opendocument.text" manifest:full-path="/"/>
  <manifest:file-entry manifest:media-type="text/xml" manifest:full-path="content.xml"/>
  <manifest:file-entry manifest:media-type="text/xml" manifest:full-path="styles.xml"/>
  <manifest:file-entry manifest:media-type="text/xml" manifest:full-path="meta.xml"/>
  <manifest:file-entry manifest:media-type="text/xml" manifest:full-path="settings.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calcext="urn:org:documentfoundation:names:experimental:calc:xmlns:calcext:1.0" xmlns:field="urn:openoffice:names:experimental:ooo-ms-interop:xmlns:field:1.0" xmlns:formx="urn:openoffice:names:experimental:ooxml-odf-interop:xmlns:form:1.0" xmlns:css3t="http://www.w3.org/TR/css3-text/" office:version="1.2">
  <office:scripts/>
  <office:automatic-styles>
    <!-- Out of date -->
    <style:style style:name="s7" style:family="text" style:parent-style-name="Standard">
      <style:text-properties fo:color="#666600" style:text-line-through-style="solid" style:text-line-through-type="single" fo:font-weight="normal"/>
    </style:style>
    <!-- Comment -->
    <style:style style:name="s9" style:family="section">
      <style:section-properties fo:background-color="#f0f0f0"/>
    </style:style>
    <style:style style:family="text" style:name="s9">
      <style:text-properties fo:color="#353842" style:font-name="Times New Roman CYR" fo:font-size="12pt" fo:background-color="#f0f0f0"/>
    </style:style>
    <style:style style:family="paragraph" style:name="s9header" style:parent-style-name="s9">
      <style:text-properties fo:font-size="8pt"/>
    </style:style>
    <style:style style:name="s93" style:family="section">
      <style:section-properties fo:background-color="#FFF5AD"/>
    </style:style>
    <style:style style:name="s94" style:family="section">
      <style:section-properties fo:background-color="#f0f0f0"/>
    </style:style>
    <!-- Color selection -->
    <style:style style:family="text" style:name="s10">
      <style:text-properties fo:color="#26282f" fo:font-weight="bold"/>
    </style:style>
    <!-- Version info -->
    <style:style style:name="s22" style:family="section">
      <style:section-properties fo:background-color="#f0f0f0" fo:margin-left="0.3cm" fo:margin-right="0cm"/>
    </style:style>
    <style:style style:family="paragraph" style:name="s22header" style:parent-style-name="s22">
      <style:text-properties fo:font-size="8pt"/>
    </style:style>
    <!-- Necessary documents -->
    <style:style style:name="s45" style:family="section">
      <style:section-properties fo:background-color="#f0f0f0" fo:margin-left="0.74cm" fo:margin-right="0.74cm"/>
    </style:style>
    <!-- Who helps? -->
    <style:style style:name="s46" style:family="section">
      <style:section-properties fo:background-color="#f0f0f0" fo:margin-left="0.74cm" fo:margin-right="0.74cm"/>
    </style:style>
    <!-- Attention: dishonesty -->
    <style:style style:name="s47" style:family="section">
      <style:section-properties fo:background-color="#f0f0f0" fo:margin-left="0.74cm" fo:margin-right="0.74cm"/>
    </style:style>
    <!-- Attention: crime! -->
    <style:style style:name="s48" style:family="section">
      <style:section-properties fo:background-color="#f0f0f0" fo:margin-left="0.74cm" fo:margin-right="0.74cm"/>
    </style:style>
    <!-- Note -->
    <style:style style:name="s49" style:family="section">
      <style:section-properties fo:background-color="#f0f0f0" fo:margin-left="0.74cm" fo:margin-right="0.74cm"/>
    </style:style>
    <!-- Example -->
    <style:style style:name="s50" style:family="section">
      <style:section-properties fo:background-color="#f0f0f0" fo:margin-left="0.74cm" fo:margin-right="0.74cm"/>
    </style:style>
    <!-- Attention -->
    <style:style style:name="s68" style:family="section">
      <style:section-properties fo:background-color="#f0f0f0" fo:margin-left="0.74cm" fo:margin-right="0.74cm"/>
    </style:style>
    <!-- Special formula -->
    <style:style style:name="s74" style:family="section">
      <style:section-properties fo:background-color="#f0f0f0" fo:margin-left="0.74cm" fo:margin-right="0.74cm"/>
    </style:style>
    <!-- Changes info -->
    <style:style style:name="s52" style:family="section">
      <style:section-properties fo:background-color="#eaefed" fo:margin-left="0cm" fo:margin-right="0cm"/>
    </style:style>
    <style:style style:family="paragraph" style:name="s52header" style:parent-style-name="s52"/>
    <style:style style:name="s41" style:family="text">
      <style:text-properties fo:color="#000000" style:font-name="Arial" fo:background-color="#c1d7ff"/>
    </style:style>
    <style:style style:name="s42" style:family="text">
      <style:text-properties fo:color="#000000" style:font-name="Arial" fo:background-color="#c4c413"/>
    </style:style>
    <style:style style:name="lower" style:family="text">
      <style:text-properties style:text-position="sub 58%"/>
    </style:style>
    <style:style style:name="upper" style:family="text">
      <style:text-properties style:text-position="super 58%"/>
    </style:style>
    <style:style style:name="bold" style:family="text">
      <style:text-properties fo:font-weight="bold"/>
    </style:style>
    <style:style style:name="preformatted" style:family="text">
      <style:text-properties style:font-name="Courier New" fo:font-size="11pt"/>
    </style:style>
    <style:style style:name="fr1" style:family="graphic">
      <style:graphic-properties style:vertical-pos="top" style:vertical-rel="baseline" fo:padding="0cm" fo:border="none" style:mirror="none" fo:clip="rect(0cm, 0cm, 0cm, 0cm)" draw:luminance="0%" draw:contrast="0%" draw:red="0%" draw:green="0%" draw:blue="0%" draw:gamma="100%" draw:color-inversion="false" draw:image-opacity="100%" draw:color-mode="standard"/>
    </style:style>
    <style:style style:name="icon" style:family="graphic">
      <style:graphic-properties fo:border="none" style:mirror="none" fo:clip="rect(0cm, 0cm, 0cm, 0cm)" draw:luminance="0%" draw:contrast="0%" draw:red="0%" draw:green="0%" draw:blue="0%" draw:gamma="100%" draw:color-inversion="false" draw:image-opacity="100%" draw:color-mode="standard"/>
    </style:style>
    <style:style style:name="tiff" style:family="graphic">
      <style:graphic-properties style:vertical-pos="middle" style:vertical-rel="char" style:horizontal-pos="center" style:horizontal-rel="page" style:mirror="none" fo:clip="rect(0in, 0in, 0in, 0in)" draw:luminance="0%" draw:contrast="0%" draw:red="0%" draw:green="0%" draw:blue="0%" draw:gamma="100%" draw:color-inversion="false" draw:image-opacity="100%" draw:color-mode="standard"/>
    </style:style>
    <!-- prime -->
    <style:style style:family="paragraph" style:name="s777" style:parent-style-name="Heading">
      <style:paragraph-properties fo:text-align="left"/>
      <style:text-properties style:font-name="Times New Roman" fo:text-align="left" fo:font-size="20pt" fo:font-weight="normal" fo:language="ru" fo:country="RU"/>
    </style:style>
    <style:style style:family="paragraph" style:name="s778" style:parent-style-name="Heading">
      <style:paragraph-properties fo:text-align="left"/>
      <style:text-properties style:font-name="Times New Roman" fo:text-align="left" fo:background-color="#000000" fo:color="#ffffff" fo:font-size="12pt" fo:font-weight="normal" fo:language="ru" fo:country="RU"/>
    </style:style>
    <style:style style:family="paragraph" style:name="s779" style:parent-style-name="Heading">
      <style:paragraph-properties fo:text-align="left"/>
      <style:text-properties style:font-name="Times New Roman" fo:text-align="left" fo:font-size="14pt" fo:font-weight="bold" fo:language="ru" fo:country="RU"/>
    </style:style>
    <style:style style:family="paragraph" style:name="s780" style:parent-style-name="Heading">
      <style:paragraph-properties fo:text-align="left"/>
      <style:text-properties style:font-name="Times New Roman" fo:text-align="left" fo:font-size="12pt" fo:font-weight="normal" style:text-underline-type="single" fo:language="ru" fo:country="RU"/>
    </style:style>
    <!-- lists -->
    <style:style style:family="paragraph" style:name="s781" style:parent-style-name="Heading">
      <style:paragraph-properties fo:text-align="left"/>
      <style:text-properties fo:color="#ffffff" style:font-name="Times New Roman" fo:text-align="left" fo:font-size="16pt" fo:language="ru" fo:country="RU" fo:background-color="#2e2e2e"/>
    </style:style>
    <style:style style:family="paragraph" style:name="s782" style:parent-style-name="Heading">
      <style:paragraph-properties fo:text-align="left"/>
      <style:text-properties fo:color="#000000" style:text-underline-type="single" style:font-name="Times New Roman" fo:text-align="left" fo:font-size="20pt" fo:language="ru" fo:country="RU" fo:background-color="#ffffff"/>
    </style:style>
    <style:style style:family="paragraph" style:name="s84" style:parent-style-name="Standard">
      <style:paragraph-properties fo:text-align="left" fo:text-indent="0cm"/>
    </style:style>
    <style:style style:family="paragraph" style:name="s75" style:parent-style-name="Standard">
      <style:paragraph-properties fo:text-align="left" fo:text-indent="0cm"/>
      <style:text-properties fo:font-style="italic"/>
    </style:style>
    <!-- document changes style -->
    <style:style style:name="ChangesCell" style:family="table-cell">
      <style:table-cell-properties fo:padding-left="0.19cm" fo:padding-right="0.19cm"/>
    </style:style>
    <!-- Picture paragraph -->
    <style:style style:family="paragraph" style:name="image" style:parent-style-name="Heading">
      <style:paragraph-properties fo:text-indent="0cm"/>
    </style:style>
    <style:style style:name="TiffA4P" style:family="paragraph" style:parent-style-name="Standard" style:master-page-name="A4Portrait">
      <style:paragraph-properties fo:break-before="page" fo:text-indent="0cm" fo:margin-left="0cm" fo:margin-right="0cm" fo:margin-top="0cm" fo:margin-bottom="0cm"/>
    </style:style>
    <style:style style:name="TiffA4L" style:family="paragraph" style:parent-style-name="Standard" style:master-page-name="A4Landscape">
      <style:paragraph-properties fo:break-before="page" fo:text-indent="0cm" fo:margin-left="0cm" fo:margin-right="0cm" fo:margin-top="0cm" fo:margin-bottom="0cm"/>
    </style:style>
    <!-- Section break styles -->
    <!-- Page break style -->
    <style:style style:name="PB" style:family="paragraph" style:parent-style-name="Standard">
      <style:paragraph-properties fo:break-before="page"/>
    </style:style>
    <!-- Specific styles -->
    <style:style style:name="s16_fi0" style:family="paragraph" style:parent-style-name="s16">
      <style:paragraph-properties fo:text-indent="0mm"/>
    </style:style>
    <style:style style:name="s1_right_fi0" style:family="paragraph" style:parent-style-name="s1">
      <style:paragraph-properties fo:text-align="right" fo:text-indent="0mm"/>
    </style:style>
    <!-- Table cells styles -->
    <!-- Table columns styles -->
    <style:style style:name="3191" style:family="table-column">
      <style:table-column-properties style:column-width="56mm"/>
    </style:style>
    <style:style style:name="3401" style:family="table-column">
      <style:table-column-properties style:column-width="60mm"/>
    </style:style>
    <style:style style:name="6380" style:family="table-column">
      <style:table-column-properties style:column-width="113mm"/>
    </style:style>
    <style:style style:name="6803" style:family="table-column">
      <style:table-column-properties style:column-width="120mm"/>
    </style:style>
    <!-- Table styles -->
    <style:style style:name="rubber" style:family="table">
      <style:table-properties style:rel-width="100%" table:align="center"/>
    </style:style>
    <style:style style:name="9571" style:family="table">
      <style:table-properties style:width="169mm" table:align="left"/>
    </style:style>
    <style:style style:name="10204" style:family="table">
      <style:table-properties style:width="180mm" table:align="left"/>
    </style:style>
    <!-- Colored text styles -->
  </office:automatic-styles>
  <office:body>
    <office:text text:use-soft-page-breaks="true">
      <text:h text:outline-level="1" text:style-name="s3"><text:bookmark text:name="anchor0"/><text:a xlink:type="simple" xlink:href="https://internet.garant.ru/document/redirect/402926578/0">Решение Собрания депутатов Копейского городского округа Челябинской области от 29 сентября 2021 г. N 257-МО
"Об утверждении Положения об осуществлении муниципального контроля в сфере благоустройства"</text:a></text:h>
      <text:p text:style-name="s52header">С изменениями и дополнениями от:</text:p>
      <text:p text:style-name="s52">30 марта, 27 апреля 2022 г., 29 марта, 28 июня, 20 декабря 2023 г., 26 июня, 25 сентября 2024 г., 30 апреля, 26 ноября 2025 г., 25 февраля 2026 г.</text:p>
      <text:p text:style-name="s1"/>
      <text:p text:style-name="s1">В соответствии с <text:a xlink:type="simple" xlink:href="https://internet.garant.ru/document/redirect/12125267/0">Кодексом Российской Федерации об административных правонарушениях</text:a>, федеральными законами <text:a xlink:type="simple" xlink:href="https://internet.garant.ru/document/redirect/186367/0">от 06.10.2003 N 131-ФЗ</text:a> "Об общих принципах организации местного самоуправления в Российской Федерации", <text:a xlink:type="simple" xlink:href="https://internet.garant.ru/document/redirect/74449814/0">от 31.07.2020 N 248-ФЗ</text:a> "О государственном контроле (надзоре) и муниципальном контроле в Российской Федерации", руководствуясь <text:a xlink:type="simple" xlink:href="https://internet.garant.ru/document/redirect/8704256/101">Уставом</text:a> муниципального образования "Копейский городской округ", в целях повышения качества осуществления муниципального контроля в сфере благоустройства Собрание депутатов Копейского городского округа Челябинской области решает:</text:p>
      <text:p text:style-name="s1"><text:bookmark text:name="anchor1115"/>1. Утвердить положение об осуществлении муниципального контроля в сфере благоустройства (<text:a xlink:type="simple" xlink:href="#anchor1000">приложение</text:a>).</text:p>
      <text:p text:style-name="s1"><text:bookmark text:name="anchor1116"/>2. Признать утратившим силу решение Собрания депутатов Копейского городского округа от 29.04.2020 N 865-МО "Об утверждении порядка осуществления муниципального контроля в сфере благоустройства".</text:p>
      <text:p text:style-name="s1"><text:bookmark text:name="anchor1117"/>3. Ответственность за исполнением настоящего решения возложить на заместителя Главы городского округа по территориальному развитию Арасланова А.Н.</text:p>
      <text:p text:style-name="s1"><text:bookmark text:name="anchor1118"/>4. Контроль исполнения настоящего решения возложить на постоянную комиссию по вопросам городского хозяйства и землепользования Собрания депутатов Копейского городского округа.</text:p>
      <text:p text:style-name="s1"><text:bookmark text:name="anchor1119"/>5. Настоящее решение подлежит опубликованию в газете "Копейский рабочий" и размещению на <text:a xlink:type="simple" xlink:href="http://www.kopeysk-sobranie.ru/">официальном Интернет-сайте</text:a> Собрания депутатов Копейского городского округа.</text:p>
      <text:p text:style-name="s1"><text:bookmark text:name="anchor1120"/>6. Решение вступает в силу со дня его <text:a xlink:type="simple" xlink:href="https://internet.garant.ru/document/redirect/402926579/0">официального опубликования</text:a>.</text:p>
      <text:p text:style-name="s1"/>
      <table:table table:name="10204" table:style-name="10204">
        <table:table-column table:style-name="6803"/>
        <table:table-column table:style-name="3401"/>
        <table:table-row>
          <table:table-cell>
            <text:p text:style-name="s16_fi0">Председатель Собрания депутатов городского округа</text:p>
          </table:table-cell>
          <table:table-cell>
            <text:p text:style-name="s1_right_fi0">Е.К. Гиске</text:p>
          </table:table-cell>
        </table:table-row>
      </table:table>
      <text:p text:style-name="s1"/>
      <table:table table:name="10204" table:style-name="10204">
        <table:table-column table:style-name="6803"/>
        <table:table-column table:style-name="3401"/>
        <table:table-row>
          <table:table-cell>
            <text:p text:style-name="s16_fi0">Глава Копейского городского</text:p>
          </table:table-cell>
          <table:table-cell>
            <text:p text:style-name="s1_right_fi0">А.М. Фалейчик</text:p>
          </table:table-cell>
        </table:table-row>
      </table:table>
      <text:p text:style-name="s1"/>
      <text:p text:style-name="s1_right_fi0"><text:bookmark text:name="anchor1000"/><text:span text:style-name="s10">Приложение
к <text:a xlink:type="simple" xlink:href="#anchor0">решению</text:a> Собрания депутатов
Копейского городского округа
Челябинской области
от 29 сентября 2021 г. N 257-МО</text:span></text:p>
      <text:p text:style-name="s1"/>
      <text:h text:outline-level="1" text:style-name="s3">Положение
об осуществлении муниципального контроля в сфере благоустройства</text:h>
      <text:p text:style-name="s52header">С изменениями и дополнениями от:</text:p>
      <text:p text:style-name="s52">30 марта, 27 апреля 2022 г., 29 марта, 28 июня, 20 декабря 2023 г., 26 июня, 25 сентября 2024 г., 30 апреля, 26 ноября 2025 г., 25 февраля 2026 г.</text:p>
      <text:p text:style-name="s1"/>
      <text:h text:outline-level="1" text:style-name="s3"><text:bookmark text:name="anchor1002"/>I. Общие положения</text:h>
      <text:p text:style-name="s1"/>
      <text:p text:style-name="s1"><text:bookmark text:name="anchor1001"/>1. Настоящее Положение устанавливает порядок осуществления муниципального контроля в сфере благоустройства (далее - муниципальный контроль) разработано в соответствии с Федеральными законами <text:a xlink:type="simple" xlink:href="https://internet.garant.ru/document/redirect/186367/0">от 06 октября 2003 года N 131-ФЗ</text:a> "Об общих принципах организации местного самоуправления в Российской Федерации", <text:a xlink:type="simple" xlink:href="https://internet.garant.ru/document/redirect/74449814/0">от 31 июля 2020 года N 248-ФЗ</text:a> "О государственном контроле (надзоре) и муниципальном контроле в Российской Федерации" (далее - Федеральный закон N 248-ФЗ), <text:a xlink:type="simple" xlink:href="https://internet.garant.ru/document/redirect/8704256/101">Уставом</text:a> муниципального образования "Копейский городской округ", <text:a xlink:type="simple" xlink:href="https://internet.garant.ru/document/redirect/74355208/1000">Правилами</text:a> благоустройства территории Копейского городского округа, утвержденными <text:a xlink:type="simple" xlink:href="https://internet.garant.ru/document/redirect/74355208/0">решением</text:a> Собрания депутатов Копейского городского округа от 03.07.2020 N 897-МО (далее - Правила благоустройства) и регламентирует организацию и осуществление муниципального контроля в сфере благоустройства на территории городского округа.</text:p>
      <text:p text:style-name="s1"><text:bookmark text:name="anchor1003"/>2. Муниципальный контроль осуществляется посредством профилактики нарушений обязательных требований, организации и проведения контрольных мероприятий, принятия предусмотренных законодательством Российской Федерации мер по пресечению и (или) устранению последствий выявленных нарушений обязательных требований на территории муниципального образования "Копейский городской округ".</text:p>
      <text:p text:style-name="s1"><text:bookmark text:name="anchor1004"/>3. Предметом муниципального контроля, является соблюдение гражданами, в том числе осуществляющих деятельность в качестве индивидуальных предпринимателей, организациями, в том числе коммерческими и некоммерческими организациями любых форм собственности и организационно-правовых форм, органами государственной власти и органами местного самоуправления (далее - контролируемые лица) <text:a xlink:type="simple" xlink:href="https://internet.garant.ru/document/redirect/74355208/1000">Правил</text:a> благоустройства, в том числе требований к обеспечению доступности для инвалидов объектов социальной, инженерной и транспортной инфраструктур и предоставляемых услуг (при осуществлении муниципального контроля может выдаваться <text:a xlink:type="simple" xlink:href="https://internet.garant.ru/document/redirect/74449814/900201">предписание</text:a> об устранении выявленных нарушений обязательных требований, выявленных в ходе наблюдения за соблюдением обязательных требований (мониторинга безопасности), организация благоустройства территории городского округа в соответствии с указанными Правилами благоустройства.</text:p>
      <text:p text:style-name="s1"><text:bookmark text:name="anchor1005"/>4. Муниципальный контроль на территории Копейского городского округа осуществляется администрацией Копейского городского округа (далее - орган муниципального контроля).</text:p>
      <text:p text:style-name="s1"><text:bookmark text:name="anchor1006"/>5. Должностными лицами, уполномоченными на организацию муниципального контроля, являются начальник правового управления администрации Копейского городского округа, а в случае его отсутствия - заместитель начальника управления, начальник юридического отдела правового управления администрации Копейского городского округа, которые вправе принимать решения и подписывать документы:</text:p>
      <text:p text:style-name="s1">- о проведении контрольных (надзорных) мероприятий со взаимодействием;</text:p>
      <text:p text:style-name="s1">- о выдаче задания на проведение контрольных (надзорных) мероприятий без взаимодействия;</text:p>
      <text:p text:style-name="s1">- о проведении профилактического визита;</text:p>
      <text:p text:style-name="s1">- о мерах в случае, если при проведении профилактических мероприятий, в иных случаях, установлено, что объекты контроля представляют явную непосредственную угрозу причинения вреда (ущерба) охраняемым законом ценностям или такой вред (ущерб) причинен;</text:p>
      <text:p text:style-name="s1">- принимает решение об обращении за содействием в соответствии с <text:a xlink:type="simple" xlink:href="https://internet.garant.ru/document/redirect/12182530/103">Федеральным законом</text:a> от 7 февраля 2011 года N 3-ФЗ "О полиции" в органы внутренних дел в случаях, если должностным лицам отдела контроля оказывается противодействие или угрожает опасность.</text:p>
      <text:p text:style-name="s1"><text:bookmark text:name="anchor1007"/>6. От имени органа муниципального контроля муниципальный контроль вправе осуществлять должностные лица отдела контроля правового управления администрации Копейского городского округа (далее - должностные лица отдела контроля, отдел контроля), в должностные обязанности которых, в соответствии с должностной инструкцией, входит осуществление полномочий по виду муниципального контроля, в том числе проведение профилактических мероприятий и контрольных мероприятий:</text:p>
      <text:p text:style-name="s1"><text:bookmark text:name="anchor1008"/>1) начальник отдела контроля правового управления администрации Копейского городского округа;</text:p>
      <text:p text:style-name="s1"><text:bookmark text:name="anchor1009"/>2) главный специалист отдела контроля правового управления администрации Копейского городского округа;</text:p>
      <text:p text:style-name="s1"><text:bookmark text:name="anchor1010"/>3) Исключен. - <text:a xlink:type="simple" xlink:href="https://internet.garant.ru/document/redirect/413179897/2">Решение</text:a> Собрания депутатов Копейского городского округа от 26 ноября 2025 г. N 130-МО</text:p>
      <text:p text:style-name="s22header">Информация об изменениях:</text:p>
      <text:p text:style-name="s22"><text:a xlink:type="simple" xlink:href="https://internet.garant.ru/document/redirect/411818714/1010">См. предыдущую редакцию</text:a></text:p>
      <text:p text:style-name="s1">Должностные лица, уполномоченные на проведение конкретных профилактических или контрольных мероприятий, определяются решением органа муниципального контроля.</text:p>
      <text:p text:style-name="s22header">Информация об изменениях:</text:p>
      <text:p text:style-name="s22"><text:bookmark text:name="anchor1011"/>Пункт 7 изменен. - <text:a xlink:type="simple" xlink:href="https://internet.garant.ru/document/redirect/413179897/3">Решение</text:a> Собрания депутатов Копейского городского округа от 26 ноября 2025 г. N 130-МО</text:p>
      <text:p text:style-name="s22"><text:a xlink:type="simple" xlink:href="https://internet.garant.ru/document/redirect/411818714/1011">См. предыдущую редакцию</text:a></text:p>
      <text:p text:style-name="s1">7. Должностные лица отдела контроля при проведении контрольных мероприятий в пределах своих полномочий и в объеме проведенных контрольных действий обладают полномочиями в рамках осуществления муниципального контроля, в том числе:</text:p>
      <text:p text:style-name="s1">- непосредственно осуществлять контрольные (надзорные) и профилактические мероприятия, решение о проведении которых принято в установленном порядке;</text:p>
      <text:p text:style-name="s1">- составлять и подписывать протоколы контрольных (надзорных) действий, прилагаемые к ним документы;</text:p>
      <text:p text:style-name="s1">- подписывать и направлять контролируемому лицу требования о предоставлении информации, документов, устанавливать сроки такого предоставления в рамках проведения контрольных (надзорных) мероприятий;</text:p>
      <text:p text:style-name="s1">- составлять и подписывать акт (заключение) по итогам контрольного (надзорного) мероприятия, направлять акт контролируемому лицу;</text:p>
      <text:p text:style-name="s1">- составлять, подписывать и направлять контролируемому лицу предписание об устранении нарушений, устанавливать сроки исполнения предписания в соответствии с действующим законодательством;</text:p>
      <text:p text:style-name="s1">- вправе, а в установленных случаях обязаны, осуществлять фото- и видео- фиксацию, в порядке, установленном положением о виде контроля. Решение о необходимости использования фотосъемки, аудио- и видеозаписи, иных способов фиксации доказательств нарушений обязательных требований при осуществлении контрольных мероприятий принимается должностным лицом отдела контроля самостоятельно. Содержание видеозаписи подлежит отражению в акте контрольного действия. Материалы, полученные в результате фотосъемки, аудио- и видеозаписи, прикладываются к документам, оформляемым по итогам контрольного мероприятия, контрольного мероприятия без взаимодействия;</text:p>
      <text:p text:style-name="s1"><text:bookmark text:name="anchor1129"/>- использовать специальное оборудование и (или) технические приборы для целей проведения контрольных (надзорных) мероприятий, в том числе является допущенным к использованию специального оборудования, которое применяется в ходе контрольного (надзорного) мероприятия, в том числе мобильного приложения "Инспектор" (далее МП - "Инспектор");</text:p>
      <text:p text:style-name="s1">- если при проведении профилактических мероприятий, в иных случаях, установлено, что объекты контроля представляют явную непосредственную угрозу причинения вреда (ущерба) охраняемым законом ценностям или такой вред (ущерб) причинен, незамедлительно направлять информацию об этом начальнику правового управления администрации Копейского городского округа;</text:p>
      <text:p text:style-name="s1">- в ходе осуществления профилактического визита вправе осуществлять консультирование, информирование, направлять рекомендации контролируемому лицу;</text:p>
      <text:p text:style-name="s1">- готовить, подписывать и направлять контролируемым лицам предостережения о недопустимости нарушения обязательных требований;</text:p>
      <text:p text:style-name="s1">- направлять предложения начальнику правового управления администрации Копейского городского округа об обращении за содействием в соответствии с <text:a xlink:type="simple" xlink:href="https://internet.garant.ru/document/redirect/12182530/103">Федеральным законом</text:a> от 7 февраля 2011 года N 3-ФЗ "О полиции" в органы внутренних дел в случаях, если должностному лицу оказывается противодействие или угрожает опасность;</text:p>
      <text:p text:style-name="s1">- осуществлять иные права и реализовывать обязанности, предусмотренные <text:a xlink:type="simple" xlink:href="https://internet.garant.ru/document/redirect/74449814/29">статьей 29</text:a> Федерального закона N 248-ФЗ;</text:p>
      <text:p text:style-name="s1">- осуществлять производство по делам об административных правонарушениях, связанным с нарушениями требований <text:a xlink:type="simple" xlink:href="https://internet.garant.ru/document/redirect/74355208/1000">Правил</text:a> благоустройства территории городского округа, выявленных в ходе осуществления контрольных мероприятий.</text:p>
      <text:p text:style-name="s1"><text:bookmark text:name="anchor1012"/>8. Должностные лица, уполномоченные осуществлять муниципальный контроль имеют права, обязанности и несут ответственность в соответствии с <text:a xlink:type="simple" xlink:href="https://internet.garant.ru/document/redirect/74449814/29">Федеральным законом</text:a> N 248-ФЗ и иными федеральными законами.</text:p>
      <text:p text:style-name="s1"><text:bookmark text:name="anchor1013"/>9. Муниципальный контроль осуществляется в отношении контролируемых лиц.</text:p>
      <text:p text:style-name="s1"><text:bookmark text:name="anchor1014"/>10. Объектами муниципального контроля являются (далее - объекты контроля):</text:p>
      <text:p text:style-name="s1"><text:bookmark text:name="anchor1015"/>1) деятельность, действия (бездействие) контролируемых лиц, связанные с соблюдением обязательных требований в области благоустройства городского округа, в том числе предъявляемые к контролируемым лицам, осуществляющим деятельность, действия (бездействие);</text:p>
      <text:p text:style-name="s1"><text:bookmark text:name="anchor1016"/>2) результаты деятельности контролируемых лиц, в том числе работы и услуги, к которым предъявляются обязательные требования в области благоустройства городского округа;</text:p>
      <text:p text:style-name="s1"><text:bookmark text:name="anchor1017"/>3) здания, помещения, сооружения, в том числе малые архитектурные формы, объекты территории, предметы транспортного средства, другие объекта которыми контролируемые лица владеют и (или) пользуются, объекты, не находящиеся в их владении, пользовании, к которым предъявляются обязательные требования.</text:p>
      <text:p text:style-name="s1">Контрольным (надзорным) органом в рамках осуществления муниципального контроля обеспечивается учет объектов муниципального контроля путем ведения перечня объектов контроля в Едином реестре видов федерального государственного контроля (надзора), регионального государственного контроля (надзора), муниципального контроля в порядке, определенном Правительством Российской Федерации.</text:p>
      <text:p text:style-name="s1">Перечень объектов контроля содержит следующие сведения:</text:p>
      <text:p text:style-name="s1">- местоположение (адрес) объекта, кадастровый номер и другие сведения, в соответствии со спецификой объектов вида контроля.</text:p>
      <text:p text:style-name="s1">Внесение сведений о новых объектах контроля в перечень, исключение объектов контроля из перечня, уточнение сведений об объектах контроля осуществляется контрольным (надзорным) органом в течение 5 дней со дня поступления соответствующей информации.</text:p>
      <text:p text:style-name="s1">Контрольный орган при сборе, обработке, анализе и учете сведений об объектах контроля для целей их учета использует информацию, представляемую ему в соответствии с нормативными правовыми актами, информацию, получаемую в рамках межведомственного взаимодействия, а также общедоступную информацию.</text:p>
      <text:p text:style-name="s22header">Информация об изменениях:</text:p>
      <text:p text:style-name="s22"><text:bookmark text:name="anchor101"/>Раздел I дополнен пунктом 10.1. - <text:a xlink:type="simple" xlink:href="https://internet.garant.ru/document/redirect/413794316/2">Решение</text:a> Собрания депутатов Копейского городского округа от 25 февраля 2026 г. N 172-МО</text:p>
      <text:p text:style-name="s1">10.1 Документы, оформляемые при осуществлении, муниципального контроля должны отвечать требованиям <text:a xlink:type="simple" xlink:href="https://internet.garant.ru/document/redirect/74449814/21">статьи 21</text:a> Федерального закона N 248-ФЗ, составляются в форме электронного документа и подписываются усиленной <text:a xlink:type="simple" xlink:href="https://internet.garant.ru/document/redirect/12184522/54">квалифицированной электронной подписью</text:a>.</text:p>
      <text:p text:style-name="s1"/>
      <text:h text:outline-level="1" text:style-name="s3"><text:bookmark text:name="anchor1018"/>II. Управление рисками причинения вреда (ущерба) охраняемым законом ценностям при осуществлении муниципального контроля в сфере благоустройства</text:h>
      <text:p text:style-name="s1"/>
      <text:p text:style-name="s1"><text:bookmark text:name="anchor1019"/>11. Муниципальный контроль осуществляется на основе управления рисками причинения вреда (ущерба), определяющего выбор профилактических мероприятий и контрольных (надзорных) мероприятий, их содержание (в том числе объем проверяемых обязательных требований), интенсивность и результаты.</text:p>
      <text:p text:style-name="s1"><text:bookmark text:name="anchor1020"/>12. Перечень индикаторов риска нарушения обязательных требований утверждается решением Собрания депутатов Копейского городского округа.</text:p>
      <text:p text:style-name="s1"><text:bookmark text:name="anchor1021"/>13. В целях оценки риска причинения вреда (ущерба) при принятии решения о проведении и выборе внепланового контрольного мероприятия контрольный орган применяет индикаторы риска нарушения обязательных требований.</text:p>
      <text:p text:style-name="s1">Перечень индикаторов риска нарушения обязательных требований при осуществлении муниципального контроля установлен <text:a xlink:type="simple" xlink:href="#anchor11">приложением N 1</text:a> к настоящему Положению.</text:p>
      <text:p text:style-name="s1"><text:bookmark text:name="anchor1022"/>14. Контрольный орган для целей управления рисками причинения вреда (ущерба) при осуществлении муниципального контроля относит объекты контроля к одной из следующих категорий риска причинения вреда (ущерба) (далее - категории риска):</text:p>
      <text:p text:style-name="s1"><text:bookmark text:name="anchor1023"/>1) средний риск - в отношении контролируемого лица в течение года на дату принятия решения об отнесении объекта контроля к категории риска вынесено предписание по факту несоблюдения требований <text:a xlink:type="simple" xlink:href="https://internet.garant.ru/document/redirect/74355208/1000">Правил</text:a> благоустройства, не исполненное в срок, установленный предписанием, и (или) вступившее в законную силу судебное решение о назначении административного наказания за совершение административного правонарушения, связанного с нарушением требований Правил благоустройства, выявленных в ходе осуществления муниципального контроля;</text:p>
      <text:p text:style-name="s1"><text:bookmark text:name="anchor1024"/>2) умеренный риск - в отношении контролируемого лица в течение последних двух лет на дату принятия решения об отнесении объекта контроля к категории риска вынесено предписание по факту несоблюдения требований <text:a xlink:type="simple" xlink:href="https://internet.garant.ru/document/redirect/74355208/1000">Правил</text:a> благоустройства, не исполненное в срок, установленный предписанием, и (или) вступившее в законную силу судебное решение о назначении административного наказания за совершение административного правонарушения, связанного с нарушением требований Правил благоустройства, выявленных в ходе осуществления муниципального контроля;</text:p>
      <text:p text:style-name="s1"><text:bookmark text:name="anchor1025"/>3) низкий риск - объекты контроля, не соответствующие критериям среднего и умеренного рисков.</text:p>
      <text:p text:style-name="s22header">Информация об изменениях:</text:p>
      <text:p text:style-name="s22"><text:bookmark text:name="anchor1026"/>Пункт 15 изменен. - <text:a xlink:type="simple" xlink:href="https://internet.garant.ru/document/redirect/413794316/3">Решение</text:a> Собрания депутатов Копейского городского округа от 25 февраля 2026 г. N 172-МО</text:p>
      <text:p text:style-name="s22"><text:a xlink:type="simple" xlink:href="https://internet.garant.ru/document/redirect/411820874/1026">См. предыдущую редакцию</text:a></text:p>
      <text:p text:style-name="s1">15. Отнесение объектов контроля к категориям риска и изменение присвоенных объектам контроля категорий риска осуществляются решением уполномоченных должностных лиц, указанных в <text:a xlink:type="simple" xlink:href="#anchor1006">пункте 5</text:a> настоящего Положения. Решение об отнесении объектов контроля к категориям риска принимаются путем внесения соответствующих сведений в Едином реестре видов федерального государственного контроля (надзора), регионального государственного контроля (надзора), муниципального контроля в <text:a xlink:type="simple" xlink:href="https://internet.garant.ru/document/redirect/12191208/5000">порядке</text:a>, определенном Правительством Российской Федерации. Объект контроля считается отнесенным к одной из категорий риска после внесения сведений в единый реестр видов контроля.</text:p>
      <text:p text:style-name="s1">Принятие решения об отнесении объектов контроля к категории низкого риска не требуется. При отсутствии решения об отнесении объектов контроля к категориям риска такие объекты считаются отнесенными к низкой категории риска.</text:p>
      <text:p text:style-name="s1">Изменение присвоенных объектам контроля категорий риска осуществляется при поступлении в контрольный (надзорный) орган информации об изменении сведений, указанных в <text:a xlink:type="simple" xlink:href="#anchor1022">пункте 14</text:a> настоящего Положения.</text:p>
      <text:p text:style-name="s1"/>
      <text:h text:outline-level="1" text:style-name="s3"><text:bookmark text:name="anchor1027"/>III. Профилактика рисков причинения вреда (ущерба) охраняемым законом ценностям</text:h>
      <text:p text:style-name="s1"/>
      <text:p text:style-name="s1"><text:bookmark text:name="anchor1028"/>16. Профилактические мероприятия проводятся контрольным органом в целях, определенных <text:a xlink:type="simple" xlink:href="https://internet.garant.ru/document/redirect/74449814/4401">частью 1 статьи 44</text:a> Федерального закона N 248-ФЗ, а также являются приоритетными по отношению к проведению контрольных мероприятий.</text:p>
      <text:p text:style-name="s1"><text:bookmark text:name="anchor1029"/>17. Профилактические мероприятия осуществляются на основании Программы профилактики рисков причинения вреда (ущерба) охраняемым законом ценностям, утверждаемой распоряжением органа муниципального контроля.</text:p>
      <text:p text:style-name="s1"><text:bookmark text:name="anchor1030"/>18. В случае, если при проведении профилактических мероприятий установлено, что объекты муниципального контроля представляют явную непосредственную угрозу причинения вреда (ущерба) охраняемым законом ценностям или такой вред (ущерб) причинен, должностное лицо, уполномоченное осуществлять муниципальный контроль, незамедлительно направляет информацию об этом уполномоченному должностному лицу, указанному в <text:a xlink:type="simple" xlink:href="#anchor1006">пункте 5</text:a> настоящего Положения для принятия решения о проведении контрольного (надзорного) мероприятия.</text:p>
      <text:p text:style-name="s1"><text:bookmark text:name="anchor1031"/>19. При осуществлении контроля могут проводиться следующие виды профилактических мероприятий:</text:p>
      <text:p text:style-name="s1"><text:bookmark text:name="anchor1032"/>1) информирование;</text:p>
      <text:p text:style-name="s1"><text:bookmark text:name="anchor1033"/>2) консультирование;</text:p>
      <text:p text:style-name="s1"><text:bookmark text:name="anchor1034"/>3) объявление предостережения;</text:p>
      <text:p text:style-name="s1"><text:bookmark text:name="anchor1035"/>4) профилактический визит.</text:p>
      <text:p text:style-name="s1"><text:bookmark text:name="anchor1036"/>20. Информирование осуществляется посредством размещения соответствующих сведений на официальном сайте органа муниципального контроля в сети "Интернет", в средствах массовой информации, через личные кабинеты контролируемых лиц в государственных информационных системах (при их наличии) и в иных формах в порядке, установленном <text:a xlink:type="simple" xlink:href="https://internet.garant.ru/document/redirect/74449814/46">статьей 46</text:a> Федерального закона N 248-ФЗ и которые применимы для данного вида контроля с учетом требований законодательства.</text:p>
      <text:p text:style-name="s1">Контрольный (надзорный) орган вправе осуществлять информирование также в иных формах:</text:p>
      <text:p text:style-name="s1">- при проведении собраний, конференций граждан, круглых столов и в иных формах совместного присутствия граждан;</text:p>
      <text:p text:style-name="s1">- направлять контролируемым лицам рекомендации о соблюдении обязательных требований, в том числе в ходе проведения контрольных и профилактических мероприятий;</text:p>
      <text:p text:style-name="s1">- размещение информации в социальных сетях контрольного (надзорного) органа.</text:p>
      <text:p text:style-name="s22header">Информация об изменениях:</text:p>
      <text:p text:style-name="s22"><text:bookmark text:name="anchor1037"/>Пункт 21 изменен. - <text:a xlink:type="simple" xlink:href="https://internet.garant.ru/document/redirect/413794316/4">Решение</text:a> Собрания депутатов Копейского городского округа от 25 февраля 2026 г. N 172-МО</text:p>
      <text:p text:style-name="s22"><text:a xlink:type="simple" xlink:href="https://internet.garant.ru/document/redirect/411820874/1037">См. предыдущую редакцию</text:a></text:p>
      <text:p text:style-name="s1">21. Консультирование проводится в порядке, предусмотренном <text:a xlink:type="simple" xlink:href="https://internet.garant.ru/document/redirect/74449814/50">статьей 50</text:a> Федерального закона N 248-ФЗ. Должностное лицо контрольного (надзорного) органа по обращениям контролируемых лиц и их представителей, направленных в том числе посредством <text:a xlink:type="simple" xlink:href="http://www.gosuslugi.ru/">единого портала</text:a> государственных и муниципальных услуг (далее - ЕПГУ) или <text:a xlink:type="simple" xlink:href="http://www.gosuslugi74.ru">регионального портала</text:a> государственных и муниципальных услуг (далее - РПГУ), осуществляет консультирование (дает разъяснения по вопросам, связанным с организацией и осуществлением государственного контроля (надзора), муниципального контроля). Консультирование осуществляется без взимания платы. Консультирование может осуществляться должностным лицом контрольного (надзорного) органа по телефону, посредством видео-конференц-связи, использования мобильного приложения "Инспектор", на личном приеме либо в ходе проведения профилактического мероприятия, контрольного (надзорного) мероприятия.</text:p>
      <text:p text:style-name="s1">Время консультирования по телефону, посредством видеоконференцсвязи, на личном приеме одного контролируемого лица (его представителя) не может превышать 15 минут. По итогам консультирования по телефону, посредством видео-конференц-связи, на личном приеме информация в письменном виде не предоставляется.</text:p>
      <text:p text:style-name="s1">Консультирование, в том числе в письменной форме, осуществляется по следующему перечню вопросов:</text:p>
      <text:p text:style-name="s1">- порядок организации и осуществления муниципального контроля;</text:p>
      <text:p text:style-name="s1">- порядок осуществления профилактических, контрольных мероприятий, установленных настоящим Положением;</text:p>
      <text:p text:style-name="s1">- разъяснение положений нормативных актов, содержащих обязательные требования, оценка соблюдения которых осуществляется в рамках муниципального контроля;</text:p>
      <text:p text:style-name="s1">- выполнение предписания, выданного по итогам контрольного мероприятия;</text:p>
      <text:p text:style-name="s1">- получение информации о нормативных правовых актах (их отдельных положениях), содержащих обязательные требования, оценка соблюдения которых осуществляется контрольным (надзорным) органом в рамках контрольных мероприятий.</text:p>
      <text:p text:style-name="s1">Консультирование в письменной форме осуществляется органом муниципального контроля в следующих случаях:</text:p>
      <text:p text:style-name="s1">- контролируемым лицом представлен письменный запрос о предоставлении письменного ответа по вопросам консультирования;</text:p>
      <text:p text:style-name="s1">- за время консультирования предоставить ответ на поставленные вопросы невозможно;</text:p>
      <text:p text:style-name="s1">- ответ на поставленные вопросы требует дополнительного запроса сведений.</text:p>
      <text:p text:style-name="s1">В случае консультирования в письменной форме орган муниципального контроля направляет ответ контролируемому лицу в течение 30 дней со дня регистрации его обращения.</text:p>
      <text:p text:style-name="s1">В случае, если в течение календарного года поступило пять и более однотипных (по одним и тем же вопросам) обращений контролируемых лиц и их представителей, консультирование по таким обращениям осуществляется посредством размещения на официальном сайте органа муниципального контроля в сети "Интернет".</text:p>
      <text:p text:style-name="s1">Если поставленные во время консультирования вопросы не относятся к сфере вида муниципального контроля, должностным лицом даются необходимые разъяснения по обращению в соответствующие органы власти или к соответствующим должностным лицам.</text:p>
      <text:p text:style-name="s1">Консультирование контролируемых лиц и их представителей осуществляется по адресу: 456618, Челябинская область, г. Копейск, ул. Ленина, д. 52, каб. 309.</text:p>
      <text:p text:style-name="s1">График работы: Понедельник - четверг с 08:30 до 12:00 и с 12:45 до 17:30;</text:p>
      <text:p text:style-name="s1">Пятница с 08:30 до 12:00 и с 12:45 до 16:15;</text:p>
      <text:p text:style-name="s1">Суббота, воскресенье: выходной</text:p>
      <text:p text:style-name="s1">График приема граждан:</text:p>
      <text:p text:style-name="s1">Понедельник с 13:00 до 16:00 (без предварительной записи)</text:p>
      <text:p text:style-name="s1">Телефон для получения справок: 8(35139) 40-163.</text:p>
      <text:p text:style-name="s1">Учет консультирований осуществляется отделом контроля путем ведения журнала учета консультирований (на бумажном носителе либо в электронном виде), по форме, обеспечивающей учет информации.</text:p>
      <text:p text:style-name="s22header">Информация об изменениях:</text:p>
      <text:p text:style-name="s22"><text:bookmark text:name="anchor1038"/>Пункт 22 изменен. - <text:a xlink:type="simple" xlink:href="https://internet.garant.ru/document/redirect/413794316/6">Решение</text:a> Собрания депутатов Копейского городского округа от 25 февраля 2026 г. N 172-МО</text:p>
      <text:p text:style-name="s22"><text:a xlink:type="simple" xlink:href="https://internet.garant.ru/document/redirect/411820874/1038">См. предыдущую редакцию</text:a></text:p>
      <text:p text:style-name="s1">22. Предостережение о недопустимости нарушения обязательных требований объявляется и направляется контролируемому лицу в порядке, предусмотренном <text:a xlink:type="simple" xlink:href="https://internet.garant.ru/document/redirect/74449814/49">статьей 49</text:a> Федерального закона N 248-ФЗ.</text:p>
      <text:p text:style-name="s1">Составление, оформление и направление предостережения осуществляется не позднее 30 дней со дня получения органом муниципального контроля сведений о готовящихся нарушениях, либо признаков нарушения обязательных требований.</text:p>
      <text:p text:style-name="s1">Решение об объявлении предостережения принимается уполномоченным распоряжением администрации Копейского городского округа должностным лицом на осуществление муниципального контроля на территории муниципального образования "Копейский городской округ".</text:p>
      <text:p text:style-name="s1">Учет предостережений осуществляется отделом контроля путем ведения журнала учета предостережений о недопустимости нарушения обязательных требований (на бумажном носителе либо в электронном виде), по форме, обеспечивающей учет информации.</text:p>
      <text:p text:style-name="s1"><text:bookmark text:name="anchor1132"/>По результатам рассмотрения предостережения контролируемым лицом в течение 20 рабочих дней может быть подано в контрольный (надзорный) орган возражение на бумажном носителе почтовым отправлением либо посредством использования <text:a xlink:type="simple" xlink:href="http://www.gosuslugi.ru/">ЕГПУ</text:a> или <text:a xlink:type="simple" xlink:href="http://www.gosuslugi74.ru">РПГУ</text:a>, в котором указываются:</text:p>
      <text:p text:style-name="s1">- наименование юридического лица, гражданина фамилия, имя, отчество (при наличии) индивидуального предпринимателя;</text:p>
      <text:p text:style-name="s1">- идентификационный номер налогоплательщика - контролируемого лица;</text:p>
      <text:p text:style-name="s1">- дата и номер предостережения, направленного в адрес контролируемого лица;</text:p>
      <text:p text:style-name="s1">- обоснование позиции в отношении указанных в предостережении действий (бездействия) контролируемого лица, которые приводят или могут привести к нарушению обязательных требований, с приложением документов, подтверждающих обоснованность возражений, или их копии.</text:p>
      <text:p text:style-name="s1">Контрольный орган, по итогам рассмотрения возражения, принимает решение:</text:p>
      <text:p text:style-name="s1">- отменить предостережение;</text:p>
      <text:p text:style-name="s1">- оставить предостережение в силе.</text:p>
      <text:p text:style-name="s1">По итогам рассмотрения возражения контролируемому лицу в течение 20 рабочих дней со дня получения возражения направляется ответ в бумажном виде заказным почтовым отправлением с уведомлением о вручении, иным доступным для контролируемого лица способом, включая направление в виде электронного документа, подписанного усиленной <text:a xlink:type="simple" xlink:href="https://internet.garant.ru/document/redirect/12184522/54">квалифицированной электронной подписью</text:a> лица, принявшего решение о направлении предостережения (<text:a xlink:type="simple" xlink:href="http://www.gosuslugi.ru/">ЕПГУ</text:a>).</text:p>
      <text:p text:style-name="s22header">Информация об изменениях:</text:p>
      <text:p text:style-name="s22"><text:bookmark text:name="anchor1039"/>Пункт 23 изменен. - <text:a xlink:type="simple" xlink:href="https://internet.garant.ru/document/redirect/413179897/4">Решение</text:a> Собрания депутатов Копейского городского округа от 26 ноября 2025 г. N 130-МО</text:p>
      <text:p text:style-name="s22"><text:a xlink:type="simple" xlink:href="https://internet.garant.ru/document/redirect/411818714/1039">См. предыдущую редакцию</text:a></text:p>
      <text:p text:style-name="s1">23. Профилактический визит проводится в порядке, предусмотренном <text:a xlink:type="simple" xlink:href="https://internet.garant.ru/document/redirect/74449814/52">статьей 52</text:a> Федерального закона N 248-ФЗ в форме профилактической беседы по месту осуществления деятельности контролируемого лица либо путем использования видео-конференц-связи или МП "Инспектор".</text:p>
      <text:p text:style-name="s1">Профилактический визит проводится по инициативе контрольного (надзорного) органа (обязательный профилактический визит) или по инициативе контролируемого лица.</text:p>
      <text:p text:style-name="s1">В ходе профилактического визита контролируемое лицо информируется об обязательных требованиях, предъявляемых к его деятельности либо к принадлежащим ему объектам контроля, их соответствии критериям риска, о рекомендуемых способах снижения категории риска, видах, содержании и об интенсивности мероприятий, проводимых в отношении объекта контроля исходя из его отнесения к соответствующей категории риска, а должностные лица осуществляют ознакомление с объектом контроля, сбор сведений, необходимых для отнесения объектов контроля к категориям риска, и проводят оценку уровня соблюдения контролируемым лицом обязательных требований.</text:p>
      <text:p text:style-name="s22header">Информация об изменениях:</text:p>
      <text:p text:style-name="s22"><text:bookmark text:name="anchor1040"/>Пункт 24 изменен. - <text:a xlink:type="simple" xlink:href="https://internet.garant.ru/document/redirect/413794316/7">Решение</text:a> Собрания депутатов Копейского городского округа от 25 февраля 2026 г. N 172-МО</text:p>
      <text:p text:style-name="s22"><text:a xlink:type="simple" xlink:href="https://internet.garant.ru/document/redirect/411820874/1040">См. предыдущую редакцию</text:a></text:p>
      <text:p text:style-name="s1">24. Для объектов контроля, отнесенных к категории среднего и умеренного риска проводится обязательный профилактический визит в порядке, предусмотренном <text:a xlink:type="simple" xlink:href="https://internet.garant.ru/document/redirect/74449814/521">статьей 52.1</text:a> Федерального закона N 248-ФЗ, периодичность которого устанавливается Правительством Российской Федерации.</text:p>
      <text:p text:style-name="s1">Орган муниципального контроля обязан предложить проведение профилактического визита лицам, представившим уведомление о начале осуществления отдельных видов предпринимательской деятельности. Обязательный профилактический визит в указанном случае проводится не позднее шести месяцев с даты представления такого уведомления.</text:p>
      <text:p text:style-name="s1">Обязательный профилактический визит не предусматривает отказ контролируемого лица от его проведения.</text:p>
      <text:p text:style-name="s1">Срок проведения обязательного профилактического визита не может превышать десять рабочих дней и может быть продлен на срок, необходимый для проведения экспертизы, испытаний.</text:p>
      <text:p text:style-name="s1">По окончании проведения обязательного профилактического визита составляется акт о проведении обязательного профилактического визита в порядке, предусмотренном <text:a xlink:type="simple" xlink:href="https://internet.garant.ru/document/redirect/74449814/90">статьей 90</text:a> Федерального закона N 248-ФЗ, с которым контролируемое лицо или его представитель знакомятся в порядке, предусмотренном <text:a xlink:type="simple" xlink:href="https://internet.garant.ru/document/redirect/74449814/88">статьей 88</text:a> Федерального закона N 248-ФЗ.</text:p>
      <text:p text:style-name="s1">В случае невозможности проведения обязательного профилактического визита и (или) уклонения контролируемого лица от его проведения должностным лицом составляется акт о невозможности проведения обязательного профилактического визита в порядке, предусмотренном <text:a xlink:type="simple" xlink:href="https://internet.garant.ru/document/redirect/74449814/6510">частью 10 статьи 65</text:a> Федерального закона N 248-ФЗ.</text:p>
      <text:p text:style-name="s1">Должностное лицо вправе не позднее трех месяцев с даты составления акта о невозможности проведения обязательного профилактического визита принять решение о повторном проведении обязательного профилактического визита в отношении контролируемого лица.</text:p>
      <text:p text:style-name="s1">Предписание об устранении выявленных нарушений обязательных требований выдается контролируемому лицу в случае, если такие нарушения не устранены до окончания проведения обязательного профилактического визита в порядке, предусмотренном <text:a xlink:type="simple" xlink:href="https://internet.garant.ru/document/redirect/74449814/9010">статьей 90.1</text:a> Федерального закона N 248-ФЗ.</text:p>
      <text:p text:style-name="s1"><text:bookmark text:name="anchor1041"/>25. Профилактический визит может быть проведен по инициативе контролируемого лица по его заявлению, если такое лицо относится к субъектам малого предпринимательства, является социально ориентированной некоммерческой организацией либо государственным или муниципальным учреждением в соответствии со <text:a xlink:type="simple" xlink:href="https://internet.garant.ru/document/redirect/74449814/522">статьей 52.2</text:a> Федерального закона N 248-ФЗ.</text:p>
      <text:p text:style-name="s1">Заявление о проведении профилактического визита подается посредством ЕГПУ. Орган муниципального контроля рассматривает заявление в течение десяти рабочих дней и принимает решение о проведении профилактического визита либо об отказе в его проведении, о чем уведомляет контролируемое лицо.</text:p>
      <text:p text:style-name="s1">В случае принятия решения о проведении профилактического визита орган муниципального контроля в течение 20 рабочих дней согласовывает дату его проведения с контролируемым лицом любым способом, обеспечивающим фиксирование такого согласования.</text:p>
      <text:p text:style-name="s1">Решение об отказе в проведении профилактического визита может быть обжаловано контролируемым лицом в порядке, установленном Федеральным законом N 248-ФЗ.</text:p>
      <text:p text:style-name="s1">Контролируемое лицо вправе отозвать заявление либо направить отказ от проведения профилактического визита, уведомив об этом контрольный (надзорный) орган не позднее чем за пять рабочих дней до даты его проведения.</text:p>
      <text:p text:style-name="s1">Разъяснения и рекомендации, полученные контролируемым лицом в ходе профилактического визита, носят рекомендательный характер, предписания об устранении выявленных в ходе профилактического визита нарушений обязательных требований контролируемым лицам не могут выдаваться.</text:p>
      <text:p text:style-name="s1"/>
      <text:h text:outline-level="1" text:style-name="s3"><text:bookmark text:name="anchor1042"/>IV. Осуществление муниципального контроля</text:h>
      <text:p text:style-name="s1"/>
      <text:p text:style-name="s1"><text:bookmark text:name="anchor1043"/>26. При осуществлении муниципального контроля на территории городского округа плановые контрольные мероприятия не проводятся.</text:p>
      <text:p text:style-name="s1">По результатам проведения контрольных (надзорных) мероприятий публичная оценка уровня соблюдения обязательных требований не присваивается.</text:p>
      <text:p text:style-name="s1"><text:bookmark text:name="anchor1044"/>27. Общие требования к проведению контрольных (надзорных) мероприятий (далее - контрольных мероприятий) установлены <text:a xlink:type="simple" xlink:href="https://internet.garant.ru/document/redirect/74449814/1300">главой 13</text:a> Федерального закона N 248-ФЗ.</text:p>
      <text:p text:style-name="s1"><text:bookmark text:name="anchor1045"/>28. При осуществлении муниципального контроля проводятся следующие внеплановые контрольные мероприятия:</text:p>
      <text:p text:style-name="s1"><text:bookmark text:name="anchor1046"/>1) инспекционный визит;</text:p>
      <text:p text:style-name="s1"><text:bookmark text:name="anchor1047"/>2) документарная проверка;</text:p>
      <text:p text:style-name="s1"><text:bookmark text:name="anchor1048"/>3) выездная проверка.</text:p>
      <text:p text:style-name="s1"><text:bookmark text:name="anchor1049"/>29. Без взаимодействия с контролируемым лицом проводятся следующие внеплановые контрольные мероприятия на основании заданий уполномоченного должностного лица контрольного органа, указанного в <text:a xlink:type="simple" xlink:href="#anchor1006">пункте 5</text:a> Положения (далее - контрольные мероприятия без взаимодействия):</text:p>
      <text:p text:style-name="s1"><text:bookmark text:name="anchor1050"/>1) наблюдение за соблюдением обязательных требований;</text:p>
      <text:p text:style-name="s1"><text:bookmark text:name="anchor1051"/>2) выездное обследование.</text:p>
      <text:p text:style-name="s1"><text:bookmark text:name="anchor1052"/>30. Все внеплановые контрольные мероприятия проводятся только после согласования с органами прокуратуры, за исключением внеплановых контрольных мероприятий без взаимодействия.</text:p>
      <text:p text:style-name="s1"><text:bookmark text:name="anchor1053"/>31. Для проведения контрольного мероприятия, предусматривающего взаимодействие с контролируемым лицом, а также документарной проверки принимается решение контрольного органа, подписанное уполномоченным должностным лицом, указанным в <text:a xlink:type="simple" xlink:href="#anchor1006">пункте 5</text:a> Положения. В решении о проведении контрольного мероприятия, предусматривающего взаимодействие с контролируемым лицом, указываются сведения, предусмотренные <text:a xlink:type="simple" xlink:href="https://internet.garant.ru/document/redirect/74449814/6401">частью 1 статьи 64</text:a> Федерального закона N 248-ФЗ.</text:p>
      <text:p text:style-name="s1"><text:bookmark text:name="anchor1054"/>32. Внеплановые контрольные мероприятия, за исключением внеплановых контрольных мероприятий без взаимодействия с контролируемым лицом, проводятся по основаниям, предусмотренным <text:a xlink:type="simple" xlink:href="https://internet.garant.ru/document/redirect/74449814/57">статьей 57</text:a> Федерального закона N 248-ФЗ.</text:p>
      <text:p text:style-name="s1"><text:bookmark text:name="anchor1055"/>33. В ходе осуществления муниципального контроля контрольные органы в случае необходимости могут привлекать для совершения отдельных контрольных действий специалистов, обладающих специальными знаниями и навыками, необходимыми для оказания содействия контрольным органам, в том числе при применении технических средств, в порядке, предусмотренном <text:a xlink:type="simple" xlink:href="https://internet.garant.ru/document/redirect/74449814/34">статьей 34</text:a> Федерального закона N 248-ФЗ.</text:p>
      <text:p text:style-name="s1"><text:bookmark text:name="anchor1056"/>34. Инспекционный визит проводится по согласованию с органами прокуратуры в порядке, установленном <text:a xlink:type="simple" xlink:href="https://internet.garant.ru/document/redirect/74449814/70">статьей 70</text:a> Федерального закона N 248-ФЗ путем взаимодействия с конкретным контролируемым лицом и (или) владельцем (пользователем) производственного объекта, по месту нахождения (осуществления деятельности) контролируемого лица (его филиалов, представительств, обособленных структурных подразделений) либо объекта контроля.</text:p>
      <text:p text:style-name="s1">В ходе инспекционного визита могут совершаться следующие контрольные (надзорные) действия:</text:p>
      <text:p text:style-name="s22header">Информация об изменениях:</text:p>
      <text:p text:style-name="s22"><text:bookmark text:name="anchor1057"/>Подпункт 1 изменен. - <text:a xlink:type="simple" xlink:href="https://internet.garant.ru/document/redirect/413179897/5">Решение</text:a> Собрания депутатов Копейского городского округа от 26 ноября 2025 г. N 130-МО</text:p>
      <text:p text:style-name="s22"><text:a xlink:type="simple" xlink:href="https://internet.garant.ru/document/redirect/411818714/1057">См. предыдущую редакцию</text:a></text:p>
      <text:p text:style-name="s1">1) осмотр, а также путем использования МП "Инспектор";</text:p>
      <text:p text:style-name="s1"><text:bookmark text:name="anchor1058"/>2) опрос;</text:p>
      <text:p text:style-name="s1"><text:bookmark text:name="anchor1059"/>3) получение письменных объяснений;</text:p>
      <text:p text:style-name="s1"><text:bookmark text:name="anchor1060"/>4) инструментальное обследование;</text:p>
      <text:p text:style-name="s1"><text:bookmark text:name="anchor1061"/>5) истребование документов, которые в соответствии с обязательными требованиями должны находиться в месте нахождения (осуществления деятельности) контролируемого лица (его филиалов, представительств, обособленных структурных подразделений) либо объекта контроля.</text:p>
      <text:p text:style-name="s1">Инспекционный визит проводится без предварительного уведомления контролируемого лица и собственника производственного объекта.</text:p>
      <text:p text:style-name="s1">Срок проведения инспекционного визита в одном месте осуществления деятельности либо на одном производственном объекте (территории) не может превышать один рабочий день.</text:p>
      <text:p text:style-name="s1">Внеплановый инспекционный визит может проводиться только по согласованию с органами прокуратуры, за исключением случаев его проведения в соответствии с <text:a xlink:type="simple" xlink:href="https://internet.garant.ru/document/redirect/74449814/570103">пунктами 3</text:a>, <text:a xlink:type="simple" xlink:href="https://internet.garant.ru/document/redirect/74449814/570104">4</text:a>, <text:a xlink:type="simple" xlink:href="https://internet.garant.ru/document/redirect/74449814/570106">6</text:a>, <text:a xlink:type="simple" xlink:href="https://internet.garant.ru/document/redirect/74449814/570108">8 части 1</text:a>, <text:a xlink:type="simple" xlink:href="https://internet.garant.ru/document/redirect/74449814/5703">частью 3 статьи 57</text:a> и <text:a xlink:type="simple" xlink:href="https://internet.garant.ru/document/redirect/74449814/6612">частью 12 статьи 66</text:a> Федерального закона N 248-ФЗ.</text:p>
      <text:p text:style-name="s22header">Информация об изменениях:</text:p>
      <text:p text:style-name="s22"><text:bookmark text:name="anchor1062"/>Пункт 35 изменен. - <text:a xlink:type="simple" xlink:href="https://internet.garant.ru/document/redirect/413794316/8">Решение</text:a> Собрания депутатов Копейского городского округа от 25 февраля 2026 г. N 172-МО</text:p>
      <text:p text:style-name="s22"><text:a xlink:type="simple" xlink:href="https://internet.garant.ru/document/redirect/411820874/1062">См. предыдущую редакцию</text:a></text:p>
      <text:p text:style-name="s1">35. Документарная проверка проводится в порядке, установленном <text:a xlink:type="simple" xlink:href="https://internet.garant.ru/document/redirect/74449814/72">статьей 72</text:a> Федерального закона N 248-ФЗ.</text:p>
      <text:p text:style-name="s1"><text:bookmark text:name="anchor1063"/>Под <text:span text:style-name="s10">документарной проверкой</text:span> понимается контрольное (надзорное) мероприятие, которое проводится по месту нахождения контрольного (надзорного) органа и предметом которого являются исключительно сведения, содержащиеся в документах контролируемых лиц, устанавливающих их организационно-правовую форму, права и обязанности, а также документы, используемые при осуществлении их деятельности и связанные с исполнением ими обязательных требований и решений контрольного (надзорного) органа.</text:p>
      <text:p text:style-name="s1"><text:bookmark text:name="anchor1064"/>Проведение документарной проверки, предметом которой являются <text:a xlink:type="simple" xlink:href="https://internet.garant.ru/document/redirect/10102673/5">сведения</text:a>, составляющие государственную тайну и находящиеся по месту нахождения (осуществления деятельности) контролируемого лица (его филиалов, представительств, обособленных структурных подразделений), а также иные особенности проведения документарной проверки, связанные с защитой сведений, составляющих государственную тайну, не предусмотрено.</text:p>
      <text:p text:style-name="s1"><text:bookmark text:name="anchor1065"/>Внеплановая документарная проверка может проводиться только по согласованию с органами прокуратуры, за исключением случая ее проведения в соответствии с <text:a xlink:type="simple" xlink:href="https://internet.garant.ru/document/redirect/74449814/570103">пунктами 3</text:a>, <text:a xlink:type="simple" xlink:href="https://internet.garant.ru/document/redirect/74449814/570104">4</text:a>, <text:a xlink:type="simple" xlink:href="https://internet.garant.ru/document/redirect/74449814/570106">6</text:a>, <text:a xlink:type="simple" xlink:href="https://internet.garant.ru/document/redirect/74449814/570108">8 части 1 статьи 57</text:a> Федерального закона N 248-ФЗ.</text:p>
      <text:p text:style-name="s22header">Информация об изменениях:</text:p>
      <text:p text:style-name="s22"><text:bookmark text:name="anchor1066"/>Пункт 36 изменен. - <text:a xlink:type="simple" xlink:href="https://internet.garant.ru/document/redirect/413179897/6">Решение</text:a> Собрания депутатов Копейского городского округа от 26 ноября 2025 г. N 130-МО</text:p>
      <text:p text:style-name="s22"><text:a xlink:type="simple" xlink:href="https://internet.garant.ru/document/redirect/411818714/1066">См. предыдущую редакцию</text:a></text:p>
      <text:p text:style-name="s1">36. Выездная проверка проводится по согласованию с органами прокуратуры в порядке, установленном <text:a xlink:type="simple" xlink:href="https://internet.garant.ru/document/redirect/74449814/73">статьей 73</text:a> Федерального закона N 248-ФЗ, посредством взаимодействия с конкретным контролируемым лицом, владеющим производственными объектами и (или) использующим их, в целях оценки соблюдения таким лицом обязательных требований, а также оценки выполнения решений органа муниципального контроля.</text:p>
      <text:p text:style-name="s1"><text:bookmark text:name="anchor1130"/>Выездная проверка проводится по месту нахождения (осуществления деятельности) контролируемого лица (его филиалов, представительств, обособленных структурных подразделений) либо объекта контроля. Может быть проведена с использованием средств дистанционного взаимодействия, в том числе посредством видео-конференц-связи или МП "Инспектор".</text:p>
      <text:p text:style-name="s1">В ходе выездной проверки могут совершаться следующие контрольные (надзорные) действия:</text:p>
      <text:p text:style-name="s1"><text:bookmark text:name="anchor1067"/>1) осмотр;</text:p>
      <text:p text:style-name="s1"><text:bookmark text:name="anchor1068"/>2) досмотр;</text:p>
      <text:p text:style-name="s1"><text:bookmark text:name="anchor1069"/>3) опрос;</text:p>
      <text:p text:style-name="s1"><text:bookmark text:name="anchor1070"/>4) получение письменных объяснений;</text:p>
      <text:p text:style-name="s1"><text:bookmark text:name="anchor1071"/>5) истребование документов;</text:p>
      <text:p text:style-name="s1"><text:bookmark text:name="anchor1072"/>7) инструментальное обследование.</text:p>
      <text:p text:style-name="s1">Внеплановая выездная проверка может проводиться только по согласованию с органами прокуратуры, за исключением случаев ее проведения в соответствии с <text:a xlink:type="simple" xlink:href="https://internet.garant.ru/document/redirect/74449814/570103">пунктами 3</text:a>, <text:a xlink:type="simple" xlink:href="https://internet.garant.ru/document/redirect/74449814/570104">4</text:a>, <text:a xlink:type="simple" xlink:href="https://internet.garant.ru/document/redirect/74449814/570106">6</text:a>, <text:a xlink:type="simple" xlink:href="https://internet.garant.ru/document/redirect/74449814/570108">8 части 1</text:a>,<text:a xlink:type="simple" xlink:href="https://internet.garant.ru/document/redirect/74449814/5703">частью 3 статьи 57</text:a> и <text:a xlink:type="simple" xlink:href="https://internet.garant.ru/document/redirect/74449814/6612">частями 12</text:a> и <text:a xlink:type="simple" xlink:href="https://internet.garant.ru/document/redirect/74449814/66121">12.1 статьи 66</text:a>  Федерального закона N 248-ФЗ.</text:p>
      <text:p text:style-name="s1">О проведении выездной проверки контролируемое лицо уведомляется путем направления копии решения о проведении выездной проверки не позднее чем за двадцать четыре часа до ее начала в порядке, предусмотренном <text:a xlink:type="simple" xlink:href="https://internet.garant.ru/document/redirect/74449814/21">статьей 21</text:a> Федерального закона N 248-ФЗ, если иное не предусмотрено федеральным законом о виде контроля.</text:p>
      <text:p text:style-name="s1">Срок проведения выездной проверки не может превышать десять рабочих дней. В отношении одного субъекта малого предпринимательства общий срок взаимодействия в ходе проведения выездной проверки не может превышать пятьдесят часов для малого предприятия и пятнадцать часов для микропредприятия, за исключением выездной проверки, основанием для проведения которой является <text:a xlink:type="simple" xlink:href="https://internet.garant.ru/document/redirect/74449814/570106">пункт 6 части 1 статьи 57</text:a> Федерального закона N 248-ФЗ и которая для микропредприятия не может продолжаться более сорока часов.</text:p>
      <text:p text:style-name="s1">Случаями, при наступлении которых индивидуальный предприниматель, гражданин, являющиеся контролируемыми лицами, вправе в соответствии с <text:a xlink:type="simple" xlink:href="https://internet.garant.ru/document/redirect/74449814/3108">частью 8 статьи 31</text:a> Федерального закона N 248-ФЗ представить в орган муниципального контроля информацию о невозможности присутствия при проведении контрольного мероприятия являются:</text:p>
      <text:p text:style-name="s1">- временная нетрудоспособность;</text:p>
      <text:p text:style-name="s1">- нахождение на стационарном лечении в медицинском учреждении;</text:p>
      <text:p text:style-name="s1">- нахождение за пределами места жительства, в связи с отпуском, командировкой;</text:p>
      <text:p text:style-name="s1">- административный арест;</text:p>
      <text:p text:style-name="s1">- избрание в отношении контролируемого лица мер пресечения, препятствующих участию в мероприятии;</text:p>
      <text:p text:style-name="s1">Информация лица должна содержать:</text:p>
      <text:p text:style-name="s1">- описание обстоятельств непреодолимо силы и их продолжительность;</text:p>
      <text:p text:style-name="s1">- сведения о причинно-следственной связи между возникшими обстоятельствами непреодолимой силы и невозможностью либо задержкой присутствия при проведении контрольного мероприятия;</text:p>
      <text:p text:style-name="s1">- указание на срок, необходимый для устранения обстоятельств, препятствующих присутствию при проведении контрольного мероприятия.</text:p>
      <text:p text:style-name="s1">При предоставлении указанной информации проведение контрольного мероприятия переносится органом муниципального контроля на срок, необходимый для устранения обстоятельств, послуживших поводом для данного обращения индивидуального предпринимателя, гражданина.</text:p>
      <text:p text:style-name="s1"><text:bookmark text:name="anchor1073"/>37. Наблюдение за соблюдением обязательных требований (мониторинг безопасности) проводится без взаимодействия с контролируемым лицом в порядке, установленном <text:a xlink:type="simple" xlink:href="https://internet.garant.ru/document/redirect/74449814/74">статьей 74</text:a> Федерального закона N 248-ФЗ, осуществляется на основании задания начальника правового управления администрации Копейского городского округа путем сбора, анализ данных об объектах контроля, имеющихся у органа муниципального контроля, в том числе данных, которые поступают в ходе межведомственного информационного взаимодействия, предоставляются контролируемыми лицами в рамках исполнения обязательных требований, а также данных, содержащихся в государственных и муниципальных информационных системах, данных из сети "Интернет", иных общедоступных данных, а также данных полученных с использованием работающих в автоматическом режиме технических средств фиксации правонарушений, имеющих функции фото- и киносъемки, видеозаписи.</text:p>
      <text:p text:style-name="s1">По результатам наблюдения за соблюдением обязательных требований органом муниципального контроля могут быть приняты решения, предусмотренные <text:a xlink:type="simple" xlink:href="https://internet.garant.ru/document/redirect/74449814/7403">частью 3 статьи 74</text:a> Федерального закона N 248-ФЗ:</text:p>
      <text:p text:style-name="s1"><text:bookmark text:name="anchor1074"/>1) о проведении внепланового контрольного (надзорного) мероприятия в соответствии со <text:a xlink:type="simple" xlink:href="https://internet.garant.ru/document/redirect/74449814/60">статьей 60</text:a> Федерального закона N 248-ФЗ;</text:p>
      <text:p text:style-name="s1"><text:bookmark text:name="anchor1075"/>2) об объявлении предостережения;</text:p>
      <text:p text:style-name="s1"><text:bookmark text:name="anchor1076"/>3) о выдаче предписания об устранении выявленных нарушений в порядке, предусмотренном <text:a xlink:type="simple" xlink:href="https://internet.garant.ru/document/redirect/74449814/900201">пунктом 1 частью 2 статьи 90</text:a> Федерального закона N 248-ФЗ, в случаях, предусмотренных законодательством;</text:p>
      <text:p text:style-name="s1"><text:bookmark text:name="anchor1077"/>4) иные решения, предусмотренные <text:a xlink:type="simple" xlink:href="https://internet.garant.ru/document/redirect/74449814/9003">частью 3 статьи 90</text:a> Федерального закона N 248-ФЗ.</text:p>
      <text:p text:style-name="s1"><text:bookmark text:name="anchor1078"/>38. Выездное обследование проводиться в порядке, установленном <text:a xlink:type="simple" xlink:href="https://internet.garant.ru/document/redirect/74449814/75">статьей 75</text:a> Федерального закона N 248-ФЗ, осуществляется на основании задания начальника правового управления администрации Копейского городского округа путем обследования по месту нахождения (осуществления деятельности) организации (ее филиалов, представительств, обособленных структурных подразделений), месту осуществления деятельности гражданина, месту нахождения объекта контроля, при этом не допускается взаимодействие с контролируемым лицом.</text:p>
      <text:p text:style-name="s1">В ходе выездного обследования на общедоступных (открытых для посещения неограниченным кругом лиц) производственных объектах могут совершаться следующие контрольные (надзорные) действия:</text:p>
      <text:p text:style-name="s1"><text:bookmark text:name="anchor1079"/>1) осмотр;</text:p>
      <text:p text:style-name="s1"><text:bookmark text:name="anchor1080"/>2) отбор проб (образцов);</text:p>
      <text:p text:style-name="s1"><text:bookmark text:name="anchor1081"/>3) инструментальное обследование (с применением видеозаписи);</text:p>
      <text:p text:style-name="s1"><text:bookmark text:name="anchor1082"/>4) испытание;</text:p>
      <text:p text:style-name="s1"><text:bookmark text:name="anchor1083"/>5) экспертиза.</text:p>
      <text:p text:style-name="s1">Выездное обследование проводится без информирования контролируемого лица.</text:p>
      <text:p text:style-name="s1">По результатам проведения выездного обследования может быть принято решение о выдаче предписания об устранении выявленных нарушений в порядке, предусмотренном <text:a xlink:type="simple" xlink:href="https://internet.garant.ru/document/redirect/74449814/900201">пунктом 1 части 2 статьи 90</text:a> Федерального закона N 248-ФЗ.</text:p>
      <text:p text:style-name="s1"/>
      <text:h text:outline-level="1" text:style-name="s3"><text:bookmark text:name="anchor1084"/>V. Результаты контрольного мероприятия</text:h>
      <text:p text:style-name="s1"/>
      <text:p text:style-name="s1"><text:bookmark text:name="anchor1085"/>39. Результатами контрольного мероприятия являются оценка соблюдения контролируемым лицом обязательных требований, создание условий для предупреждения нарушений обязательных требований и (или) прекращения их нарушений, восстановление нарушенного положения, направление уполномоченным органам или должностным лицам информации для рассмотрения вопроса о привлечении к ответственности и (или) применение контрольным органом мер, предусмотренных <text:a xlink:type="simple" xlink:href="https://internet.garant.ru/document/redirect/74449814/900202">пунктом 2 части 2 статьи 90</text:a> Федерального закона N 248-ФЗ.</text:p>
      <text:p text:style-name="s1">По окончании проведения контрольного мероприятия,предусматривающего взаимодействие с контролируемым лицом, а в случаях, установленных <text:a xlink:type="simple" xlink:href="https://internet.garant.ru/document/redirect/74449814/0">Федеральным законом</text:a> N 248-ФЗ по окончании обязательного профилактического визита или контрольного мероприятия без взаимодействия, составляется акт контрольного мероприятия (далее - акт). В случае, если по результатам проведения такого мероприятия выявлено нарушение обязательных требований, в акте указывается, какое именно обязательное требование нарушено, каким нормативным правовым актом и его структурной единицей оно установлено. В случае устранения выявленного нарушения до окончания проведения контрольного мероприятия, предусматривающего взаимодействие с контролируемым лицом, в акте указывается факт его устранения. Документы, иные материалы, являющиеся доказательствами нарушения обязательных требований, приобщаются к акту.</text:p>
      <text:p text:style-name="s1">Акт составляется в сроки, определенные <text:a xlink:type="simple" xlink:href="https://internet.garant.ru/document/redirect/74449814/8703">частью 3 статьи 87</text:a> Федерального закона N 248-ФЗ.</text:p>
      <text:p text:style-name="s1"><text:bookmark text:name="anchor1086"/>40. В случае выявления при проведении контрольного мероприятия нарушений обязательных требований контрольный орган после оформления акта контрольного мероприятия выдаёт контролируемому лицу предписание об устранении выявленных нарушений с указанием разумных сроков их устранения и (или) о проведении мероприятий по предотвращению причинения вреда (ущерба) охраняемым законом ценностям.</text:p>
      <text:p text:style-name="s1">В случаях, установленных <text:a xlink:type="simple" xlink:href="https://internet.garant.ru/document/redirect/74449814/0">Федеральным законом</text:a> N 248-ФЗ и Положением, акт составляется по результатам проведения контрольного (надзорного) мероприятия без взаимодействия с контролируемым лицом.</text:p>
      <text:p text:style-name="s1"/>
      <text:h text:outline-level="1" text:style-name="s3"><text:bookmark text:name="anchor1087"/>VI. Обжалование решений контрольного органа, действий (бездействия) его должностных лиц</text:h>
      <text:p text:style-name="s1"/>
      <text:p text:style-name="s1"><text:bookmark text:name="anchor1088"/>41. Решения и действия (бездействие) должностных лиц, осуществляющих муниципальный контроль, могут быть обжалованы в судебном порядке, установленном <text:a xlink:type="simple" xlink:href="https://internet.garant.ru/document/redirect/70885220/4022">законодательством</text:a> Российской Федерации.</text:p>
      <text:p text:style-name="s1">Досудебный порядок подачи жалоб при осуществлении муниципального контроля в сфере благоустройства не применяется.</text:p>
      <text:p text:style-name="s1"/>
      <text:h text:outline-level="1" text:style-name="s3"><text:bookmark text:name="anchor1089"/>VII. Переходные положения</text:h>
      <text:p text:style-name="s1"/>
      <text:p text:style-name="s1"><text:bookmark text:name="anchor1090"/>42. В установленные <text:a xlink:type="simple" xlink:href="https://internet.garant.ru/document/redirect/74449814/0">Федеральным законом</text:a> N 248-ФЗ сроки подготовки органом муниципального контроля в ходе осуществления муниципального контроля документов, информирование контролируемых лиц о совершаемых должностными лицами органа муниципального контроля действиях и принимаемых решениях, обмен документами и сведениями с контролируемыми лицами осуществляется на бумажном носителе.</text:p>
      <text:p text:style-name="s1"/>
      <text:h text:outline-level="1" text:style-name="s3"><text:bookmark text:name="anchor1091"/>VIII. Ключевые показатели вида контроля и их целевые значения</text:h>
      <text:p text:style-name="s1"/>
      <text:p text:style-name="s1"><text:bookmark text:name="anchor1092"/>43. Оценка результативности и эффективности деятельности органа муниципального контроля осуществляется на основе системы показателей результативности и эффективности муниципального контроля.</text:p>
      <text:p text:style-name="s1">В систему показателей результативности и эффективности деятельности входят:</text:p>
      <text:p text:style-name="s1"><text:bookmark text:name="anchor1093"/>1) ключевые показатели вида муниципального контроля, отражающие уровень минимизации вреда (ущерба) охраняемым законом ценностям, уровень устранения риска причинения вреда (ущерба) в соответствующей сфере деятельности, по которым устанавливаются целевые (плановые) значения и достижение которых должен обеспечить орган муниципального контроля;</text:p>
      <text:p text:style-name="s1"><text:bookmark text:name="anchor1094"/>2) индикативные показатели контроля, применяемые для мониторинга контрольной деятельности, ее анализа, выявления проблем, возникающих при ее осуществлении, и определения причин их возникновения, характеризующих соотношение между степенью устранения риска причинения вреда (ущерба) и объемом трудовых, материальных и финансовых ресурсов, а также уровень вмешательства в деятельность контролируемых лиц.</text:p>
      <text:p text:style-name="s1"><text:bookmark text:name="anchor1095"/>44. Ключевыми показателями муниципального контроля являются:</text:p>
      <text:p text:style-name="s1">Количество погибших вследствие нарушения <text:a xlink:type="simple" xlink:href="https://internet.garant.ru/document/redirect/74355208/1000">правил</text:a> благоустройства территории муниципального образования (рассчитывается в процентном соотношении на 10000 населения) - 0 человек.</text:p>
      <text:p text:style-name="s1">Количество получивших вред здоровью вследствие нарушения <text:a xlink:type="simple" xlink:href="https://internet.garant.ru/document/redirect/74355208/1000">правил</text:a> благоустройства территории муниципального образования (рассчитывается в процентном соотношении на 10000 населения) - 0 человек.</text:p>
      <text:p text:style-name="s1"><text:bookmark text:name="anchor1096"/>45. Перечень индикативных показателей устанавливается решением Собрания депутатов Копейского городского округа Челябинской области.</text:p>
      <text:p text:style-name="s1"><text:bookmark text:name="anchor1097"/>46. Отчет о достижении целевых (индикативных) значений показателей результативности и эффективности ежегодно размещаются органом муниципального контроля на <text:a xlink:type="simple" xlink:href="https://www.akgo74.ru/">сайте</text:a> администрации Копейского городского округа в срок до 1 марта года, следующего за отчетным.</text:p>
      <text:p text:style-name="s1"/>
      <text:p text:style-name="s1_right_fi0"><text:bookmark text:name="anchor11"/><text:span text:style-name="s10">Приложение 1
к <text:a xlink:type="simple" xlink:href="#anchor1000">Положению</text:a>
о муниципальном контроле в сфере
благоустройства на территории
Копейского городского округа</text:span></text:p>
      <text:p text:style-name="s1"/>
      <text:h text:outline-level="1" text:style-name="s3">Перечень
индикаторов риска нарушения обязательных требований при осуществлении муниципального контроля</text:h>
      <text:p text:style-name="s1"/>
      <text:p text:style-name="s1">Поступление в орган муниципального контроля обращения гражданина или организации, информации от органов государственной власти, органов местного самоуправления, из средств массовой информации о наличии в деятельности контролируемого лица хотя бы одного отклонения от следующих обязательных требований:</text:p>
      <text:p text:style-name="s1"><text:bookmark text:name="anchor1121"/>1. Отсутствие у контролируемого лица разрешений о согласовании изменений фасадов, ограждающих конструкций, входных групп, навесных металлических конструкций, оконных проемов на зданиях (сооружениях), многоквартирных домах;</text:p>
      <text:p text:style-name="s1"><text:bookmark text:name="anchor1122"/>2. Отсутствие у контролируемого лица разрешений о согласовании размещения, вывесок, баннеров, объявлений, указателей;</text:p>
      <text:p text:style-name="s1"><text:bookmark text:name="anchor1123"/>3. Отсутствие у контролируемого лица разрешения на торговлю, в том числе развозную, а также оказание бытовых услуг и услуг общественного питания на территории городского округа;</text:p>
      <text:p text:style-name="s1"><text:bookmark text:name="anchor1124"/>4. Отсутствие у контролируемого лица разрешений на использование территории, оформленных сервитутов;</text:p>
      <text:p text:style-name="s1"><text:bookmark text:name="anchor1125"/>5. Отсутствие у контролируемого лица разрешений на складирование на срок более 15 дней на землях общего пользования строительных материалов и пр.;</text:p>
      <text:p text:style-name="s1"><text:bookmark text:name="anchor1126"/>6. Фиксация посредством выявления в ходе контрольных (надзорных) мероприятий без взаимодействия два и более раз за 30 календарных дней несоответствия данных об исполнении работ по обеспечению пожарной безопасности, санитарных норм на землях общего пользования, находящихся с муниципальной собственности;</text:p>
      <text:p text:style-name="s1"><text:bookmark text:name="anchor1127"/>7. Фиксация посредством выявления в ходе контрольных (надзорных) мероприятий без взаимодействия два и более раз за 5 рабочих дней наличия строительной техники, приспособлений, инвентаря, а также признаков земляных, строительных работ по истечении 5 дней после окончания срока, установленного в разрешении (ордере) на производство (строительство) земляных работ.</text:p>
      <text:p text:style-name="s1"><text:bookmark text:name="anchor1128"/>8. Фиксация посредством выявления в ходе контрольных (надзорных) мероприятий без взаимодействия два и более раз за 5 дней наличия строительной техники, приспособлений, инвентаря, а также признаков земляных, строительных работ, влекущих повреждение или уничтожение зеленых насаждений, нарушении конструкций дорог, тротуаров, других объектов благоустройства, без письменного разрешения (ордера).</text:p>
      <text:p text:style-name="s1"/>
      <table:table table:name="9571" table:style-name="9571">
        <table:table-column table:style-name="6380"/>
        <table:table-column table:style-name="3191"/>
        <table:table-row>
          <table:table-cell>
            <text:p text:style-name="s16_fi0">Начальник правового управления</text:p>
          </table:table-cell>
          <table:table-cell>
            <text:p text:style-name="s1_right_fi0">Е.В. Тофан</text:p>
          </table:table-cell>
        </table:table-row>
      </table:table>
      <text:p text:style-name="s1"/>
    </office:text>
  </office:body>
</office:document-content>
</file>

<file path=styles.xml><?xml version="1.0" encoding="utf-8"?>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office:version="1.1">
  <office:font-face-decls>
    <style:font-face style:name="Arial" svg:font-family="Arial"/>
    <style:font-face style:name="Courier New" svg:font-family="Courier New"/>
    <style:font-face style:name="Times New Roman" svg:font-family="Times New Roman"/>
  </office:font-face-decls>
  <office:styles>
    <style:default-style style:family="paragraph">
      <style:paragraph-properties style:tab-stop-distance="1.27cm"/>
    </style:default-style>
    <style:style style:family="paragraph" style:name="Normal">
      <style:paragraph-properties style:writing-mode="lr"/>
      <style:text-properties style:font-name="Times New Roman" fo:font-size="12pt" fo:language="ru" fo:country="RU"/>
    </style:style>
    <style:style style:family="paragraph" style:name="Standard">
      <style:paragraph-properties fo:text-align="justify" fo:text-indent="1.27cm" fo:widows="2" fo:orphans="2" fo:margin-left="0cm" fo:margin-right="0cm" fo:margin-top="0cm" fo:margin-bottom="0cm" style:writing-mode="lr"/>
      <style:text-properties style:font-name="Times New Roman" fo:font-size="12pt"/>
    </style:style>
    <style:style style:name="Preformatted" style:display-name="Preformatted" style:family="paragraph">
      <style:paragraph-properties fo:margin-left="0cm" fo:margin-right="0cm" fo:margin-top="0cm" fo:margin-bottom="0cm" fo:text-align="justify" style:justify-single-word="false" fo:orphans="2" fo:widows="2" fo:hyphenation-ladder-count="no-limit" fo:text-indent="0cm" style:auto-text-indent="false" style:writing-mode="lr-tb"/>
      <style:text-properties style:font-name="Courier New" fo:font-family="'Courier New'" style:font-family-generic="roman" style:font-pitch="fixed" fo:font-size="12pt" style:font-name-asian="Symbol" style:font-family-asian="Symbol" style:font-family-generic-asian="system" style:font-pitch-asian="variable" style:font-size-asian="12pt" style:font-name-complex="Wingdings" style:font-family-complex="Wingdings" style:font-family-generic-complex="system" style:font-pitch-complex="variable" style:font-size-complex="12pt" fo:hyphenate="true" fo:hyphenation-remain-char-count="2" fo:hyphenation-push-char-count="2"/>
    </style:style>
    <style:style style:family="paragraph" style:name="Heading" style:parent-style-name="Standard">
      <style:paragraph-properties fo:text-align="center" fo:margin-top="0.423cm" fo:margin-bottom="0.212cm" fo:keep-with-next="always"/>
      <style:text-properties style:font-name="Times New Roman" fo:font-weight="bold"/>
    </style:style>
    <style:style style:name="s1" style:family="paragraph" style:display-name="Нормальный" style:parent-style-name="Standard"/>
    <style:style style:name="s2" style:family="paragraph" style:display-name="Нормальный (OEM)" style:parent-style-name="Preformatted"/>
    <style:style style:name="s3" style:family="paragraph" style:display-name="Заголовок 1" style:parent-style-name="Heading"/>
    <style:style style:name="s4" style:family="paragraph" style:display-name="Заголовок 2" style:parent-style-name="Heading"/>
    <style:style style:name="s5" style:family="paragraph" style:display-name="Заголовок 3" style:parent-style-name="Heading"/>
    <style:style style:name="s6" style:family="paragraph" style:display-name="Заголовок 4" style:parent-style-name="Heading"/>
    <style:style style:name="s7" style:family="paragraph" style:display-name="Утратил силу" style:parent-style-name="Standard">
      <style:text-properties fo:color="#666600" style:text-line-through-style="solid" style:text-line-through-type="single"/>
    </style:style>
    <!-- Text (reference) -->
    <style:style style:name="Text (reference)" style:family="paragraph" style:parent-style-name="Standard">
      <style:paragraph-properties fo:text-align="justify" fo:text-indent="0cm" fo:margin-left="0cm" fo:margin-right="0cm" fo:margin-top="0.132cm" fo:margin-bottom="0cm"/>
      <style:text-properties fo:font-style="italic" fo:color="#353842" style:font-name="Times New Roman CYR" fo:font-size="12pt"/>
    </style:style>
    <style:style style:name="s9" style:family="paragraph" style:display-name="Комментарий" style:parent-style-name="Text (reference)">
      <style:paragraph-properties fo:text-align="justify" fo:background-color="#f0f0f0"/>
      <style:text-properties fo:background-color="#f0f0f0"/>
    </style:style>
    <style:style style:name="s15" style:family="paragraph" style:display-name="Заголовок статьи" style:parent-style-name="Standard">
      <style:paragraph-properties fo:text-align="justify" fo:text-indent="-1.573cm" fo:margin-left="2.843cm" fo:margin-right="0cm" fo:margin-top="0cm" fo:margin-bottom="0cm"/>
    </style:style>
    <style:style style:name="s16" style:family="paragraph" style:display-name="Прижатый влево" style:parent-style-name="Standard">
      <style:paragraph-properties fo:text-indent="0cm" fo:text-align="start" style:justify-single-word="false" fo:hyphenation-ladder-count="no-limit"/>
    </style:style>
    <style:style style:name="s22" style:family="paragraph" style:display-name="Информация о версии" style:parent-style-name="Text (reference)">
      <style:paragraph-properties fo:text-align="justify" fo:background-color="#f0f0f0"/>
      <style:text-properties fo:background-color="#f0f0f0"/>
    </style:style>
    <style:style style:name="s25" style:family="paragraph" style:display-name="Не вступил в силу" style:parent-style-name="Standard">
      <style:paragraph-properties fo:margin-left="0.245cm" fo:margin-right="0cm" fo:text-indent="-0.245cm"/>
    </style:style>
    <style:style style:name="s52" style:family="paragraph" style:display-name="Информация об изменениях" style:parent-style-name="Text (reference)">
      <style:paragraph-properties fo:background-color="#eaefed"/>
      <style:text-properties fo:font-size="10pt" fo:background-color="#eaefed"/>
    </style:style>
    <style:style style:name="s71" style:family="paragraph" style:display-name="Заголовок ЭР (левое окно)" style:parent-style-name="Heading"/>
    <style:style style:name="s91" style:family="paragraph" style:display-name="Сноска" style:parent-style-name="Standard">
      <style:text-properties fo:font-size="10pt"/>
    </style:style>
    <style:style style:name="s93" style:family="paragraph" style:display-name="Взамен" style:parent-style-name="Text (reference)">
      <style:paragraph-properties fo:auto-text-indent="false" fo:text-indent="0cm" fo:background-color="#FFF5AD" fo:margin-left="0.3in"/>
      <style:text-properties fo:background-color="#FFF5AD"/>
    </style:style>
    <style:style style:name="s94" style:family="paragraph" style:display-name="Сравнение" style:parent-style-name="Text (reference)">
      <style:paragraph-properties fo:auto-text-indent="false" fo:text-indent="0cm" fo:background-color="#f0f0f0" fo:margin-left="0.3in"/>
      <style:text-properties fo:background-color="#f0f0f0"/>
    </style:style>
  </office:styles>
  <office:automatic-styles>
    <!-- header and footer styles -->
    <style:style style:family="paragraph" style:name="header" style:parent-style-name="Standard">
      <style:paragraph-properties fo:text-align="left" fo:text-indent="0cm"/>
      <style:text-properties style:font-name="Times New Roman" fo:font-family="'Times New Roman'" fo:font-size="10"/>
    </style:style>
    <style:style style:family="paragraph" style:name="footer_left" style:parent-style-name="Standard">
      <style:paragraph-properties fo:text-align="left" fo:text-indent="0cm"/>
      <style:text-properties style:font-name="Times New Roman" fo:font-family="'Times New Roman'" fo:font-size="10"/>
    </style:style>
    <style:style style:family="paragraph" style:name="footer_center" style:parent-style-name="Standard">
      <style:paragraph-properties fo:text-align="center" fo:text-indent="0cm"/>
      <style:text-properties style:font-name="Times New Roman" fo:font-family="'Times New Roman'" fo:font-size="10"/>
    </style:style>
    <style:style style:family="paragraph" style:name="footer_right" style:parent-style-name="Standard">
      <style:paragraph-properties fo:text-align="right" fo:text-indent="0cm"/>
      <style:text-properties style:font-name="Times New Roman" fo:font-family="'Times New Roman'" fo:font-size="10"/>
    </style:style>
    <style:page-layout style:name="Standard">
      <style:page-layout-properties fo:page-width="210mm" fo:page-height="297mm" style:num-format="1" style:print-orientation="portrait" fo:margin-top="14mm" fo:margin-bottom="14mm" fo:margin-left="14mm" fo:margin-right="14mm"/>
      <style:header-style>
        <style:header-footer-properties fo:margin-bottom="5mm"/>
      </style:header-style>
      <style:footer-style/>
    </style:page-layout>
    <number:date-style style:name="date" number:automatic-order="true" number:format-source="fixed">
      <number:day number:style="long"/>
      <number:text>.</number:text>
      <number:month number:style="long"/>
      <number:text>.</number:text>
      <number:year number:style="long"/>
    </number:date-style>
  </office:automatic-styles>
  <office:master-styles>
    <style:master-page style:name="Standard" style:page-layout-name="Standard">
      <style:header>
        <text:p text:style-name="header">Решение Собрания депутатов Копейского городского округа Челябинской области от 29 сентября 2021 г...</text:p>
      </style:header>
      <style:footer>
        <table:table>
          <table:table-column table:number-columns-repeated="3"/>
          <table:table-row>
            <table:table-cell>
              <text:p text:style-name="footer_left">
							<text:date style:data-style-name="date" text:fixed="true" text:date-value="2026-3-13"/>
						</text:p>
            </table:table-cell>
            <table:table-cell>
              <text:p text:style-name="footer_center">Система ГАРАНТ
						</text:p>
            </table:table-cell>
            <table:table-cell>
              <text:p text:style-name="footer_right">
							<text:page-number text:select-page="current"/>/<text:page-count style:num-format="1"/>
						</text:p>
            </table:table-cell>
          </table:table-row>
        </table:table>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office:version="1.1">
  <office:meta>
    <meta:initial-creator>НПП "Гарант-Сервис"</meta:initial-creator>
    <dc:description>Документ экспортирован из системы ГАРАНТ</dc:description>
    <meta:generator>Garant</meta:generator>
    <meta:user-defined meta:name="Company">НПП "Гарант-Сервис"</meta:user-defined>
  </office:meta>
</office:document-meta>
</file>