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12157005/0">Федеральный закон от 8 ноября 2007 г. N 259-ФЗ
"Устав автомобильного транспорта и городского наземного электрического транспорта"</text:a></text:h>
      <text:p text:style-name="s52header">С изменениями и дополнениями от:</text:p>
      <text:p text:style-name="s52">21 апреля, 6 ноября 2011 г., 14 июня, 28 июля 2012 г., 3 февраля, 1 декабря 2014 г., 20 апреля, 13 июля 2015 г., 3 июля 2016 г., 30 октября 2018 г., 18 марта 2020 г., 24 февраля, 11 июня, 2 июля 2021 г., 6 марта, 11 июня, 21 ноября, 29 декабря 2022 г., 17 февраля, 29 мая, 24 июля, 4 августа, 19 октября 2023 г., 8 августа, 30 ноября 2024 г., 7 июня, 31 июля, 29 декабря 2025 г.</text:p>
      <text:p text:style-name="s1"/>
      <text:p text:style-name="s1"><text:span text:style-name="s10">Принят Государственной Думой 18 октября 2007 г.</text:span></text:p>
      <text:p text:style-name="s1"><text:span text:style-name="s10">Одобрен Советом Федерации 26 октября 2007 г.</text:span></text:p>
      <text:p text:style-name="s9header">ГАРАНТ:</text:p>
      <text:p text:style-name="s9">См. <text:span text:style-name="s8">комментарии</text:span> к настоящему Федеральному закону</text:p>
      <text:p text:style-name="s9">О некоторых вопросах применения законодательства о договоре перевозки автомобильным транспортом грузов, пассажиров и багажа и о договоре транспортной экспедиции см. <text:a xlink:type="simple" xlink:href="https://internet.garant.ru/document/redirect/71975332/0">постановление</text:a> Пленума Верховного Суда РФ от 26 июня 2018 г. N 26</text:p>
      <text:h text:outline-level="1" text:style-name="s3"><text:bookmark text:name="anchor100"/>Глава 1. Общие положения</text:h>
      <text:p text:style-name="s1"/>
      <text:p text:style-name="s15"><text:bookmark text:name="anchor1"/><text:span text:style-name="s10">Статья 1.</text:span> Предмет регулирования</text:p>
      <text:p text:style-name="s1"><text:bookmark text:name="anchor101"/>1. Настоящий Федеральный закон регулирует отношения, возникающие при оказании услуг автомобильным транспортом и городским наземным электрическим транспортом, которые являются частью транспортной системы Российской Федерации. Отношения, связанные с оказанием услуг автомобильным транспортом и городским наземным электрическим транспортом и не урегулированные настоящим Федеральным законом, регулируются другими федеральными законами и иными нормативными правовыми актами Российской Федерации.</text:p>
      <text:p text:style-name="s1"><text:bookmark text:name="anchor102"/>2. Настоящий Федеральный закон определяет общие условия перевозок пассажиров и багажа, грузов соответственно автобусами, трамваями, троллейбусами, легковыми автомобилями, грузовыми автомобилями, в том числе с использованием автомобильных прицепов, автомобильных полуприцепов (далее также - транспортные средства), а также общие условия предоставления услуг пассажирам, фрахтователям, грузоотправителям, грузополучателям, перевозчикам, фрахтовщикам на объектах транспортных инфраструктур.</text:p>
      <text:p text:style-name="s1"><text:bookmark text:name="anchor103"/>3. Перевозки пассажиров и багажа, грузов автомобильным транспортом в международном сообщении регулируются <text:a xlink:type="simple" xlink:href="https://internet.garant.ru/document/redirect/57500384/0">международными договорами</text:a> Российской Федерации.</text:p>
      <text:p text:style-name="s9header">ГАРАНТ:</text:p>
      <text:p text:style-name="s9">О государственном контроле за осуществлением международных автомобильных перевозок и об ответственности за нарушение порядка их выполнения см. <text:a xlink:type="simple" xlink:href="https://internet.garant.ru/document/redirect/12112506/0">Федеральный закон</text:a> от 24 июля 1998 г. N 127-ФЗ</text:p>
      <text:p text:style-name="s1"><text:bookmark text:name="anchor104"/>4. К отношениям, связанным с перевозками пассажиров и багажа, грузов для личных, семейных, домашних или иных не связанных с осуществлением предпринимательской деятельности нужд, применяются также положения <text:a xlink:type="simple" xlink:href="https://internet.garant.ru/document/redirect/10106035/0">законодательства</text:a> Российской Федерации о защите прав потребителей.</text:p>
      <text:p text:style-name="s9header">ГАРАНТ:</text:p>
      <text:p text:style-name="s9">См. <text:span text:style-name="s8">комментарии</text:span> к статье 1 настоящего Федерального закона</text:p>
      <text:p text:style-name="s9"/>
      <text:p text:style-name="s15"><text:bookmark text:name="anchor2"/><text:span text:style-name="s10">Статья 2.</text:span> Основные понятия, используемые в настоящем Федеральном законе</text:p>
      <text:p text:style-name="s22header">Информация об изменениях:</text:p>
      <text:p text:style-name="s22"><text:bookmark text:name="anchor20001"/>Часть 1 изменена 1 января 2022 г. - <text:a xlink:type="simple" xlink:href="https://internet.garant.ru/document/redirect/401422292/21">Федеральный закон</text:a> от 2 июля 2021 г. N 336-ФЗ</text:p>
      <text:p text:style-name="s22"><text:a xlink:type="simple" xlink:href="https://internet.garant.ru/document/redirect/77308286/20001">См. предыдущую редакцию</text:a></text:p>
      <text:p text:style-name="s1">1. Для целей настоящего Федерального закона используются следующие основные понятия:</text:p>
      <text:p text:style-name="s1"><text:bookmark text:name="anchor201"/>1) <text:span text:style-name="s10">багаж</text:span> - вещи пассажира, принятые для перевозки в установленном порядке;</text:p>
      <text:p text:style-name="s1"><text:bookmark text:name="anchor202"/>2) <text:span text:style-name="s10">билет</text:span> - перевозочный документ, удостоверяющий заключение договора перевозки пассажира;</text:p>
      <text:p text:style-name="s1"><text:bookmark text:name="anchor203"/>3) <text:span text:style-name="s10">груз</text:span> - материальный объект, принятый для перевозки в установленном порядке;</text:p>
      <text:p text:style-name="s1"><text:bookmark text:name="anchor204"/>4) <text:span text:style-name="s10">грузоотправитель</text:span> - физическое или юридическое лицо, которое по договору перевозки груза выступает от своего имени или от имени владельца груза и указывается в транспортной накладной;</text:p>
      <text:p text:style-name="s1"><text:bookmark text:name="anchor205"/>5) <text:span text:style-name="s10">грузополучатель</text:span> - физическое или юридическое лицо, управомоченное на получение груза;</text:p>
      <text:p text:style-name="s1"><text:bookmark text:name="anchor206"/>6) <text:span text:style-name="s10">заказ-наряд</text:span> - форма договора фрахтования;</text:p>
      <text:p text:style-name="s1"><text:bookmark text:name="anchor2007"/>7) <text:span text:style-name="s10">контейнер</text:span> - оборудование, имеющее объем не менее одного кубического метра, пригодное для многократного пользования и приспособленное для погрузки, выгрузки груза, его перегрузки с одного транспортного средства на другое транспортное средство без промежуточной перегрузки груза;</text:p>
      <text:p text:style-name="s1"><text:bookmark text:name="anchor208"/>8) <text:span text:style-name="s10">маршрут</text:span> - путь следования транспортного средства между пунктами отправления и назначения;</text:p>
      <text:p text:style-name="s1"><text:bookmark text:name="anchor209"/>9) <text:span text:style-name="s10">маршрут регулярных перевозок</text:span> - предназначенный для осуществления перевозок пассажиров и багажа по расписаниям путь следования транспортных средств от начального остановочного пункта через промежуточные остановочные пункты до конечного остановочного пункта, которые определены в установленном порядке;</text:p>
      <text:p text:style-name="s1"><text:bookmark text:name="anchor210"/>10) <text:span text:style-name="s10">объекты транспортной инфраструктуры</text:span> - сооружения, производственно-технологические комплексы, предназначенные для обслуживания пассажиров, фрахтователей, грузоотправителей, грузополучателей, перевозчиков и фрахтовщиков, а также для обеспечения работы транспортных средств;</text:p>
      <text:p text:style-name="s1"><text:bookmark text:name="anchor211"/>11) <text:span text:style-name="s10">остановочный пункт</text:span> - место остановки транспортных средств по маршруту регулярных перевозок, оборудованное для посадки, высадки пассажиров и ожидания транспортных средств;</text:p>
      <text:p text:style-name="s22header">Информация об изменениях:</text:p>
      <text:p text:style-name="s22"><text:bookmark text:name="anchor212"/><text:a xlink:type="simple" xlink:href="https://internet.garant.ru/document/redirect/70189558/1101">Федеральным законом</text:a> от 14 июня 2012 г. N 78-ФЗ пункт 12 статьи 2 настоящего Федерального закона изложен в новой редакции, <text:a xlink:type="simple" xlink:href="https://internet.garant.ru/document/redirect/70189558/1201">вступающей в силу</text:a> с 1 января 2013 г.</text:p>
      <text:p text:style-name="s22"><text:a xlink:type="simple" xlink:href="https://internet.garant.ru/document/redirect/58043842/212">См. текст пункта в предыдущей редакции</text:a></text:p>
      <text:p text:style-name="s1">12) <text:span text:style-name="s10">пассажир</text:span> - физическое лицо, заключившее договор перевозки пассажира, или физическое лицо, в целях перевозки которого заключен договор фрахтования транспортного средства;</text:p>
      <text:p text:style-name="s1"><text:bookmark text:name="anchor213"/>13) <text:span text:style-name="s10">перевозчик</text:span> - юридическое лицо, индивидуальный предприниматель, принявшие на себя по договору перевозки пассажира, договору перевозки груза обязанность перевезти пассажира и доставить багаж, а также перевезти вверенный грузоотправителем груз в пункт назначения и выдать багаж, груз управомоченному на их получение лицу;</text:p>
      <text:p text:style-name="s1"><text:bookmark text:name="anchor214"/>14) <text:span text:style-name="s10">путевой лист</text:span> - документ, служащий для учета и контроля работы транспортного средства, водителя;</text:p>
      <text:p text:style-name="s1"><text:bookmark text:name="anchor215"/>15) <text:span text:style-name="s10">расписание</text:span> - график, устанавливающий время или интервалы прибытия транспортных средств в остановочный пункт либо отправления транспортных средств от остановочного пункта;</text:p>
      <text:p text:style-name="s1"><text:bookmark text:name="anchor216"/>16) <text:span text:style-name="s10">ручная кладь</text:span> - вещи пассажира, которые перевозятся пассажиром с собой в транспортном средстве и сохранность которых при перевозке обеспечивается пассажиром;</text:p>
      <text:p text:style-name="s1"><text:bookmark text:name="anchor217"/>17) <text:span text:style-name="s10">скоропортящийся груз</text:span> - груз, сохранность которого при перевозке транспортным средством обеспечивается посредством соблюдения определенного температурного режима;</text:p>
      <text:p text:style-name="s1"><text:bookmark text:name="anchor218"/>18) <text:span text:style-name="s10">специализированное транспортное средство</text:span> - транспортное средство, предназначенное и оборудованное для перевозки определенных видов грузов;</text:p>
      <text:p text:style-name="s1"><text:bookmark text:name="anchor219"/>19) <text:span text:style-name="s10">терминал</text:span> - производственно-технологический комплекс, предназначенный для осуществления операций, связанных с перевозками грузов;</text:p>
      <text:p text:style-name="s1"><text:bookmark text:name="anchor220"/><text:a xlink:type="simple" xlink:href="https://internet.garant.ru/document/redirect/12188875/0">20)</text:a> <text:span text:style-name="s10">транспортная накладная</text:span> - перевозочный документ, подтверждающий заключение договора перевозки груза;</text:p>
      <text:p text:style-name="s1"><text:bookmark text:name="anchor221"/>21) <text:span text:style-name="s10">фрахтователь</text:span> - физическое или юридическое лицо, которое по договору фрахтования обязуется оплатить стоимость пользования всей либо частью вместимости одного или нескольких транспортных средств, предоставляемых на один или несколько рейсов для перевозок пассажиров и багажа, грузов;</text:p>
      <text:p text:style-name="s1"><text:bookmark text:name="anchor222"/>22) <text:span text:style-name="s10">фрахтовщик</text:span> - юридическое лицо, индивидуальный предприниматель, принявшие на себя по договору фрахтования обязанность предоставить фрахтователю всю либо часть вместимости одного или нескольких транспортных средств на один или несколько рейсов для перевозок пассажиров и багажа, грузов;</text:p>
      <text:p text:style-name="s22header">Информация об изменениях:</text:p>
      <text:p text:style-name="s22"><text:bookmark text:name="anchor223"/>Часть 1 дополнена пунктом 23 с 1 января 2022 г. - <text:a xlink:type="simple" xlink:href="https://internet.garant.ru/document/redirect/401422292/212">Федеральный закон</text:a> от 2 июля 2021 г. N 336-ФЗ</text:p>
      <text:p text:style-name="s1">23) <text:span text:style-name="s10">информационная система электронных перевозочных документов</text:span> - информационная система, обеспечивающая обмен электронными перевозочными документами и сведениями, содержащимися в них, между участниками информационного взаимодействия, а также направление операторами информационных систем электронных перевозочных документов таких документов и сведений, содержащихся в них, в государственную информационную систему электронных перевозочных документов;</text:p>
      <text:p text:style-name="s22header">Информация об изменениях:</text:p>
      <text:p text:style-name="s22"><text:bookmark text:name="anchor224"/>Пункт 24 изменен с 1 сентября 2024 г. - <text:a xlink:type="simple" xlink:href="https://internet.garant.ru/document/redirect/406399939/21">Федеральный закон</text:a> от 17 февраля 2023 г. N 24-ФЗ (в редакции <text:a xlink:type="simple" xlink:href="https://internet.garant.ru/document/redirect/408603123/4">Федерального закона</text:a> от 26 февраля 2024 г. N 28-ФЗ)</text:p>
      <text:p text:style-name="s22"><text:a xlink:type="simple" xlink:href="https://internet.garant.ru/document/redirect/76824058/224">См. предыдущую редакцию</text:a></text:p>
      <text:p text:style-name="s1">24) <text:span text:style-name="s10">государственная информационная система электронных перевозочных документов</text:span> - федеральная государственная информационная система, обеспечивающая:</text:p>
      <text:p text:style-name="s1"><text:bookmark text:name="anchor2241"/>а) получение электронных перевозочных документов и сведений, содержащихся в них, от операторов информационных систем электронных перевозочных документов, обработку, хранение таких документов и сведений, содержащихся в них;</text:p>
      <text:p text:style-name="s1"><text:bookmark text:name="anchor2242"/>б) получение, обработку, хранение и представление информации при определении даты и времени прибытия грузовых транспортных средств, используемых для осуществления международных автомобильных перевозок, принадлежащих российским перевозчикам или иностранным перевозчикам, к месту осуществления контроля прибытия грузовых транспортных средств, используемых для осуществления международных автомобильных перевозок, в соответствии с <text:a xlink:type="simple" xlink:href="https://internet.garant.ru/document/redirect/12157004/0">Федеральным законом</text:a> от 8 ноября 2007 года N 257-ФЗ "Об автомобильных дорогах и о дорожной деятельности в Российской Федерации и о внесении изменений в отдельные законодательные акты Российской Федерации" (далее - резервирование даты и времени);</text:p>
      <text:p text:style-name="s1"><text:bookmark text:name="anchor2243"/>в) представление органам государственной власти Российской Федерации электронных перевозочных документов и сведений, содержащихся в них;</text:p>
      <text:p text:style-name="s1"><text:bookmark text:name="anchor2244"/>г) выполнение иных функций, предусмотренных настоящим Федеральным законом;</text:p>
      <text:p text:style-name="s22header">Информация об изменениях:</text:p>
      <text:p text:style-name="s22"><text:bookmark text:name="anchor225"/>Часть 1 дополнена пунктом 25 с 1 января 2022 г. - <text:a xlink:type="simple" xlink:href="https://internet.garant.ru/document/redirect/401422292/212">Федеральный закон</text:a> от 2 июля 2021 г. N 336-ФЗ</text:p>
      <text:p text:style-name="s1">25) <text:span text:style-name="s10">соглашение об электронном документообороте перевозочных документов</text:span> - соглашение об оказании услуг по направлению электронных перевозочных документов и сведений, содержащихся в них, в государственную информационную систему электронных перевозочных документов. Такое соглашение является публичным договором и может также предусматривать оказание услуг по формированию электронных перевозочных документов и сведений, содержащихся в них;</text:p>
      <text:p text:style-name="s22header">Информация об изменениях:</text:p>
      <text:p text:style-name="s22"><text:bookmark text:name="anchor226"/>Часть 1 дополнена пунктом 26 с 1 января 2022 г. - <text:a xlink:type="simple" xlink:href="https://internet.garant.ru/document/redirect/401422292/212">Федеральный закон</text:a> от 2 июля 2021 г. N 336-ФЗ</text:p>
      <text:p text:style-name="s1">26) <text:span text:style-name="s10">сопроводительная ведомость</text:span> - перевозочный документ, оформляемый или формируемый при подаче порожнего контейнера грузоотправителю или груженого контейнера грузополучателю в случае, если погрузка груза в контейнер, выгрузка груза из него осуществляются посредством снятия контейнера с транспортного средства;</text:p>
      <text:p text:style-name="s22header">Информация об изменениях:</text:p>
      <text:p text:style-name="s22"><text:bookmark text:name="anchor227"/>Пункт 27 изменен с 1 сентября 2026 г. - <text:a xlink:type="simple" xlink:href="https://internet.garant.ru/document/redirect/412133598/413">Федеральный закон</text:a> от 7 июня 2025 г. N 140-ФЗ</text:p>
      <text:p text:style-name="s22"><text:a xlink:type="simple" xlink:href="https://internet.garant.ru/document/redirect/483406959/227">См. будущую редакцию</text:a></text:p>
      <text:p text:style-name="s22">Пункт 27 изменен с 1 сентября 2025 г. - <text:a xlink:type="simple" xlink:href="https://internet.garant.ru/document/redirect/409494257/81">Федеральный закон</text:a> от 8 августа 2024 г. N 288-ФЗ</text:p>
      <text:p text:style-name="s22"><text:a xlink:type="simple" xlink:href="https://internet.garant.ru/document/redirect/76840363/227">См. предыдущую редакцию</text:a></text:p>
      <text:p text:style-name="s1">27) <text:span text:style-name="s10">электронные перевозочные документы</text:span> - электронная транспортная накладная, электронный заказ-наряд, электронная сопроводительная ведомость, электронный договор фрахтования, электронный путевой лист, электронный заказ и электронная заявка, а также иные документы, на основании которых осуществляется перевозка и в отношении которых федеральными законами и иными нормативными правовыми актами Российской Федерации в области транспорта предусмотрены формирование в электронной форме и направление в государственную информационную систему электронных перевозочных документов;</text:p>
      <text:p text:style-name="s22header">Информация об изменениях:</text:p>
      <text:p text:style-name="s22"><text:bookmark text:name="anchor228"/>Пункт 28 изменен с 1 сентября 2022 г. - <text:a xlink:type="simple" xlink:href="https://internet.garant.ru/document/redirect/403615528/212">Федеральный закон</text:a> от 6 марта 2022 г. N 39-ФЗ</text:p>
      <text:p text:style-name="s22"><text:a xlink:type="simple" xlink:href="https://internet.garant.ru/document/redirect/76800075/228">См. предыдущую редакцию</text:a></text:p>
      <text:p text:style-name="s1">28) <text:span text:style-name="s10">электронная транспортная накладная</text:span> - транспортная накладная, сформированная в форме электронного документа;</text:p>
      <text:p text:style-name="s22header">Информация об изменениях:</text:p>
      <text:p text:style-name="s22"><text:bookmark text:name="anchor229"/>Пункт 29 изменен с 1 сентября 2022 г. - <text:a xlink:type="simple" xlink:href="https://internet.garant.ru/document/redirect/403615528/213">Федеральный закон</text:a> от 6 марта 2022 г. N 39-ФЗ</text:p>
      <text:p text:style-name="s22"><text:a xlink:type="simple" xlink:href="https://internet.garant.ru/document/redirect/76800075/229">См. предыдущую редакцию</text:a></text:p>
      <text:p text:style-name="s1">29) <text:span text:style-name="s10">электронный заказ-наряд</text:span> - заказ-наряд, сформированный в форме электронного документа;</text:p>
      <text:p text:style-name="s22header">Информация об изменениях:</text:p>
      <text:p text:style-name="s22"><text:bookmark text:name="anchor230"/>Пункт 30 изменен с 1 сентября 2022 г. - <text:a xlink:type="simple" xlink:href="https://internet.garant.ru/document/redirect/403615528/214">Федеральный закон</text:a> от 6 марта 2022 г. N 39-ФЗ</text:p>
      <text:p text:style-name="s22"><text:a xlink:type="simple" xlink:href="https://internet.garant.ru/document/redirect/76800075/230">См. предыдущую редакцию</text:a></text:p>
      <text:p text:style-name="s1">30) <text:span text:style-name="s10">электронная сопроводительная ведомость</text:span> - сопроводительная ведомость, сформированная в форме электронного документа;</text:p>
      <text:p text:style-name="s22header">Информация об изменениях:</text:p>
      <text:p text:style-name="s22"><text:bookmark text:name="anchor231"/>Часть 1 дополнена пунктом 31 с 1 января 2022 г. - <text:a xlink:type="simple" xlink:href="https://internet.garant.ru/document/redirect/401422292/212">Федеральный закон</text:a> от 2 июля 2021 г. N 336-ФЗ</text:p>
      <text:p text:style-name="s1">31) <text:span text:style-name="s10">оператор информационной системы электронных перевозочных документов</text:span> - юридическое лицо, включенное в реестр операторов информационных систем электронных перевозочных документов;</text:p>
      <text:p text:style-name="s22header">Информация об изменениях:</text:p>
      <text:p text:style-name="s22"><text:bookmark text:name="anchor232"/>Пункт 32 изменен с 1 сентября 2025 г. - <text:a xlink:type="simple" xlink:href="https://internet.garant.ru/document/redirect/412133598/414">Федеральный закон</text:a> от 7 июня 2025 г. N 140-ФЗ</text:p>
      <text:p text:style-name="s22"><text:a xlink:type="simple" xlink:href="https://internet.garant.ru/document/redirect/76840363/232">См. предыдущую редакцию</text:a></text:p>
      <text:p text:style-name="s1">32) <text:span text:style-name="s10">участники информационного взаимодействия</text:span> - грузоотправитель, перевозчик, грузополучатель, фрахтователь, фрахтовщик, иное лицо, которые заключили с оператором информационной системы электронных перевозочных документов соглашение об электронном документообороте перевозочных документов;</text:p>
      <text:p text:style-name="s22header">Информация об изменениях:</text:p>
      <text:p text:style-name="s22"><text:bookmark text:name="anchor233"/>Часть 1 дополнена пунктом 33 с 1 марта 2023 г. - <text:a xlink:type="simple" xlink:href="https://internet.garant.ru/document/redirect/403615528/215">Федеральный закон</text:a> от 6 марта 2022 г. N 39-ФЗ</text:p>
      <text:p text:style-name="s1">33) <text:span text:style-name="s10">электронный договор фрахтования</text:span> - договор фрахтования, сформированный в форме электронного документа;</text:p>
      <text:p text:style-name="s22header">Информация об изменениях:</text:p>
      <text:p text:style-name="s22"><text:bookmark text:name="anchor234"/>Часть 1 дополнена пунктом 34 с 1 марта 2023 г. - <text:a xlink:type="simple" xlink:href="https://internet.garant.ru/document/redirect/403615528/215">Федеральный закон</text:a> от 6 марта 2022 г. N 39-ФЗ</text:p>
      <text:p text:style-name="s1">34) <text:span text:style-name="s10">электронный заказ</text:span> - заказ грузоотправителя, принимаемый перевозчиком при заключении договора перевозки груза, сформированный в форме электронного документа;</text:p>
      <text:p text:style-name="s22header">Информация об изменениях:</text:p>
      <text:p text:style-name="s22"><text:bookmark text:name="anchor235"/>Часть 1 дополнена пунктом 35 с 1 марта 2023 г. - <text:a xlink:type="simple" xlink:href="https://internet.garant.ru/document/redirect/403615528/215">Федеральный закон</text:a> от 6 марта 2022 г. N 39-ФЗ</text:p>
      <text:p text:style-name="s1">35) <text:span text:style-name="s10">электронная заявка</text:span> - заявка грузоотправителя, принимаемая перевозчиком при заключении договора перевозки груза, сформированная в форме электронного документа;</text:p>
      <text:p text:style-name="s22header">Информация об изменениях:</text:p>
      <text:p text:style-name="s22"><text:bookmark text:name="anchor236"/>Часть 1 дополнена пунктом 36 с 1 марта 2023 г. - <text:a xlink:type="simple" xlink:href="https://internet.garant.ru/document/redirect/403615528/215">Федеральный закон</text:a> от 6 марта 2022 г. N 39-ФЗ</text:p>
      <text:p text:style-name="s1">36) <text:span text:style-name="s10">электронный путевой лист</text:span> - путевой лист, сформированный в форме электронного документа;</text:p>
      <text:p text:style-name="s22header">Информация об изменениях:</text:p>
      <text:p text:style-name="s22"><text:bookmark text:name="anchor237"/>Часть 1 дополнена пунктом 37 с 1 сентября 2023 г. - <text:a xlink:type="simple" xlink:href="https://internet.garant.ru/document/redirect/406052089/3301">Федеральный закон</text:a> от 29 декабря 2022 г. N 580-ФЗ</text:p>
      <text:p text:style-name="s1">37) <text:span text:style-name="s10">перевозчик легковым такси</text:span> - юридическое лицо, индивидуальный предприниматель или физическое лицо, которым в соответствии с <text:a xlink:type="simple" xlink:href="https://internet.garant.ru/document/redirect/406052089/3">законодательством</text:a> Российской Федерации предоставлено право на осуществление деятельности по перевозке пассажиров и багажа легковым такси.</text:p>
      <text:p text:style-name="s22header">Информация об изменениях:</text:p>
      <text:p text:style-name="s22"><text:bookmark text:name="anchor20002"/>Часть 2 изменена с 1 марта 2026 г. - <text:a xlink:type="simple" xlink:href="https://internet.garant.ru/document/redirect/412424148/4201">Федеральный закон</text:a> от 31 июля 2025 г. N 304-ФЗ</text:p>
      <text:p text:style-name="s22"><text:a xlink:type="simple" xlink:href="https://internet.garant.ru/document/redirect/76849560/20002">См. будущую редакцию</text:a></text:p>
      <text:p text:style-name="s22">Статья 2 дополнена частью 2 с 1 января 2022 г. - <text:a xlink:type="simple" xlink:href="https://internet.garant.ru/document/redirect/401422292/213">Федеральный закон</text:a> от 2 июля 2021 г. N 336-ФЗ</text:p>
      <text:p text:style-name="s1">2. Для целей настоящего Федерального закона понятия "информационная система", "электронный документ" используются в значениях, определенных <text:a xlink:type="simple" xlink:href="https://internet.garant.ru/document/redirect/12148555/2">Федеральным законом</text:a> от 27 июля 2006 года N 149-ФЗ "Об информации, информационных технологиях и о защите информации".</text:p>
      <text:p text:style-name="s9header">ГАРАНТ:</text:p>
      <text:p text:style-name="s9">См. <text:span text:style-name="s8">комментарии</text:span> к статье 2 настоящего Федерального закона</text:p>
      <text:p text:style-name="s9"/>
      <text:p text:style-name="s15"><text:bookmark text:name="anchor3"/><text:span text:style-name="s10">Статья 3.</text:span> Правила перевозок пассажиров и багажа, грузов</text:p>
      <text:p text:style-name="s22header">Информация об изменениях:</text:p>
      <text:p text:style-name="s22"><text:bookmark text:name="anchor301"/>Часть 1 изменена с 1 января 2024 г. - <text:a xlink:type="simple" xlink:href="https://internet.garant.ru/document/redirect/407845991/19">Федеральный закон</text:a> от 19 октября 2023 г. N 503-ФЗ</text:p>
      <text:p text:style-name="s22"><text:a xlink:type="simple" xlink:href="https://internet.garant.ru/document/redirect/76826247/301">См. предыдущую редакцию</text:a></text:p>
      <text:p text:style-name="s1">1. Федеральный орган исполнительной власти, осуществляющий функции по выработке государственной политики и нормативно-правовому регулированию в сфере транспорта, утверждает <text:a xlink:type="simple" xlink:href="https://internet.garant.ru/document/redirect/74714924/1000">правила</text:a> перевозок пассажиров и багажа автомобильным транспортом и городским наземным электрическим транспортом, а также <text:a xlink:type="simple" xlink:href="https://internet.garant.ru/document/redirect/400111454/1000">правила</text:a> перевозок грузов автомобильным транспортом.</text:p>
      <text:p text:style-name="s1"><text:bookmark text:name="anchor302"/>2. <text:a xlink:type="simple" xlink:href="https://internet.garant.ru/document/redirect/74714924/1000">Правила</text:a> перевозок пассажиров и багажа автомобильным транспортом и городским наземным электрическим транспортом (далее - правила перевозок пассажиров) представляют собой нормативные правовые акты, регулирующие порядок организации различных видов перевозок пассажиров и багажа, а также условия перевозок пассажиров и багажа и предоставления транспортных средств для таких перевозок.</text:p>
      <text:p text:style-name="s1"><text:bookmark text:name="anchor303"/>3. <text:a xlink:type="simple" xlink:href="https://internet.garant.ru/document/redirect/400111454/1000">Правила</text:a> перевозок грузов автомобильным транспортом (далее - правила перевозок грузов) представляют собой нормативные правовые акты, регулирующие порядок организации перевозок различных видов грузов, обеспечения сохранности грузов, транспортных средств, контейнеров, а также условия перевозок грузов и предоставления транспортных средств для таких перевозок.</text:p>
      <text:p text:style-name="s22header">Информация об изменениях:</text:p>
      <text:p text:style-name="s22">Статья 3 дополнена частью 4 с 1 сентября 2026 г. - <text:a xlink:type="simple" xlink:href="https://internet.garant.ru/document/redirect/412424148/4202">Федеральный закон</text:a> от 31 июля 2025 г. N 304-ФЗ</text:p>
      <text:p text:style-name="s22"><text:a xlink:type="simple" xlink:href="https://internet.garant.ru/document/redirect/483406959/304">См. будущую редакцию</text:a></text:p>
      <text:p text:style-name="s9header">ГАРАНТ:</text:p>
      <text:p text:style-name="s9">См. <text:span text:style-name="s8">комментарии</text:span> к статье 3 настоящего Федерального закона</text:p>
      <text:p text:style-name="s9"/>
      <text:p text:style-name="s22header">Информация об изменениях:</text:p>
      <text:p text:style-name="s22"><text:bookmark text:name="anchor3100"/>Статья 3.1 изменена с 1 июля 2021 г. - <text:a xlink:type="simple" xlink:href="https://internet.garant.ru/document/redirect/400889843/80010">Федеральный закон</text:a> от 11 июня 2021 г. N 170-ФЗ</text:p>
      <text:p text:style-name="s22"><text:a xlink:type="simple" xlink:href="https://internet.garant.ru/document/redirect/77308245/3100">См. предыдущую редакцию</text:a></text:p>
      <text:p text:style-name="s15"><text:span text:style-name="s10">Статья 3.1.</text:span> Контроль (надзор) на автомобильном транспорте, городском наземном электрическом транспорте и в дорожном хозяйстве</text:p>
      <text:p text:style-name="s22header">Информация об изменениях:</text:p>
      <text:p text:style-name="s22"><text:bookmark text:name="anchor31001"/>Часть 1 изменена с 1 марта 2025 г. - <text:a xlink:type="simple" xlink:href="https://internet.garant.ru/document/redirect/406053025/21">Федеральный закон</text:a> от 29 декабря 2022 г. N 627-ФЗ</text:p>
      <text:p text:style-name="s22"><text:a xlink:type="simple" xlink:href="https://internet.garant.ru/document/redirect/76809691/31001">См. предыдущую редакцию</text:a></text:p>
      <text:p text:style-name="s1">1. Контроль (надзор) на автомобильном транспорте, городском наземном электрическом транспорте и в дорожном хозяйстве за соблюдением обязательных требований, установленных федеральными законами и иными нормативными правовыми актами Российской Федерации, законами и иными нормативными правовыми актами субъектов Российской Федерации, муниципальными нормативными правовыми актами, международными договорами Российской Федерации, актами, составляющими право Евразийского экономического союза, в сфере автомобильного транспорта и городского наземного электрического транспорта, автомобильных дорог, дорожной деятельности в части сохранности автомобильных дорог, международных автомобильных перевозок, каботажных автомобильных перевозок, осуществляется посредством:</text:p>
      <text:p text:style-name="s1"><text:bookmark text:name="anchor310011"/>1) федерального государственного контроля (надзора) на автомобильном транспорте, городском наземном электрическом транспорте и в дорожном хозяйстве - <text:a xlink:type="simple" xlink:href="https://internet.garant.ru/document/redirect/401423338/3">уполномоченным</text:a> федеральным органом исполнительной власти в соответствии с <text:a xlink:type="simple" xlink:href="https://internet.garant.ru/document/redirect/401423338/1000">положением</text:a>, утверждаемым Правительством Российской Федерации;</text:p>
      <text:p text:style-name="s1"><text:bookmark text:name="anchor310012"/>2) регионального государственного контроля (надзора) на автомобильном транспорте, городском наземном электрическом транспорте и в дорожном хозяйстве - уполномоченными органами исполнительной власти субъектов Российской Федерации в соответствии с положениями, утверждаемыми высшими исполнительными органами государственной власти субъектов Российской Федерации;</text:p>
      <text:p text:style-name="s1"><text:bookmark text:name="anchor310013"/>3) муниципального контроля на автомобильном транспорте, городском наземном электрическом транспорте и в дорожном хозяйстве - уполномоченными органами местного самоуправления в соответствии с положениями, утверждаемыми представительными органами муниципальных образований.</text:p>
      <text:p text:style-name="s1"><text:bookmark text:name="anchor31002"/>2. Предметом федерального государственного контроля (надзора) на автомобильном транспорте, городском наземном электрическом транспорте и в дорожном хозяйстве является соблюдение:</text:p>
      <text:p text:style-name="s22header">Информация об изменениях:</text:p>
      <text:p text:style-name="s22"><text:bookmark text:name="anchor310021"/>Пункт 1 изменен с 1 сентября 2024 г. - <text:a xlink:type="simple" xlink:href="https://internet.garant.ru/document/redirect/406946816/11">Федеральный закон</text:a> от 29 мая 2023 г. N 185-ФЗ</text:p>
      <text:p text:style-name="s22"><text:a xlink:type="simple" xlink:href="https://internet.garant.ru/document/redirect/76824058/310021">См. предыдущую редакцию</text:a></text:p>
      <text:p text:style-name="s1">1) обязательных требований, установленных <text:a xlink:type="simple" xlink:href="#anchor502">частью 2 статьи 5</text:a>, <text:a xlink:type="simple" xlink:href="#anchor6">статьями 6</text:a> и <text:a xlink:type="simple" xlink:href="#anchor7">7</text:a>, <text:a xlink:type="simple" xlink:href="#anchor81">частями 1</text:a> и <text:a xlink:type="simple" xlink:href="#anchor82">2 статьи 8</text:a>, <text:a xlink:type="simple" xlink:href="#anchor1801">частями 1</text:a> и <text:a xlink:type="simple" xlink:href="#anchor1802">2 статьи 18</text:a>, <text:a xlink:type="simple" xlink:href="#anchor2110">статьями 21.1</text:a> и <text:a xlink:type="simple" xlink:href="#anchor27">27</text:a> настоящего Федерального закона;</text:p>
      <text:p text:style-name="s1"><text:bookmark text:name="anchor310022"/>2) лицензионных требований к деятельности по перевозке пассажиров и иных лиц автобусами;</text:p>
      <text:p text:style-name="s1"><text:bookmark text:name="anchor310023"/>3) обязательных требований к перевозкам опасных и скоропортящихся грузов;</text:p>
      <text:p text:style-name="s1"><text:bookmark text:name="anchor310024"/>4) обязательных требований к осуществлению:</text:p>
      <text:p text:style-name="s1"><text:bookmark text:name="anchor310241"/>а) проезда по автомобильным дорогам общего пользования федерального значения транспортных средств, имеющих разрешенную максимальную массу свыше 12 тонн;</text:p>
      <text:p text:style-name="s1"><text:bookmark text:name="anchor310242"/>б) движения тяжеловесных и крупногабаритных транспортных средств (весового и габаритного контроля);</text:p>
      <text:p text:style-name="s22header">Информация об изменениях:</text:p>
      <text:p text:style-name="s22"><text:bookmark text:name="anchor310243"/>Подпункт "в" изменен с 1 сентября 2024 г. - <text:a xlink:type="simple" xlink:href="https://internet.garant.ru/document/redirect/407426200/21">Федеральный закон</text:a> от 24 июля 2023 г. N 374-ФЗ</text:p>
      <text:p text:style-name="s22"><text:a xlink:type="simple" xlink:href="https://internet.garant.ru/document/redirect/76824058/310243">См. предыдущую редакцию</text:a></text:p>
      <text:p text:style-name="s1">в) проезда транспортных средств по платным автомобильным дорогам общего пользования федерального значения, платным участкам автомобильных дорог общего пользования федерального значения в части соблюдения порядка внесения платы за проезд транспортного средства;</text:p>
      <text:p text:style-name="s1"><text:bookmark text:name="anchor310244"/>г) эксплуатации объектов дорожного сервиса, размещенных в полосах отвода и (или) придорожных полосах автомобильных дорог общего пользования федерального значения;</text:p>
      <text:p text:style-name="s1"><text:bookmark text:name="anchor310245"/>д) работ по капитальному ремонту, ремонту и содержанию автомобильных дорог общего пользования федерального значения и искусственных дорожных сооружений на них (включая требования к дорожно-строительным материалам и изделиям) в части обеспечения сохранности автомобильных дорог;</text:p>
      <text:p text:style-name="s1"><text:bookmark text:name="anchor310025"/>5) обязательных требований в области организации регулярных перевозок:</text:p>
      <text:p text:style-name="s1"><text:bookmark text:name="anchor310251"/>а) к наличию карт маршрутов регулярных перевозок у перевозчиков и водителей транспортных средств;</text:p>
      <text:p text:style-name="s1"><text:bookmark text:name="anchor310252"/>б) к соответствию характеристик транспортного средства сведениям, указанным в карте маршрута регулярных перевозок;</text:p>
      <text:p text:style-name="s1"><text:bookmark text:name="anchor310253"/>в) к порядку посадки пассажиров в транспортные средства и высадки пассажиров из транспортных средств;</text:p>
      <text:p text:style-name="s1"><text:bookmark text:name="anchor310254"/>г) к оборудованию объектов транспортной инфраструктуры, предназначенных для обслуживания пассажиров межрегиональных маршрутов регулярных перевозок (автовокзалов, автостанций, остановочных пунктов);</text:p>
      <text:p text:style-name="s1"><text:bookmark text:name="anchor310255"/>д) к выполнению предусмотренных расписанием рейсов по межрегиональному маршруту регулярных перевозок;</text:p>
      <text:p text:style-name="s1"><text:bookmark text:name="anchor310256"/>е) к выполнению установленных ограничений к организации перевозок пассажиров и багажа по заказу в целях беспрепятственного осуществления регулярных перевозок;</text:p>
      <text:p text:style-name="s22header">Информация об изменениях:</text:p>
      <text:p text:style-name="s22"><text:bookmark text:name="anchor310026"/>Пункт 6 изменен с 1 марта 2025 г. - <text:a xlink:type="simple" xlink:href="https://internet.garant.ru/document/redirect/406053025/221">Федеральный закон</text:a> от 29 декабря 2022 г. N 627-ФЗ</text:p>
      <text:p text:style-name="s22"><text:a xlink:type="simple" xlink:href="https://internet.garant.ru/document/redirect/76809691/310026">См. предыдущую редакцию</text:a></text:p>
      <text:p text:style-name="s1">6) обязательных требований в области международных автомобильных перевозок, каботажных автомобильных перевозок:</text:p>
      <text:p text:style-name="s22header">Информация об изменениях:</text:p>
      <text:p text:style-name="s22"><text:bookmark text:name="anchor310261"/>Подпункт "а" изменен с 1 марта 2025 г. - <text:a xlink:type="simple" xlink:href="https://internet.garant.ru/document/redirect/406053025/2213">Федеральный закон</text:a> от 29 декабря 2022 г. N 627-ФЗ</text:p>
      <text:p text:style-name="s22"><text:a xlink:type="simple" xlink:href="https://internet.garant.ru/document/redirect/76809691/310261">См. предыдущую редакцию</text:a></text:p>
      <text:p text:style-name="s1">а) к транспортным средствам, используемым для осуществления международных автомобильных перевозок, каботажных автомобильных перевозок;</text:p>
      <text:p text:style-name="s22header">Информация об изменениях:</text:p>
      <text:p text:style-name="s22"><text:bookmark text:name="anchor310262"/>Подпункт "б" изменен с 1 марта 2025 г. - <text:a xlink:type="simple" xlink:href="https://internet.garant.ru/document/redirect/406053025/2214">Федеральный закон</text:a> от 29 декабря 2022 г. N 627-ФЗ</text:p>
      <text:p text:style-name="s22"><text:a xlink:type="simple" xlink:href="https://internet.garant.ru/document/redirect/76809691/310262">См. предыдущую редакцию</text:a></text:p>
      <text:p text:style-name="s1">б) к наличию и соответствию оформления (заполнения) документов, которые требуются для осуществления международных автомобильных перевозок, каботажных автомобильных перевозок (разрешений, учетных талонов, уведомлений, товарно-транспортных накладных и других документов);</text:p>
      <text:p text:style-name="s1"><text:bookmark text:name="anchor310263"/>в) к отличительным знакам государства, на территории которого зарегистрировано транспортное средство;</text:p>
      <text:p text:style-name="s1"><text:bookmark text:name="anchor310264"/>г) к перевозке пассажиров автобусами;</text:p>
      <text:p text:style-name="s1"><text:bookmark text:name="anchor310265"/>д) к работе экипажей транспортных средств, в том числе в части соблюдения режима труда и отдыха водителей, а также соответствия контрольных устройств регистрации режима труда и отдыха водителей (тахографов);</text:p>
      <text:p text:style-name="s1"><text:bookmark text:name="anchor310266"/>е) к транзитным перевозкам, в том числе перевозкам отдельных видов сельскохозяйственной продукции, сырья, продовольствия и отдельных видов товаров;</text:p>
      <text:p text:style-name="s1"><text:bookmark text:name="anchor310027"/>7) обязательных требований к использованию средств навигации при осуществлении перевозок пассажиров и грузов;</text:p>
      <text:p text:style-name="s1"><text:bookmark text:name="anchor310028"/>8) обязательных требований, предъявляемых к юридическим лицам и индивидуальным предпринимателям, осуществляющим эксплуатацию транспортных средств:</text:p>
      <text:p text:style-name="s1"><text:bookmark text:name="anchor310281"/>а) к организации работы водителей транспортных средств в соответствии с требованиями к обеспечению безопасности дорожного движения путем:</text:p>
      <text:p text:style-name="s1">проведения стажировки водителей;</text:p>
      <text:p text:style-name="s1">проведения соответствующих инструктажей водителей в целях обеспечения их оперативной информацией по обеспечению безопасной перевозки;</text:p>
      <text:p text:style-name="s1">повышения квалификации и профессионального мастерства водителей;</text:p>
      <text:p text:style-name="s22header">Информация об изменениях:</text:p>
      <text:p text:style-name="s22"><text:bookmark text:name="anchor310282"/>Подпункт "б" изменен с 1 марта 2025 г. - <text:a xlink:type="simple" xlink:href="https://internet.garant.ru/document/redirect/406053025/2222">Федеральный закон</text:a> от 29 декабря 2022 г. N 627-ФЗ</text:p>
      <text:p text:style-name="s22"><text:a xlink:type="simple" xlink:href="https://internet.garant.ru/document/redirect/76809691/310282">См. предыдущую редакцию</text:a></text:p>
      <text:p text:style-name="s1">б) к организации мероприятий по соблюдению установленного законодательством Российской Федерации режима труда и отдыха водителей, проверяемого в стационарных и передвижных контрольных пунктах, в местах посадки и (или) высадки пассажиров, установленных законодательством Российской Федерации в сфере автомобильного транспорта и городского наземного электрического транспорта, автомобильных дорог, дорожной деятельности в части сохранности автомобильных дорог, международных автомобильных перевозок, каботажных автомобильных перевозок, а также по месту нахождения контролируемых организаций;</text:p>
      <text:p text:style-name="s1"><text:bookmark text:name="anchor310283"/>в) к организации проведения мероприятий по устранению причин, способствующих совершению дорожно-транспортных происшествий и нарушений <text:a xlink:type="simple" xlink:href="https://internet.garant.ru/document/redirect/1305770/1000">правил</text:a> дорожного движения с участием принадлежащих им транспортных средств;</text:p>
      <text:p text:style-name="s1"><text:bookmark text:name="anchor310284"/>г) к организации мероприятий по проведению обязательных медицинских осмотров водителей транспортных средств, предусмотренных законодательством Российской Федерации, а также мероприятий по совершенствованию водителями навыков оказания первой помощи пострадавшим в дорожно-транспортных происшествиях;</text:p>
      <text:p text:style-name="s1"><text:bookmark text:name="anchor310285"/>д) к осуществлению технического обслуживания транспортных средств в сроки, предусмотренные документацией заводов-изготовителей данных транспортных средств;</text:p>
      <text:p text:style-name="s22header">Информация об изменениях:</text:p>
      <text:p text:style-name="s22"><text:bookmark text:name="anchor310286"/>Подпункт "е" изменен с 1 марта 2025 г. - <text:a xlink:type="simple" xlink:href="https://internet.garant.ru/document/redirect/406053025/2223">Федеральный закон</text:a> от 29 декабря 2022 г. N 627-ФЗ</text:p>
      <text:p text:style-name="s22"><text:a xlink:type="simple" xlink:href="https://internet.garant.ru/document/redirect/76809691/310286">См. предыдущую редакцию</text:a></text:p>
      <text:p text:style-name="s1">е) к организации мероприятий по оснащению принадлежащих им транспортных средств тахографами в соответствии с законодательством Российской Федерации, проверяемых в стационарных и передвижных контрольных пунктах, в местах посадки и (или) высадки пассажиров, установленных законодательством Российской Федерации в сфере автомобильного транспорта и городского наземного электрического транспорта, автомобильных дорог, дорожной деятельности в части сохранности автомобильных дорог, международных автомобильных перевозок, каботажных автомобильных перевозок, а также по месту нахождения контролируемых организаций;</text:p>
      <text:p text:style-name="s1"><text:bookmark text:name="anchor310029"/>9) обязательных требований, предъявляемых к юридическим лицам и индивидуальным предпринимателям, осуществляющим перевозки пассажиров на основании договора перевозки или договора фрахтования и (или) грузов на основании договора перевозки (коммерческие перевозки), а также осуществляющим перемещение лиц, кроме водителя, и (или) материальных объектов автобусами и грузовыми автомобилями без заключения указанных договоров (перевозки для собственных нужд автобусами и грузовыми автомобилями):</text:p>
      <text:p text:style-name="s1"><text:bookmark text:name="anchor310291"/>а) к соблюдению правил обеспечения безопасности перевозок автомобильным транспортом и городским наземным электрическим транспортом;</text:p>
      <text:p text:style-name="s1"><text:bookmark text:name="anchor310292"/>б) к созданию условий для повышения квалификации водителей и других работников автомобильного и городского наземного электрического транспорта, в том числе работников, обеспечивающих безопасность дорожного движения;</text:p>
      <text:p text:style-name="s1"><text:bookmark text:name="anchor310293"/>в) к обеспечению стоянки транспортных средств, принадлежащих им на праве собственности или ином законном основании, в границах городских поселений, городских округов, городов федерального значения Москвы, Санкт-Петербурга и Севастополя по возвращении из рейса и окончании смены водителя на парковках (парковочных местах);</text:p>
      <text:p text:style-name="s1"><text:bookmark text:name="anchor310294"/>г) к осуществлению технического обслуживания и ремонта транспортных средств, указанных в <text:a xlink:type="simple" xlink:href="#anchor310293">подпункте "в"</text:a> настоящего пункта, в соответствии с требованиями, установленными законодательством Российской Федерации;</text:p>
      <text:p text:style-name="s1"><text:bookmark text:name="anchor310295"/>д) к обеспечению соответствия работников, а также индивидуального предпринимателя при осуществлении им перевозок самостоятельно профессиональным и квалификационным требованиям, предъявляемым при осуществлении перевозок;</text:p>
      <text:p text:style-name="s1"><text:bookmark text:name="anchor310296"/>е) к организации мероприятий по проведению предрейсового или предсменного контроля технического состояния транспортных средств;</text:p>
      <text:p text:style-name="s1"><text:bookmark text:name="anchor310297"/>ж) к соблюдению правил технической эксплуатации транспортных средств городского наземного электрического транспорта при осуществлении перевозок пассажиров трамваями;</text:p>
      <text:p text:style-name="s22header">Информация об изменениях:</text:p>
      <text:p text:style-name="s22"><text:bookmark text:name="anchor31298"/>Пункт 9 дополнен подпунктом "з" с 1 марта 2027 г. - <text:a xlink:type="simple" xlink:href="https://internet.garant.ru/document/redirect/413375472/1001">Федеральный закон</text:a> от 29 декабря 2025 г. N 520-ФЗ</text:p>
      <text:p text:style-name="s22"><text:a xlink:type="simple" xlink:href="https://internet.garant.ru/document/redirect/483418508/31298">См. будущую редакцию</text:a></text:p>
      <text:p text:style-name="s1"><text:bookmark text:name="anchor310298"/>10) обязательных требований к обеспечению доступности для инвалидов объектов транспортной инфраструктуры и предоставляемых услуг;</text:p>
      <text:p text:style-name="s1"><text:bookmark text:name="anchor310211"/>11) обязательных требований к обязательному страхованию гражданской ответственности перевозчика за причинение при перевозках пассажиров вреда их жизни, здоровью, имуществу;</text:p>
      <text:p text:style-name="s1"><text:bookmark text:name="anchor310212"/>12) обязательных требований пожарной безопасности при эксплуатации автомобильного транспорта и городского наземного электрического транспорта;</text:p>
      <text:p text:style-name="s1"><text:bookmark text:name="anchor310213"/>13) изготовителем, исполнителем (лицом, выполняющим функции иностранного изготовителя), продавцом требований, установленных техническими регламентами, или обязательных требований, подлежащих применению до дня вступления в силу технических регламентов в соответствии с <text:a xlink:type="simple" xlink:href="https://internet.garant.ru/document/redirect/12129354/600">Федеральным законом</text:a> от 27 декабря 2002 года N 184-ФЗ "О техническом регулировании";</text:p>
      <text:p text:style-name="s22header">Информация об изменениях:</text:p>
      <text:p text:style-name="s22"><text:bookmark text:name="anchor310214"/>Пункт 14 изменен с 24 июля 2023 г. - <text:a xlink:type="simple" xlink:href="https://internet.garant.ru/document/redirect/407426226/1">Федеральный закон</text:a> от 24 июля 2023 г. N 366-ФЗ</text:p>
      <text:p text:style-name="s22"><text:a xlink:type="simple" xlink:href="https://internet.garant.ru/document/redirect/76824847/310214">См. предыдущую редакцию</text:a></text:p>
      <text:p text:style-name="s1">14) обязательных требований к порядку, срокам и способам размещения владельцами автомобильных дорог общего пользования информации в системе контроля за формированием и использованием средств дорожных фондов.</text:p>
      <text:p text:style-name="s1"><text:bookmark text:name="anchor31003"/>3. В <text:a xlink:type="simple" xlink:href="https://internet.garant.ru/document/redirect/401423338/1000">положении</text:a> о федеральном государственном контроле (надзоре) на автомобильном транспорте, городском наземном электрическом транспорте и в дорожном хозяйстве указываются наименование и структурные элементы технического регламента и (или) обязательных требований, подлежащих применению до дня вступления в силу технических регламентов в соответствии с <text:a xlink:type="simple" xlink:href="https://internet.garant.ru/document/redirect/12129354/0">Федеральным законом</text:a> от 27 декабря 2002 года N 184-ФЗ "О техническом регулировании", оценка соблюдения которых осуществляется в рамках федерального государственного контроля (надзора) на автомобильном транспорте, городском наземном электрическом транспорте и в дорожном хозяйстве, а также виды продукции, являющиеся объектами федерального государственного контроля (надзора) на автомобильном транспорте, городском наземном электрическом транспорте и в дорожном хозяйстве.</text:p>
      <text:p text:style-name="s1"><text:bookmark text:name="anchor31004"/>4. Предметом регионального государственного контроля (надзора) на автомобильном транспорте, городском наземном электрическом транспорте и в дорожном хозяйстве является соблюдение обязательных требований:</text:p>
      <text:p text:style-name="s1"><text:bookmark text:name="anchor310041"/>1) в области автомобильных дорог и дорожной деятельности, установленных в отношении автомобильных дорог регионального и межмуниципального значения:</text:p>
      <text:p text:style-name="s1"><text:bookmark text:name="anchor31041"/>а) к эксплуатации объектов дорожного сервиса, размещенных в полосах отвода и (или) придорожных полосах автомобильных дорог общего пользования;</text:p>
      <text:p text:style-name="s1"><text:bookmark text:name="anchor31042"/>б) к осуществлению работ по капитальному ремонту, ремонту и содержанию автомобильных дорог общего пользования и искусственных дорожных сооружений на них (включая требования к дорожно-строительным материалам и изделиям) в части обеспечения сохранности автомобильных дорог;</text:p>
      <text:p text:style-name="s22header">Информация об изменениях:</text:p>
      <text:p text:style-name="s22"><text:bookmark text:name="anchor31043"/>Пункт 1 дополнен подпунктом "в" с 1 сентября 2024 г. - <text:a xlink:type="simple" xlink:href="https://internet.garant.ru/document/redirect/407426200/22">Федеральный закон</text:a> от 24 июля 2023 г. N 374-ФЗ</text:p>
      <text:p text:style-name="s1">в) к осуществлению проезда транспортных средств по платным автомобильным дорогам общего пользования регионального и межмуниципального значения и частным автомобильным дорогам общего пользования, платным участкам автомобильных дорог общего пользования регионального и межмуниципального значения и частных автомобильных дорог общего пользования в части соблюдения порядка внесения платы за проезд транспортного средства;</text:p>
      <text:p text:style-name="s1"><text:bookmark text:name="anchor310042"/>2) установленных в отношении перевозок по смежным межрегиональным маршрутам регулярных перевозок, межмуниципальным маршрутам регулярных перевозок и муниципальным маршрутам регулярных перевозок в границах субъектов Российской Федерации - городов федерального значения Москвы, Санкт-Петербурга и Севастополя, не относящихся к предмету федерального государственного контроля (надзора) на автомобильном транспорте, городском наземном электрическом транспорте и в дорожном хозяйстве в области организации регулярных перевозок.</text:p>
      <text:p text:style-name="s1"><text:bookmark text:name="anchor31005"/>5. Предметом муниципального контроля на автомобильном транспорте, городском наземном электрическом транспорте и в дорожном хозяйстве является соблюдение обязательных требований:</text:p>
      <text:p text:style-name="s1"><text:bookmark text:name="anchor31051"/>1) в области автомобильных дорог и дорожной деятельности, установленных в отношении автомобильных дорог местного значения:</text:p>
      <text:p text:style-name="s1"><text:bookmark text:name="anchor310511"/>а) к эксплуатации объектов дорожного сервиса, размещенных в полосах отвода и (или) придорожных полосах автомобильных дорог общего пользования;</text:p>
      <text:p text:style-name="s1"><text:bookmark text:name="anchor310512"/>б) к осуществлению работ по капитальному ремонту, ремонту и содержанию автомобильных дорог общего пользования и искусственных дорожных сооружений на них (включая требования к дорожно-строительным материалам и изделиям) в части обеспечения сохранности автомобильных дорог;</text:p>
      <text:p text:style-name="s22header">Информация об изменениях:</text:p>
      <text:p text:style-name="s22"><text:bookmark text:name="anchor310513"/>Пункт 1 дополнен подпунктом "в" с 1 сентября 2024 г. - <text:a xlink:type="simple" xlink:href="https://internet.garant.ru/document/redirect/407426200/23">Федеральный закон</text:a> от 24 июля 2023 г. N 374-ФЗ</text:p>
      <text:p text:style-name="s1">в) к осуществлению проезда транспортных средств по платным автомобильным дорогам общего пользования местного значения, платным участкам автомобильных дорог общего пользования местного значения в части соблюдения порядка внесения платы за проезд транспортного средства;</text:p>
      <text:p text:style-name="s1"><text:bookmark text:name="anchor31052"/>2) установленных в отношении перевозок по муниципальным маршрутам регулярных перевозок (за исключением муниципальных маршрутов регулярных перевозок в границах субъектов Российской Федерации - городов федерального значения Москвы, Санкт-Петербурга и Севастополя), не относящихся к предмету федерального государственного контроля (надзора) на автомобильном транспорте, городском наземном электрическом транспорте и в дорожном хозяйстве в области организации регулярных перевозок.</text:p>
      <text:p text:style-name="s1"><text:bookmark text:name="anchor31006"/>6. Федеральный государственный контроль (надзор) на автомобильном транспорте, городском наземном электрическом транспорте и в дорожном хозяйстве в отношении транспортных средств федеральных органов исполнительной власти, уполномоченных Президентом Российской Федерации на осуществление контроля (надзора) в области безопасности дорожного движения, а также деятельности по эксплуатации таких транспортных средств не осуществляется.</text:p>
      <text:p text:style-name="s1"><text:bookmark text:name="anchor31007"/>7. В рамках федерального государственного контроля (надзора) на автомобильном транспорте, городском наземном электрическом транспорте и в дорожном хозяйстве осуществляется постоянный рейд в соответствии с положениями <text:a xlink:type="simple" xlink:href="https://internet.garant.ru/document/redirect/74449814/9710">Федерального закона</text:a> от 31 июля 2020 года N 248-ФЗ "О государственном контроле (надзоре) и муниципальном контроле в Российской Федерации". Порядок осуществления постоянного рейда устанавливается <text:a xlink:type="simple" xlink:href="https://internet.garant.ru/document/redirect/401423338/1500">положением</text:a> о федеральном государственном контроле (надзоре) на автомобильном транспорте, городском наземном электрическом транспорте и в дорожном хозяйстве, утверждаемым Правительством Российской Федерации.</text:p>
      <text:p text:style-name="s22header">Информация об изменениях:</text:p>
      <text:p text:style-name="s22"><text:bookmark text:name="anchor31071"/>Статья 3.1 дополнена частью 7.1 с 1 сентября 2025 г. - <text:a xlink:type="simple" xlink:href="https://internet.garant.ru/document/redirect/411024116/1">Федеральный закон</text:a> от 30 ноября 2024 г. N 445-ФЗ</text:p>
      <text:p text:style-name="s1">7.1. Контролируемые лица, в отношении транспортных средств которых в рамках федерального государственного контроля (надзора) на автомобильном транспорте, городском наземном электрическом транспорте и в дорожном хозяйстве осуществляется постоянный рейд, их представители или работники, находящиеся на пунктах контроля, обязаны по требованию должностного лица, уполномоченного на проведение постоянного рейда, обеспечить прохождение весового и габаритного контроля.</text:p>
      <text:p text:style-name="s1"><text:bookmark text:name="anchor31008"/>8. Организация и осуществление федерального государственного контроля (надзора) на автомобильном транспорте, городском наземном электрическом транспорте и в дорожном хозяйстве, регионального государственного контроля (надзора) на автомобильном транспорте, городском наземном электрическом транспорте и в дорожном хозяйстве и муниципального контроля на автомобильном транспорте, городском наземном электрическом транспорте и в дорожном хозяйстве регулируются <text:a xlink:type="simple" xlink:href="https://internet.garant.ru/document/redirect/74449814/0">Федеральным законом</text:a> от 31 июля 2020 года N 248-ФЗ "О государственном контроле (надзоре) и муниципальном контроле в Российской Федерации".</text:p>
      <text:p text:style-name="s22header">Информация об изменениях:</text:p>
      <text:p text:style-name="s22"><text:bookmark text:name="anchor31009"/>Часть 9 изменена с 1 января 2023 г. - <text:a xlink:type="simple" xlink:href="https://internet.garant.ru/document/redirect/405747311/1">Федеральный закон</text:a> от 21 ноября 2022 г. N 459-ФЗ</text:p>
      <text:p text:style-name="s22"><text:a xlink:type="simple" xlink:href="https://internet.garant.ru/document/redirect/76811223/31009">См. предыдущую редакцию</text:a></text:p>
      <text:p text:style-name="s1">9. Государственный контроль (надзор) за реализацией органами исполнительной власти субъектов Российской Федерации и органами местного самоуправления полномочий в сфере автомобильного транспорта, городского наземного электрического транспорта и дорожного хозяйства осуществляется уполномоченным Правительством Российской Федерации федеральным органом исполнительной власти в соответствии с положениями <text:a xlink:type="simple" xlink:href="https://internet.garant.ru/document/redirect/403266160/0">Федерального закона</text:a> от 21 декабря 2021 года N 414-ФЗ "Об общих принципах организации публичной власти в субъектах Российской Федерации", <text:a xlink:type="simple" xlink:href="https://internet.garant.ru/document/redirect/186367/0">Федерального закона</text:a> от 6 октября 2003 года N 131-ФЗ "Об общих принципах организации местного самоуправления в Российской Федерации".</text:p>
      <text:p text:style-name="s22header">Информация об изменениях:</text:p>
      <text:p text:style-name="s22"><text:bookmark text:name="anchor310010"/>Статья 3.1 дополнена частью 10 с 1 сентября 2023 г. - <text:a xlink:type="simple" xlink:href="https://internet.garant.ru/document/redirect/406052089/3302">Федеральный закон</text:a> от 29 декабря 2022 г. N 580-ФЗ</text:p>
      <text:p text:style-name="s1">10. В рамках регионального государственного контроля (надзора) в сфере перевозок пассажиров и багажа легковым такси осуществляется постоянный рейд в соответствии с положениями <text:a xlink:type="simple" xlink:href="https://internet.garant.ru/document/redirect/74449814/9710">Федерального закона</text:a> от 31 июля 2020 года N 248-ФЗ "О государственном контроле (надзоре) и муниципальном контроле в Российской Федерации". Порядок осуществления постоянного рейда устанавливается положением, утверждаемым высшим исполнительным органом субъекта Российской Федерации.</text:p>
      <text:p text:style-name="s9header">ГАРАНТ:</text:p>
      <text:p text:style-name="s9">См. <text:span text:style-name="s8">комментарии</text:span> к статье 3.1 настоящего Федерального закона</text:p>
      <text:p text:style-name="s9"/>
      <text:p text:style-name="s22header">Информация об изменениях:</text:p>
      <text:p text:style-name="s22"><text:bookmark text:name="anchor3200"/>Статья 3.2. изменена с 1 марта 2022 г. - <text:a xlink:type="simple" xlink:href="https://internet.garant.ru/document/redirect/400889843/8002">Федеральный закон</text:a> от 11 июня 2021 г. N 170-ФЗ</text:p>
      <text:p text:style-name="s22"><text:a xlink:type="simple" xlink:href="https://internet.garant.ru/document/redirect/77308246/3200">См. предыдущую редакцию</text:a></text:p>
      <text:p text:style-name="s15"><text:span text:style-name="s10">Статья 3.2.</text:span> Особенности лицензирования деятельности по перевозкам пассажиров и иных лиц автобусами</text:p>
      <text:p text:style-name="s1"><text:bookmark text:name="anchor32001"/>1. Местами осуществления лицензируемой деятельности по перевозкам пассажиров и иных лиц автобусами (далее - лицензируемый вид деятельности) являются автобусы, используемые для осуществления лицензируемого вида деятельности и принадлежащие лицензиату на праве собственности или ином законном основании.</text:p>
      <text:p text:style-name="s1"><text:bookmark text:name="anchor32002"/>2. Для идентификации мест осуществления лицензируемого вида деятельности используются государственные регистрационные номера автобусов, присвоенные им при постановке на государственный учет.</text:p>
      <text:p text:style-name="s1"><text:bookmark text:name="anchor32003"/>3. Изменения сведений о государственных регистрационных номерах автобусов, в том числе включение в реестр лицензий сведений о государственных регистрационных номерах автобусов, приобретенных для осуществления лицензируемого вида деятельности после получения лицензии на лицензируемый вид деятельности, а также исключение из реестра лицензий сведений о государственных регистрационных номерах автобусов, вносятся лицензиатом в реестр лицензий самостоятельно c использованием его личного кабинета на <text:a xlink:type="simple" xlink:href="https://www.gosuslugi.ru">едином портале</text:a> государственных и муниципальных услуг в течение одного рабочего дня со дня возникновения оснований для внесения таких изменений в реестр лицензий или путем представления в лицензирующий орган заявления о внесении изменений в реестр лицензий.</text:p>
      <text:p text:style-name="s1"><text:bookmark text:name="anchor32004"/>4. Основаниями для отказа лицензиату во внесении в реестр лицензий изменений, предусмотренных <text:a xlink:type="simple" xlink:href="#anchor32003">частью 3</text:a> настоящей статьи, являются:</text:p>
      <text:p text:style-name="s1"><text:bookmark text:name="anchor32041"/>1) внесение таких изменений в отношении автобуса, сведения о котором отсутствуют в государственном реестре транспортных средств, предусмотренном <text:a xlink:type="simple" xlink:href="https://internet.garant.ru/document/redirect/72005608/0">Федеральным законом</text:a> от 3 августа 2018 года N 283-ФЗ "О государственной регистрации транспортных средств в Российской Федерации и о внесении изменений в отдельные законодательные акты Российской Федерации";</text:p>
      <text:p text:style-name="s1"><text:bookmark text:name="anchor32042"/>2) внесение таких изменений в отношении автобуса, которым в соответствии со сведениями, включенными в реестр лицензий, владеет другой лицензиат.</text:p>
      <text:p text:style-name="s1"><text:bookmark text:name="anchor32005"/>5. Проверка наличия предусмотренных <text:a xlink:type="simple" xlink:href="#anchor32004">частью 4</text:a> настоящей статьи оснований для отказа во внесении изменений в реестр лицензий осуществляется автоматически перед внесением указанных изменений в реестр лицензий.</text:p>
      <text:p text:style-name="s22header">Информация об изменениях:</text:p>
      <text:p text:style-name="s22"><text:bookmark text:name="anchor32006"/>Часть 6 изменена с 1 марта 2026 г. - <text:a xlink:type="simple" xlink:href="https://internet.garant.ru/document/redirect/412424148/4203">Федеральный закон</text:a> от 31 июля 2025 г. N 304-ФЗ</text:p>
      <text:p text:style-name="s22"><text:a xlink:type="simple" xlink:href="https://internet.garant.ru/document/redirect/76849560/32006">См. будущую редакцию</text:a></text:p>
      <text:p text:style-name="s1">6. Лицензирующий орган принимает решение об исключении из реестра лицензий сведений о государственном регистрационном номере автобуса в течение одного рабочего дня со дня получения соответствующего заявления от юридического лица, индивидуального предпринимателя или физического лица, которые в соответствии со сведениями, содержащимися в государственном реестре транспортных средств, являются владельцами данного автобуса. Информация о данном решении размещается на официальном сайте лицензирующего органа в информационно-телекоммуникационной сети "Интернет" в течение трех рабочих дней со дня его принятия.</text:p>
      <text:p text:style-name="s1"><text:bookmark text:name="anchor32007"/>7. Порядок внесения в реестр лицензий изменений, предусмотренных <text:a xlink:type="simple" xlink:href="#anchor32003">частью 3</text:a> настоящей статьи, в том числе сроки рассмотрения заявления о внесении изменений в реестр лицензий, сроки внесения изменений в реестр лицензий, форма и сроки направления лицензиату уведомлений о принятом решении (об удовлетворении заявления или об отказе в его удовлетворении) и порядок представления и рассмотрения заявлений, предусмотренных <text:a xlink:type="simple" xlink:href="#anchor32006">частью 6</text:a> настоящей статьи, устанавливаются <text:a xlink:type="simple" xlink:href="https://internet.garant.ru/document/redirect/74744071/1000">положением</text:a> о лицензировании соответствующего вида деятельности.</text:p>
      <text:p text:style-name="s1"><text:bookmark text:name="anchor32008"/>8. Осуществление лицензируемого вида деятельности с использованием автобусов, сведения о которых не включены в реестр лицензий, запрещается.</text:p>
      <text:p text:style-name="s22header">Информация об изменениях:</text:p>
      <text:p text:style-name="s22">Федеральный закон дополнен статьей 3.3 с 1 марта 2026 г. - <text:a xlink:type="simple" xlink:href="https://internet.garant.ru/document/redirect/412424148/4204">Федеральный закон</text:a> от 31 июля 2025 г. N 304-ФЗ</text:p>
      <text:p text:style-name="s22"><text:a xlink:type="simple" xlink:href="https://internet.garant.ru/document/redirect/76849560/3300">См. будущую редакцию</text:a></text:p>
      <text:p text:style-name="s15"><text:bookmark text:name="anchor4"/><text:span text:style-name="s10">Статья 4.</text:span> Виды сообщения</text:p>
      <text:p text:style-name="s1"><text:bookmark text:name="anchor401"/>1. Перевозки пассажиров и багажа, грузов осуществляются в городском, пригородном, междугородном, международном сообщении.</text:p>
      <text:p text:style-name="s1"><text:bookmark text:name="anchor402"/>2. Перевозки в городском сообщении осуществляются в границах населенных пунктов.</text:p>
      <text:p text:style-name="s1"><text:bookmark text:name="anchor403"/>3. Перевозки в пригородном сообщении осуществляются между населенными пунктами на расстояние до пятидесяти километров включительно между границами этих населенных пунктов.</text:p>
      <text:p text:style-name="s1"><text:bookmark text:name="anchor404"/>4. Перевозки в междугородном сообщении осуществляются между населенными пунктами на расстояние более пятидесяти километров между границами этих населенных пунктов.</text:p>
      <text:p text:style-name="s1"><text:bookmark text:name="anchor405"/>5. Перевозки в международном сообщении осуществляются за пределы территории Российской Федерации или на территорию Российской Федерации с пересечением Государственной границы Российской Федерации, в том числе транзитом через территорию Российской Федерации.</text:p>
      <text:p text:style-name="s9header">ГАРАНТ:</text:p>
      <text:p text:style-name="s9">См. <text:span text:style-name="s8">комментарии</text:span> к статье 4 настоящего Федерального закона</text:p>
      <text:p text:style-name="s9"/>
      <text:p text:style-name="s22header">Информация об изменениях:</text:p>
      <text:p text:style-name="s22"><text:bookmark text:name="anchor5"/>Статья 5 изменена с 1 сентября 2024 г. - <text:a xlink:type="simple" xlink:href="https://internet.garant.ru/document/redirect/406946816/12">Федеральный закон</text:a> от 29 мая 2023 г. N 185-ФЗ</text:p>
      <text:p text:style-name="s22"><text:a xlink:type="simple" xlink:href="https://internet.garant.ru/document/redirect/76824058/5">См. предыдущую редакцию</text:a></text:p>
      <text:p text:style-name="s15"><text:span text:style-name="s10">Статья 5.</text:span> Виды предпринимательской деятельности по перевозке пассажиров и багажа, грузов</text:p>
      <text:p text:style-name="s1"><text:bookmark text:name="anchor501"/>1. Допускается осуществление следующих видов предпринимательской деятельности по перевозке пассажиров и багажа, грузов:</text:p>
      <text:p text:style-name="s1"><text:bookmark text:name="anchor511"/>1) регулярные перевозки пассажиров и багажа;</text:p>
      <text:p text:style-name="s1"><text:bookmark text:name="anchor512"/>2) перевозки пассажиров и багажа по заказам;</text:p>
      <text:p text:style-name="s1"><text:bookmark text:name="anchor513"/>3) перевозки пассажиров и багажа легковыми такси;</text:p>
      <text:p text:style-name="s1"><text:bookmark text:name="anchor514"/>4) перевозки грузов.</text:p>
      <text:p text:style-name="s1"><text:bookmark text:name="anchor502"/>2. Запрещается осуществление предпринимательской деятельности по перевозкам пассажиров и багажа, грузов, не указанной в <text:a xlink:type="simple" xlink:href="#anchor501">части 1</text:a> настоящей статьи, а также распространение информации об осуществлении предпринимательской деятельности по перевозкам пассажиров и багажа, грузов, не указанной в части 1 настоящей статьи.</text:p>
      <text:p text:style-name="s9header">ГАРАНТ:</text:p>
      <text:p text:style-name="s9">См. <text:span text:style-name="s8">комментарии</text:span> к статье 5 настоящего Федерального закона</text:p>
      <text:p text:style-name="s9"/>
      <text:p text:style-name="s22header">Информация об изменениях:</text:p>
      <text:p text:style-name="s22"><text:bookmark text:name="anchor6"/>Статья 6 изменена с 1 марта 2023 г. - <text:a xlink:type="simple" xlink:href="https://internet.garant.ru/document/redirect/403615528/23">Федеральный закон</text:a> от 6 марта 2022 г. N 39-ФЗ</text:p>
      <text:p text:style-name="s22"><text:a xlink:type="simple" xlink:href="https://internet.garant.ru/document/redirect/76800076/6">См. предыдущую редакцию</text:a></text:p>
      <text:p text:style-name="s15"><text:span text:style-name="s10">Статья 6.</text:span> Путевой лист</text:p>
      <text:p text:style-name="s1"><text:bookmark text:name="anchor61"/>1. Путевой лист подлежит оформлению собственником (владельцем) транспортного средства на каждое транспортное средство, осуществляющее движение по дорогам при перевозке пассажиров и багажа, грузов в городском, пригородном и междугородном сообщениях. В случае, если транспортное средство предоставлено во временное владение и пользование за плату по договору аренды транспортного средства с экипажем, путевой лист оформляется арендодателем.</text:p>
      <text:p text:style-name="s1"><text:bookmark text:name="anchor62"/>2. Путевой лист оформляется на бумажном носителе или формируется в виде электронного путевого листа.</text:p>
      <text:p text:style-name="s1"><text:bookmark text:name="anchor63"/>3. Путевой лист содержит следующие сведения:</text:p>
      <text:p text:style-name="s1"><text:bookmark text:name="anchor631"/>1) о сроке действия путевого листа;</text:p>
      <text:p text:style-name="s1"><text:bookmark text:name="anchor632"/>2) о лице, оформившем путевой лист;</text:p>
      <text:p text:style-name="s1"><text:bookmark text:name="anchor633"/>3) о транспортном средстве;</text:p>
      <text:p text:style-name="s1"><text:bookmark text:name="anchor634"/>4) о водителе (водителях) транспортного средства;</text:p>
      <text:p text:style-name="s1"><text:bookmark text:name="anchor635"/>5) о виде перевозки;</text:p>
      <text:p text:style-name="s1"><text:bookmark text:name="anchor636"/>6) о виде сообщения.</text:p>
      <text:p text:style-name="s1"><text:bookmark text:name="anchor64"/>4. Собственник (владелец) транспортного средства вправе включать в путевой лист дополнительные сведения, учитывающие особенности осуществления им деятельности, связанной с перевозкой пассажиров и багажа, грузов.</text:p>
      <text:p text:style-name="s1"><text:bookmark text:name="anchor65"/>5. <text:a xlink:type="simple" xlink:href="https://internet.garant.ru/document/redirect/405828219/1000">Состав</text:a> сведений, указанных в <text:a xlink:type="simple" xlink:href="#anchor0">части 3</text:a> настоящей статьи, порядок оформления или формирования путевого листа устанавлива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 <text:a xlink:type="simple" xlink:href="https://internet.garant.ru/document/redirect/406455647/1000">Формат</text:a> электронного путевого листа устанавливается федеральным органом исполнительной власти, осуществляющим функции по контролю и надзору за соблюдением законодательства о налогах и сборах,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66"/>6. Действие требований, установленных настоящей статьей, может быть изменено или исключ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енной в соответствии с <text:a xlink:type="simple" xlink:href="https://internet.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9header">ГАРАНТ:</text:p>
      <text:p text:style-name="s9">См. <text:span text:style-name="s8">комментарии</text:span> к статье 6 настоящего Федерального закона</text:p>
      <text:p text:style-name="s9"/>
      <text:p text:style-name="s15"><text:bookmark text:name="anchor7"/><text:span text:style-name="s10">Статья 7.</text:span> Требования к оформлению и оборудованию транспортных средств и объектов транспортной инфраструктуры</text:p>
      <text:p text:style-name="s1">Требования к оформлению и оборудованию транспортных средств и объектов транспортной инфраструктуры, используемых для перевозок пассажиров и багажа, определяются <text:a xlink:type="simple" xlink:href="https://internet.garant.ru/document/redirect/74714924/1000">правилами</text:a> перевозок пассажиров.</text:p>
      <text:p text:style-name="s9header">ГАРАНТ:</text:p>
      <text:p text:style-name="s9">См. <text:span text:style-name="s8">комментарии</text:span> к статье 7 настоящего Федерального закона</text:p>
      <text:p text:style-name="s9"/>
      <text:p text:style-name="s15"><text:bookmark text:name="anchor710"/><text:span text:style-name="s10">Статья 7.1.</text:span> Утратила силу с 1 июля 2021 г. - <text:a xlink:type="simple" xlink:href="https://internet.garant.ru/document/redirect/400889843/8003">Федеральный закон</text:a> от 11 июня 2021 г. N 170-ФЗ</text:p>
      <text:p text:style-name="s22header">Информация об изменениях:</text:p>
      <text:p text:style-name="s22"><text:a xlink:type="simple" xlink:href="https://internet.garant.ru/document/redirect/77308245/710">См. предыдущую редакцию</text:a></text:p>
      <text:p text:style-name="s22"/>
      <text:p text:style-name="s22header">Информация об изменениях:</text:p>
      <text:p text:style-name="s22"><text:bookmark text:name="anchor720"/>Глава 1 дополнена статьей 7.2 с 1 марта 2023 г. - <text:a xlink:type="simple" xlink:href="https://internet.garant.ru/document/redirect/404820281/2">Федеральный закон</text:a> от 11 июня 2022 г. N 156-ФЗ</text:p>
      <text:p text:style-name="s15"><text:span text:style-name="s10">Статья 7.2.</text:span> Требования к допуску отдельных категорий лиц к управлению легковыми такси, автобусами, трамваями и троллейбусами при осуществлении перевозок пассажиров и багажа</text:p>
      <text:p text:style-name="s1"><text:bookmark text:name="anchor7201"/>1. Лица, осуществляющие деятельность по перевозкам пассажиров и багажа легковыми такси, автобусами, трамваями и троллейбусами, обязаны при осуществлении таких перевозок не допускать к управлению принадлежащими им на праве собственности или ином законном основании легковыми такси, автобусами, трамваями и троллейбусами лиц, которые имеют неснятую или непогашенную судимость за совершение преступлений, указанных в <text:a xlink:type="simple" xlink:href="https://internet.garant.ru/document/redirect/12125268/3281">статье 328.1</text:a> Трудового кодекса Российской Федерации, и лиц, которые подвергаются уголовному преследованию за эти преступления.</text:p>
      <text:p text:style-name="s1"><text:bookmark text:name="anchor7202"/>2. Управление легковыми такси, автобусами, трамваями и троллейбусами при осуществлении перевозок пассажиров и багажа лицами, которые имеют неснятую или непогашенную судимость за совершение преступлений, указанных в <text:a xlink:type="simple" xlink:href="https://internet.garant.ru/document/redirect/12125268/3281">статье 328.1</text:a> Трудового кодекса Российской Федерации, и лицами, которые подвергаются уголовному преследованию за эти преступления, не допускается.</text:p>
      <text:p text:style-name="s1"/>
      <text:h text:outline-level="1" text:style-name="s3"><text:bookmark text:name="anchor200"/>Глава 2. Перевозки грузов</text:h>
      <text:p text:style-name="s9header">ГАРАНТ:</text:p>
      <text:p text:style-name="s9">См. <text:a xlink:type="simple" xlink:href="https://internet.garant.ru/document/redirect/71837310/0">Обзор</text:a> судебной практики по спорам, связанным с договорами перевозки груза и транспортной экспедиции, утвержденный Президиумом Верховного Суда РФ 20 декабря 2017 г.</text:p>
      <text:p text:style-name="s9">Об организации перевозок грузов см. также <text:a xlink:type="simple" xlink:href="https://internet.garant.ru/document/redirect/12131604/0">Федеральный закон</text:a> от 30 июня 2003 г. N 87-ФЗ</text:p>
      <text:p text:style-name="s15"><text:bookmark text:name="anchor8"/><text:span text:style-name="s10">Статья 8.</text:span> Заключение договора перевозки груза</text:p>
      <text:p text:style-name="s22header">Информация об изменениях:</text:p>
      <text:p text:style-name="s22"><text:bookmark text:name="anchor81"/>Часть 1 изменена с 1 сентября 2026 г. - <text:a xlink:type="simple" xlink:href="https://internet.garant.ru/document/redirect/412133598/421">Федеральный закон</text:a> от 7 июня 2025 г. N 140-ФЗ</text:p>
      <text:p text:style-name="s22"><text:a xlink:type="simple" xlink:href="https://internet.garant.ru/document/redirect/483406959/81">См. будущую редакцию</text:a></text:p>
      <text:p text:style-name="s22">Часть 1 изменена с 1 января 2022 г. - <text:a xlink:type="simple" xlink:href="https://internet.garant.ru/document/redirect/401422292/221">Федеральный закон</text:a> от 2 июля 2021 г. N 336-ФЗ</text:p>
      <text:p text:style-name="s22"><text:a xlink:type="simple" xlink:href="https://internet.garant.ru/document/redirect/77308286/81">См. предыдущую редакцию</text:a></text:p>
      <text:p text:style-name="s1">1. Заключение договора перевозки груза подтверждается транспортной накладной. Транспортная накладная, если иное не предусмотрено договором перевозки груза, составляется грузоотправителем. Транспортная накладная оформляется на бумажном носителе или формируется в виде электронной транспортной накладной.</text:p>
      <text:p text:style-name="s22header">Информация об изменениях:</text:p>
      <text:p text:style-name="s22"><text:bookmark text:name="anchor82"/>Часть 2 изменена с 1 января 2022 г. - <text:a xlink:type="simple" xlink:href="https://internet.garant.ru/document/redirect/401422292/222">Федеральный закон</text:a> от 2 июля 2021 г. N 336-ФЗ</text:p>
      <text:p text:style-name="s22"><text:a xlink:type="simple" xlink:href="https://internet.garant.ru/document/redirect/77308286/82">См. предыдущую редакцию</text:a></text:p>
      <text:p text:style-name="s1">2. <text:a xlink:type="simple" xlink:href="https://internet.garant.ru/document/redirect/400111454/10400">Форма</text:a> транспортной накладной и порядок ее оформления или формирования устанавливаются <text:a xlink:type="simple" xlink:href="https://internet.garant.ru/document/redirect/400111454/1000">правилами</text:a> перевозок грузов. <text:a xlink:type="simple" xlink:href="https://internet.garant.ru/document/redirect/403333375/1000">Формат</text:a> электронной транспортной накладной утверждается федеральным органом исполнительной власти, осуществляющим функции по контролю и надзору за соблюдением законодательства о налогах и сборах,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83"/>3. Груз, на который не оформлена транспортная накладная, перевозчиком для перевозки не принимается, за исключением груза, указанного в <text:a xlink:type="simple" xlink:href="#anchor1801">части 1 статьи 18</text:a> настоящего Федерального закона.</text:p>
      <text:p text:style-name="s22header">Информация об изменениях:</text:p>
      <text:p text:style-name="s22"><text:bookmark text:name="anchor84"/>Часть 4 изменена с 1 января 2022 г. - <text:a xlink:type="simple" xlink:href="https://internet.garant.ru/document/redirect/401422292/2203">Федеральный закон</text:a> от 2 июля 2021 г. N 336-ФЗ</text:p>
      <text:p text:style-name="s22"><text:a xlink:type="simple" xlink:href="https://internet.garant.ru/document/redirect/77308286/84">См. предыдущую редакцию</text:a></text:p>
      <text:p text:style-name="s1">4. В целях беспрепятственного осуществления перевозки груза грузоотправитель обязан в дополнение к транспортной накладной представить документы, предусмотренные санитарными, таможенными, карантинными, иными правилами в соответствии с требованиями законодательства Российской Федерации, а также сертификаты, паспорта качества, удостоверения, другие документы, наличие которых установлено федеральными законами, иными нормативными правовыми актами Российской Федерации, либо указать в транспортной накладной регистрационные номера указанных документов, если такие документы (сведения о таких документах) содержатся в государственных информационных системах.</text:p>
      <text:p text:style-name="s22header">Информация об изменениях:</text:p>
      <text:p text:style-name="s22"><text:bookmark text:name="anchor85"/>Часть 5 изменена с 1 сентября 2026 г. - <text:a xlink:type="simple" xlink:href="https://internet.garant.ru/document/redirect/412133598/422">Федеральный закон</text:a> от 7 июня 2025 г. N 140-ФЗ</text:p>
      <text:p text:style-name="s22"><text:a xlink:type="simple" xlink:href="https://internet.garant.ru/document/redirect/483406959/85">См. будущую редакцию</text:a></text:p>
      <text:p text:style-name="s22">Часть 5 изменена с 1 марта 2023 г. - <text:a xlink:type="simple" xlink:href="https://internet.garant.ru/document/redirect/403615528/241">Федеральный закон</text:a> от 6 марта 2022 г. N 39-ФЗ</text:p>
      <text:p text:style-name="s22"><text:a xlink:type="simple" xlink:href="https://internet.garant.ru/document/redirect/76800076/85">См. предыдущую редакцию</text:a></text:p>
      <text:p text:style-name="s1">5. Договор перевозки груза может заключаться посредством принятия перевозчиком к исполнению заказа, а при наличии договора об организации перевозок грузов - заявки грузоотправителя. Указанные заказ и заявка оформляются на бумажном носителе или формируются в виде электронного заказа или электронной заявки.</text:p>
      <text:p text:style-name="s22header">Информация об изменениях:</text:p>
      <text:p text:style-name="s22"><text:bookmark text:name="anchor86"/>Часть 6 изменена с 1 марта 2023 г. - <text:a xlink:type="simple" xlink:href="https://internet.garant.ru/document/redirect/403615528/242">Федеральный закон</text:a> от 6 марта 2022 г. N 39-ФЗ</text:p>
      <text:p text:style-name="s22"><text:a xlink:type="simple" xlink:href="https://internet.garant.ru/document/redirect/76800076/86">См. предыдущую редакцию</text:a></text:p>
      <text:p text:style-name="s1">6. Реквизиты заказа и заявки и порядок их оформления или формирования устанавливаются <text:a xlink:type="simple" xlink:href="https://internet.garant.ru/document/redirect/400111454/1200">правилами</text:a> перевозок грузов. <text:a xlink:type="simple" xlink:href="https://internet.garant.ru/document/redirect/406455643/1000">Форматы</text:a> электронного заказа и электронной заявки утверждаются федеральным органом исполнительной власти, осуществляющим функции по контролю и надзору за соблюдением <text:a xlink:type="simple" xlink:href="https://internet.garant.ru/document/redirect/10900200/1">законодательства</text:a> о налогах и сборах,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22header">Информация об изменениях:</text:p>
      <text:p text:style-name="s22"><text:bookmark text:name="anchor87"/>Статья 8 дополнена частью 7 с 1 марта 2027 г. - <text:a xlink:type="simple" xlink:href="https://internet.garant.ru/document/redirect/413375472/1002">Федеральный закон</text:a> от 29 декабря 2025 г. N 520-ФЗ</text:p>
      <text:p text:style-name="s22"><text:a xlink:type="simple" xlink:href="https://internet.garant.ru/document/redirect/483418508/87">См. будущую редакцию</text:a></text:p>
      <text:p text:style-name="s9header">ГАРАНТ:</text:p>
      <text:p text:style-name="s9">См. <text:span text:style-name="s8">комментарии</text:span> к статье 8 настоящего Федерального закона</text:p>
      <text:p text:style-name="s9"/>
      <text:p text:style-name="s15"><text:bookmark text:name="anchor9"/><text:span text:style-name="s10">Статья 9.</text:span> Предоставление транспортных средств, контейнеров для перевозок грузов</text:p>
      <text:p text:style-name="s1"><text:bookmark text:name="anchor91"/>1. Перевозчик обязан предоставить в сроки, установленные договором перевозки груза, транспортные средства, контейнеры, пригодные для перевозок соответствующего груза.</text:p>
      <text:p text:style-name="s1"><text:bookmark text:name="anchor92"/>2. В случае предоставления перевозчиком транспортных средств, контейнеров, непригодных для перевозок соответствующего груза, или подачи транспортных средств, контейнеров в пункт погрузки с опозданием грузоотправитель вправе отказаться от исполнения договора перевозки груза и взыскать с перевозчика штраф за невывоз груза, предусмотренный <text:a xlink:type="simple" xlink:href="#anchor3401">частью 1 статьи 34</text:a> настоящего Федерального закона.</text:p>
      <text:p text:style-name="s9header">ГАРАНТ:</text:p>
      <text:p text:style-name="s9">См. <text:span text:style-name="s8">комментарии</text:span> к статье 9 настоящего Федерального закона</text:p>
      <text:p text:style-name="s9"/>
      <text:p text:style-name="s15"><text:bookmark text:name="anchor10"/><text:span text:style-name="s10">Статья 10.</text:span> Предъявление и прием груза для перевозки</text:p>
      <text:p text:style-name="s22header">Информация об изменениях:</text:p>
      <text:p text:style-name="s22"><text:bookmark text:name="anchor1001"/>Часть 1 изменена с 1 марта 2023 г. - <text:a xlink:type="simple" xlink:href="https://internet.garant.ru/document/redirect/403615528/25">Федеральный закон</text:a> от 6 марта 2022 г. N 39-ФЗ</text:p>
      <text:p text:style-name="s22"><text:a xlink:type="simple" xlink:href="https://internet.garant.ru/document/redirect/76800076/1001">См. предыдущую редакцию</text:a></text:p>
      <text:p text:style-name="s1">1. При приеме груза для перевозки водитель транспортного средства предъявляет грузоотправителю водительское удостоверение или документ, удостоверяющий личность, и путевой лист. В случае использования электронного путевого листа перевозчик или водитель транспортного средства должен предоставить грузоотправителю подтверждение формирования электронного путевого листа и его реквизиты в соответствии с порядком оформления или формирования путевого листа, утвержденным в соответствии с <text:a xlink:type="simple" xlink:href="#anchor0">частью 5 статьи 6</text:a> настоящего Федерального закона.</text:p>
      <text:p text:style-name="s1"><text:bookmark text:name="anchor1002"/>2. Грузоотправитель обязан подготовить груз к перевозке таким образом, чтобы обеспечить безопасность его перевозки и сохранность груза, а также не допустить повреждение транспортного средства, контейнера.</text:p>
      <text:p text:style-name="s1"><text:bookmark text:name="anchor1003"/>3. При предъявлении для перевозки груза в таре или упаковке грузоотправитель обязан маркировать каждое грузовое место в соответствии с <text:a xlink:type="simple" xlink:href="https://internet.garant.ru/document/redirect/400111454/1033">правилами</text:a> перевозок грузов.</text:p>
      <text:p text:style-name="s1"><text:bookmark text:name="anchor1004"/>4. Груз считается не предъявленным для перевозки грузоотправителем в следующих случаях:</text:p>
      <text:p text:style-name="s1"><text:bookmark text:name="anchor1041"/>1) предъявление груза для перевозки с опозданием;</text:p>
      <text:p text:style-name="s1"><text:bookmark text:name="anchor1042"/>2) предъявление для перевозки груза, направляемого в иной пункт назначения, чем установлено договором перевозки груза;</text:p>
      <text:p text:style-name="s1"><text:bookmark text:name="anchor1043"/>3) предъявление для перевозки груза, не предусмотренного договором перевозки груза;</text:p>
      <text:p text:style-name="s1"><text:bookmark text:name="anchor1044"/>4) несоответствие состояния предъявленного для перевозки груза требованиям, установленным <text:a xlink:type="simple" xlink:href="https://internet.garant.ru/document/redirect/400111454/1032">правилами</text:a> перевозок грузов, и неприведение груза грузоотправителем в соответствие с указанными требованиями в срок, установленный договором перевозки груза.</text:p>
      <text:p text:style-name="s1"><text:bookmark text:name="anchor1005"/>5. В случае непредъявления грузоотправителем груза для перевозки перевозчик вправе отказаться от исполнения договора перевозки груза и взыскать с грузоотправителя штраф, предусмотренный <text:a xlink:type="simple" xlink:href="#anchor3501">частью 1 статьи 35</text:a> настоящего Федерального закона.</text:p>
      <text:p text:style-name="s1"><text:bookmark text:name="anchor1006"/>6. Грузоотправитель при предъявлении груза для перевозки имеет право объявить его ценность. Прием для перевозки груза с объявленной ценностью осуществляется в порядке, установленном <text:a xlink:type="simple" xlink:href="https://internet.garant.ru/document/redirect/400111454/1014">правилами</text:a> перевозок грузов.</text:p>
      <text:p text:style-name="s22header">Информация об изменениях:</text:p>
      <text:p text:style-name="s22"><text:bookmark text:name="anchor1007"/>Статья 10 дополнена частью 7 с 1 сентября 2025 г. - <text:a xlink:type="simple" xlink:href="https://internet.garant.ru/document/redirect/412133598/47">Федеральный закон</text:a> от 7 июня 2025 г. N 140-ФЗ</text:p>
      <text:p text:style-name="s1">7. Грузоотправитель не вправе предъявлять к перевозке опасный груз, относящийся согласно <text:a xlink:type="simple" xlink:href="https://internet.garant.ru/document/redirect/2540625/0">Соглашению</text:a> о международной дорожной перевозке опасных грузов (ДОПОГ) к грузам повышенной опасности, если у перевозчика отсутствует специальное разрешение на движение по автомобильным дорогам транспортного средства, осуществляющего перевозки опасных грузов, выданное в соответствии с законодательством Российской Федерации.</text:p>
      <text:p text:style-name="s9header">ГАРАНТ:</text:p>
      <text:p text:style-name="s9">См. <text:span text:style-name="s8">комментарии</text:span> к статье 10 настоящего Федерального закона</text:p>
      <text:p text:style-name="s9"/>
      <text:p text:style-name="s15"><text:bookmark text:name="anchor11"/><text:span text:style-name="s10">Статья 11.</text:span> Погрузка грузов в транспортные средства, контейнеры и выгрузка грузов из них</text:p>
      <text:p text:style-name="s1"><text:bookmark text:name="anchor1101"/>1. Погрузка грузов в транспортные средства, контейнеры и выгрузка грузов из них должны выполняться в сроки, установленные договором перевозки груза, а в случае, если указанные сроки в договоре перевозки груза не установлены, в сроки, предусмотренные <text:a xlink:type="simple" xlink:href="https://internet.garant.ru/document/redirect/400111454/1040">правилами</text:a> перевозок грузов.</text:p>
      <text:p text:style-name="s22header">Информация об изменениях:</text:p>
      <text:p text:style-name="s22"><text:bookmark text:name="anchor1102"/>Часть 2 изменена с 1 марта 2023 г. - <text:a xlink:type="simple" xlink:href="https://internet.garant.ru/document/redirect/403615528/26">Федеральный закон</text:a> от 6 марта 2022 г. N 39-ФЗ</text:p>
      <text:p text:style-name="s22"><text:a xlink:type="simple" xlink:href="https://internet.garant.ru/document/redirect/76800076/1102">См. предыдущую редакцию</text:a></text:p>
      <text:p text:style-name="s1">2. Время подачи транспортного средства, контейнера под погрузку исчисляется с момента предъявления водителем транспортного средства грузоотправителю водительского удостоверения или документа, удостоверяющего личность, и путевого листа в пункте погрузки, а время подачи транспортного средства, контейнера под выгрузку - с момента предъявления водителем транспортного средства грузополучателю транспортной накладной в пункте выгрузки либо внесения информации грузополучателем в электронную транспортную накладную, за исключением случаев, предусмотренных <text:a xlink:type="simple" xlink:href="#anchor1103">частями 3</text:a> и <text:a xlink:type="simple" xlink:href="#anchor1104">4</text:a> настоящей статьи. В случае использования электронного путевого листа время подачи транспортного средства, контейнера под погрузку исчисляется с момента предъявления водителем транспортного средства грузоотправителю водительского удостоверения или документа, удостоверяющего личность, при условии, что до такого момента грузоотправителю обеспечено подтверждение формирования электронного путевого листа в соответствии с порядком оформления или формирования путевого листа, утвержденным в соответствии с <text:a xlink:type="simple" xlink:href="#anchor0">частью 5 статьи 6</text:a> настоящего Федерального закона.</text:p>
      <text:p text:style-name="s22header">Информация об изменениях:</text:p>
      <text:p text:style-name="s22"><text:bookmark text:name="anchor1103"/>Часть 3 изменена с 1 января 2022 г. - <text:a xlink:type="simple" xlink:href="https://internet.garant.ru/document/redirect/401422292/2302">Федеральный закон</text:a> от 2 июля 2021 г. N 336-ФЗ</text:p>
      <text:p text:style-name="s22"><text:a xlink:type="simple" xlink:href="https://internet.garant.ru/document/redirect/77308286/1103">См. предыдущую редакцию</text:a></text:p>
      <text:p text:style-name="s1">3. Если погрузка груза в контейнер, выгрузка груза из него осуществляются посредством снятия контейнера с транспортного средства, подача порожнего контейнера грузоотправителю или груженого контейнера грузополучателю оформляется сопроводительной ведомостью, составляемой перевозчиком. Сопроводительная ведомость оформляется на бумажном носителе или формируется в виде электронной сопроводительной ведомости. Форма сопроводительной ведомости и порядок ее оформления или формирования устанавливаются <text:a xlink:type="simple" xlink:href="https://internet.garant.ru/document/redirect/400111454/10900">правилами</text:a> перевозок грузов. <text:a xlink:type="simple" xlink:href="https://internet.garant.ru/document/redirect/403333375/2000">Формат</text:a> электронной сопроводительной ведомости утверждается федеральным органом исполнительной власти, осуществляющим функции по контролю и надзору за соблюдением законодательства о налогах и сборах,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22header">Информация об изменениях:</text:p>
      <text:p text:style-name="s22"><text:bookmark text:name="anchor1104"/>Часть 4 изменена с 1 января 2022 г. - <text:a xlink:type="simple" xlink:href="https://internet.garant.ru/document/redirect/401422292/2303">Федеральный закон</text:a> от 2 июля 2021 г. N 336-ФЗ</text:p>
      <text:p text:style-name="s22"><text:a xlink:type="simple" xlink:href="https://internet.garant.ru/document/redirect/77308286/1104">См. предыдущую редакцию</text:a></text:p>
      <text:p text:style-name="s1">4. Время подачи контейнера в случае, указанном в <text:a xlink:type="simple" xlink:href="#anchor1103">части 3</text:a> настоящей статьи, в пункты погрузки, выгрузки исчисляется с момента предъявления водителем сопроводительной ведомости грузоотправителю в пункте погрузки, грузополучателю в пункте выгрузки либо с момента внесения соответствующей информации грузоотправителем или грузополучателем в электронную сопроводительную ведомость.</text:p>
      <text:p text:style-name="s22header">Информация об изменениях:</text:p>
      <text:p text:style-name="s22"><text:bookmark text:name="anchor1105"/>Часть 5 изменена с 1 января 2022 г. - <text:a xlink:type="simple" xlink:href="https://internet.garant.ru/document/redirect/401422292/2304">Федеральный закон</text:a> от 2 июля 2021 г. N 336-ФЗ</text:p>
      <text:p text:style-name="s22"><text:a xlink:type="simple" xlink:href="https://internet.garant.ru/document/redirect/77308286/1105">См. предыдущую редакцию</text:a></text:p>
      <text:p text:style-name="s1">5. Грузоотправитель, грузополучатель обязаны отмечать в транспортной накладной, сопроводительной ведомости время подачи транспортного средства, контейнера в пункты погрузки, выгрузки и время отправления из них.</text:p>
      <text:p text:style-name="s1"><text:bookmark text:name="anchor1106"/>6. Приспособления, необходимые для погрузки, выгрузки и перевозки груза, должны предоставляться и устанавливаться на транспортном средстве грузоотправителем и сниматься с транспортного средства грузополучателем, если иное не установлено договором перевозки груза.</text:p>
      <text:p text:style-name="s1"><text:bookmark text:name="anchor1107"/>7. Все принадлежащие грузоотправителю приспособления возвращаются перевозчиком грузоотправителю в соответствии с его указанием в транспортной накладной и за счет грузоотправителя, а при отсутствии такого указания выдаются грузополучателю вместе с грузом в пункте назначения.</text:p>
      <text:p text:style-name="s1"><text:bookmark text:name="anchor1108"/>8. Погрузка груза в транспортное средство, контейнер осуществляется грузоотправителем, а выгрузка груза из транспортного средства, контейнера - грузополучателем, если иное не предусмотрено договором перевозки груза.</text:p>
      <text:p text:style-name="s1"><text:bookmark text:name="anchor1109"/>9. Погрузка грузов в транспортное средство, контейнер осуществляется таким образом, чтобы обеспечить безопасность перевозок грузов и их сохранность, а также не допустить повреждение транспортного средства, контейнера.</text:p>
      <text:p text:style-name="s1"><text:bookmark text:name="anchor1110"/>10. Перечень и порядок осуществления работ по погрузке грузов в транспортное средство, контейнер и выгрузке грузов из них устанавливаются <text:a xlink:type="simple" xlink:href="https://internet.garant.ru/document/redirect/400111454/1042">правилами</text:a> перевозок грузов.</text:p>
      <text:p text:style-name="s1"><text:bookmark text:name="anchor1111"/>11. Грузоотправитель по требованию перевозчика обязан устранить нарушения установленного порядка погрузки груза в транспортное средство, контейнер, за исключением случая, если погрузка груза осуществляется перевозчиком. В случае невыполнения грузоотправителем требований об устранении недостатков в погрузке груза перевозчик вправе отказаться от осуществления перевозки.</text:p>
      <text:p text:style-name="s22header">Информация об изменениях:</text:p>
      <text:p text:style-name="s22"><text:bookmark text:name="anchor1112"/><text:a xlink:type="simple" xlink:href="https://internet.garant.ru/document/redirect/71127936/3">Федеральным законом</text:a> от 13 июля 2015 г. N 248-ФЗ статья 11 настоящего Федерального закона дополнена частью 12</text:p>
      <text:p text:style-name="s1">12. Юридические лица или индивидуальные предприниматели, осуществляющие погрузку груза в транспортное средство, не вправе превышать допустимую массу транспортного средства и (или) допустимую нагрузку на ось транспортного средства, установленные в соответствии с законодательством Российской Федерации.</text:p>
      <text:p text:style-name="s9header">ГАРАНТ:</text:p>
      <text:p text:style-name="s9">См. <text:span text:style-name="s8">комментарии</text:span> к статье 11 настоящего Федерального закона</text:p>
      <text:p text:style-name="s9"/>
      <text:p text:style-name="s15"><text:bookmark text:name="anchor12"/><text:span text:style-name="s10">Статья 12.</text:span> Определение массы груза</text:p>
      <text:p text:style-name="s1"><text:bookmark text:name="anchor1201"/>1. При предъявлении грузоотправителем и приеме перевозчиком грузов, перевозимых навалом, насыпью, наливом или в контейнерах, их масса должна быть определена и указана в соответствующих транспортных накладных.</text:p>
      <text:p text:style-name="s1"><text:bookmark text:name="anchor1202"/>2. Грузы в таре или упаковке, а также штучные грузы принимаются для перевозки с указанием в транспортных накладных массы грузов и количества грузовых мест. Масса грузов в таре или упаковке, а также масса штучных грузов определяется грузоотправителем до предъявления их для перевозки. Порядок определения массы грузов устанавливается <text:a xlink:type="simple" xlink:href="https://internet.garant.ru/document/redirect/400111454/1400">правилами</text:a> перевозок грузов.</text:p>
      <text:p text:style-name="s1"><text:bookmark text:name="anchor1203"/>3. Запись в транспортной накладной о массе груза с указанием способа ее определения осуществляется грузоотправителем, если иное не установлено договором перевозки груза.</text:p>
      <text:p text:style-name="s1"><text:bookmark text:name="anchor1204"/>4. Масса груза определяется грузоотправителем в присутствии перевозчика, а в случае, если пунктом отправления является терминал перевозчика, перевозчиком в присутствии грузоотправителя.</text:p>
      <text:p text:style-name="s1"><text:bookmark text:name="anchor1205"/>5. При перевозке груза в опломбированных грузоотправителем крытом транспортном средстве, контейнере масса груза определяется грузоотправителем.</text:p>
      <text:p text:style-name="s9header">ГАРАНТ:</text:p>
      <text:p text:style-name="s9">См. <text:span text:style-name="s8">комментарии</text:span> к статье 12 настоящего Федерального закона</text:p>
      <text:p text:style-name="s9"/>
      <text:p text:style-name="s15"><text:bookmark text:name="anchor13"/><text:span text:style-name="s10">Статья 13.</text:span> Пломбирование транспортных средств, контейнеров</text:p>
      <text:p text:style-name="s1"><text:bookmark text:name="anchor1301"/>1. По окончании погрузки крытые транспортные средства, контейнеры, предназначенные одному грузополучателю, должны быть опломбированы, если иное не установлено договором перевозки груза.</text:p>
      <text:p text:style-name="s1"><text:bookmark text:name="anchor1302"/>2. Пломбирование транспортных средств, контейнеров осуществляется грузоотправителем, если иное не предусмотрено договором перевозки груза.</text:p>
      <text:p text:style-name="s1"><text:bookmark text:name="anchor1303"/>3. Порядок пломбирования транспортных средств, контейнеров устанавливается <text:a xlink:type="simple" xlink:href="https://internet.garant.ru/document/redirect/400111454/1400">правилами</text:a> перевозок грузов.</text:p>
      <text:p text:style-name="s9header">ГАРАНТ:</text:p>
      <text:p text:style-name="s9">См. <text:span text:style-name="s8">комментарии</text:span> к статье 13 настоящего Федерального закона</text:p>
      <text:p text:style-name="s9"/>
      <text:p text:style-name="s15"><text:bookmark text:name="anchor14"/><text:span text:style-name="s10">Статья 14.</text:span> Сроки доставки груза</text:p>
      <text:p text:style-name="s1"><text:bookmark text:name="anchor1401"/>1. Перевозчики обязаны осуществлять доставку грузов в сроки, установленные договором перевозки груза, а в случае, если указанные сроки в договоре перевозки груза не установлены, в сроки, установленные <text:a xlink:type="simple" xlink:href="https://internet.garant.ru/document/redirect/400111454/1064">правилами</text:a> перевозок грузов.</text:p>
      <text:p text:style-name="s1"><text:bookmark text:name="anchor1402"/>2. О задержке доставки груза перевозчик обязан проинформировать грузоотправителя и грузополучателя.</text:p>
      <text:p text:style-name="s1"><text:bookmark text:name="anchor1403"/>3. Если иное не установлено договором перевозки груза, грузоотправитель и грузополучатель вправе считать груз утраченным и потребовать возмещения ущерба за утраченный груз, если он не был выдан грузополучателю по его требованию:</text:p>
      <text:p text:style-name="s1"><text:bookmark text:name="anchor1431"/>1) в течение десяти дней со дня приема груза для перевозки при перевозках в городском и пригородном сообщениях;</text:p>
      <text:p text:style-name="s1"><text:bookmark text:name="anchor1432"/>2) в течение тридцати дней со дня, когда груз должен был быть доставлен грузополучателю, при перевозке в междугородном сообщении.</text:p>
      <text:p text:style-name="s9header">ГАРАНТ:</text:p>
      <text:p text:style-name="s9">См. <text:span text:style-name="s8">комментарии</text:span> к статье 14 настоящего Федерального закона</text:p>
      <text:p text:style-name="s9"/>
      <text:p text:style-name="s15"><text:bookmark text:name="anchor15"/><text:span text:style-name="s10">Статья 15.</text:span> Выдача груза</text:p>
      <text:p text:style-name="s1"><text:bookmark text:name="anchor1501"/>1. Перевозчик обязан доставить и выдать груз грузополучателю по адресу, указанному грузоотправителем в транспортной накладной, грузополучатель - принять доставленный ему груз.</text:p>
      <text:p text:style-name="s1"><text:bookmark text:name="anchor1502"/>2. Если вследствие повреждения (порчи) груза в процессе перевозки исключается возможность использования груза по прямому назначению, грузополучатель вправе отказаться от принятия груза и потребовать от перевозчика возмещения ущерба в соответствии с <text:a xlink:type="simple" xlink:href="#anchor3407">частью 7 статьи 34</text:a> настоящего Федерального закона.</text:p>
      <text:p text:style-name="s1"><text:bookmark text:name="anchor1503"/>3. В случае отказа грузополучателя принять груз по причинам, не зависящим от перевозчика, последний вправе доставить груз по указанному грузоотправителем новому адресу (переадресовка груза), а при невозможности доставки груза по новому адресу возвратить груз грузоотправителю с соответствующим предварительным уведомлением его.</text:p>
      <text:p text:style-name="s1"><text:bookmark text:name="anchor1504"/>4. Переадресовка груза осуществляется в порядке, установленном <text:a xlink:type="simple" xlink:href="https://internet.garant.ru/document/redirect/400111454/1067">правилами</text:a> перевозок грузов.</text:p>
      <text:p text:style-name="s1"><text:bookmark text:name="anchor1505"/>5. Расходы на перевозку груза при его возврате или переадресовке возмещаются за счет грузоотправителя.</text:p>
      <text:p text:style-name="s1"><text:bookmark text:name="anchor1506"/>6. Если скоропортящийся груз, перевозимый в междугородном сообщении, не может быть выдан грузополучателю по причинам, не зависящим от перевозчика, перевозчик запрашивает грузоотправителя по поводу указаний относительно груза. В случае, если грузоотправитель в течение четырех суток со дня получения запроса не даст указаний, в том числе о переадресовке груза, перевозчик в установленном порядке вправе реализовать груз по договору купли-продажи исходя из подтвержденной документами цены груза или при отсутствии таких документов исходя из цены, которая при сравнимых обстоятельствах обычно взимается за аналогичные товары, либо на основании экспертной оценки. Средства, вырученные перевозчиком за реализованный груз, за вычетом причитающихся перевозчику платежей за перевозку груза, а также затрат, связанных с реализацией груза, перечисляются:</text:p>
      <text:p text:style-name="s1"><text:bookmark text:name="anchor1561"/>1) грузополучателю, указанному в транспортной накладной, в случае оплаты им стоимости груза;</text:p>
      <text:p text:style-name="s1"><text:bookmark text:name="anchor1562"/>2) грузоотправителю во всех остальных случаях.</text:p>
      <text:p text:style-name="s1"><text:bookmark text:name="anchor1507"/>7. Порядок проверки массы груза и количества грузовых мест при выдаче груза грузополучателю в пункте назначения должен соответствовать порядку проверки массы груза и количества грузовых мест при приемке груза от грузоотправителя в пункте отправления.</text:p>
      <text:p text:style-name="s1"><text:bookmark text:name="anchor1508"/>8. Выдача грузов, доставленных в исправных крытых транспортных средствах, контейнерах при наличии исправных пломб грузоотправителей, осуществляется грузополучателям без проверки массы, состояния грузов, количества грузовых мест.</text:p>
      <text:p text:style-name="s1"><text:bookmark text:name="anchor1509"/>9. Выдача груза перевозчиком в пункте назначения с обязательной проверкой массы, состояния груза, количества грузовых мест осуществляется в следующих случаях:</text:p>
      <text:p text:style-name="s1"><text:bookmark text:name="anchor1591"/>1) доставка груза в крытом транспортном средстве, контейнере, принятого для перевозки без пломб;</text:p>
      <text:p text:style-name="s1"><text:bookmark text:name="anchor1592"/>2) доставка груза в неисправных кузове транспортного средства, контейнере или в исправных кузове, контейнере, но с поврежденными пломбами грузоотправителя;</text:p>
      <text:p text:style-name="s1"><text:bookmark text:name="anchor1593"/>3) доставка скоропортящегося груза с нарушением срока доставки, установленного договором перевозки груза, или температурного режима при перевозке, установленного <text:a xlink:type="simple" xlink:href="https://internet.garant.ru/document/redirect/400111454/1046">правилами</text:a> перевозок грузов.</text:p>
      <text:p text:style-name="s1"><text:bookmark text:name="anchor1510"/>10. Выдача перевозчиком груза в таре или упаковке с проверкой массы, состояния груза осуществляется только в случае повреждения тары или упаковки. При обнаружении повреждения тары или упаковки, а также при наличии других обстоятельств, которые могут оказать влияние на изменение состояния груза, перевозчик обязан провести проверку массы, состояния груза, находящегося в поврежденных таре или упаковке.</text:p>
      <text:p text:style-name="s1"><text:bookmark text:name="anchor1511"/>11. Разница между массой груза, определенной в пункте отправления, и массой груза, определенной в пункте назначения, не должна превышать норму естественной убыли груза, установленную нормативными правовыми актами Российской Федерации.</text:p>
      <text:p text:style-name="s1"><text:bookmark text:name="anchor1512"/>12. Порядок определения размеров естественной убыли грузов, перевозимых навалом, насыпью, наливом по нескольким транспортным накладным от одного грузоотправителя в адрес одного грузополучателя, устанавливается <text:a xlink:type="simple" xlink:href="https://internet.garant.ru/document/redirect/400111454/1080">правилами</text:a> перевозок грузов.</text:p>
      <text:p text:style-name="s1"><text:bookmark text:name="anchor1513"/>13. Недостача груза, перевозимого навалом, насыпью, наливом с перевалкой или перегрузкой в пути от одного грузоотправителя в адрес одного грузополучателя и доставленного в технически исправном транспортном средстве без признаков недостачи груза, определяется по результатам проверки всей партии одновременно выданного груза.</text:p>
      <text:p text:style-name="s1"><text:bookmark text:name="anchor1514"/>14. Если при проверке массы, состояния груза, количества грузовых мест в пункте назначения будут обнаружены недостача, повреждение (порча) груза, грузополучатель и перевозчик обязаны определить размер фактических недостачи, повреждения (порчи) груза.</text:p>
      <text:p text:style-name="s1"><text:bookmark text:name="anchor1515"/>15. При необходимости проведения экспертизы для определения размера фактических недостачи, повреждения (порчи) груза грузополучатель либо по его требованию или по своей инициативе перевозчик приглашает экспертов в соответствующей области. Результаты экспертизы, проведенной без уведомления перевозчика или грузополучателя, являются недействительными. В случае уклонения перевозчика от вызова экспертов в соответствующей области или уклонения перевозчика, грузополучателя от участия в проведении экспертизы соответствующая сторона вправе провести экспертизу без участия уклоняющейся стороны, предварительно уведомив ее в письменной форме о проведении экспертизы, если иная форма уведомления не предусмотрена договором перевозки груза. Расходы, связанные с проведением экспертизы, оплачиваются лицом, заказавшим экспертизу, с последующим отнесением расходов на лицо, виновное в недостаче, повреждении (порче) груза.</text:p>
      <text:p text:style-name="s9header">ГАРАНТ:</text:p>
      <text:p text:style-name="s9">См. <text:span text:style-name="s8">комментарии</text:span> к статье 15 настоящего Федерального закона</text:p>
      <text:p text:style-name="s9"/>
      <text:p text:style-name="s15"><text:bookmark text:name="anchor16"/><text:span text:style-name="s10">Статья 16.</text:span> Хранение груза в терминале перевозчика</text:p>
      <text:p text:style-name="s1"><text:bookmark text:name="anchor1601"/>1. Доставленный в терминал перевозчика груз хранится бесплатно в течение суток со дня направления перевозчиком извещения грузополучателю о доставленном грузе. За хранение груза более суток перевозчик взимает с грузополучателя или грузоотправителя плату, определенную договором перевозки груза.</text:p>
      <text:p text:style-name="s1"><text:bookmark text:name="anchor1602"/>2. Предельный срок хранения груза в терминале перевозчика не может превышать тридцать дней, если иное не установлено договором перевозки груза.</text:p>
      <text:p text:style-name="s1"><text:bookmark text:name="anchor1603"/>3. По истечении предельного срока хранения груза в терминале перевозчика последний запрашивает грузоотправителя по поводу указаний относительно груза.</text:p>
      <text:p text:style-name="s1"><text:bookmark text:name="anchor1604"/>4. Если грузоотправитель не даст указаний относительно груза в течение четырех суток после получения запроса, перевозчик вправе возвратить такой груз грузоотправителю за счет последнего или в установленном порядке реализовать груз по договору купли-продажи исходя из подтвержденной документами цены груза или при отсутствии таких документов исходя из цены, которая при сравнимых обстоятельствах обычно взимается за аналогичные товары, либо на основании экспертной оценки. Средства, вырученные перевозчиком за реализованный груз, за вычетом причитающихся перевозчику платежей за перевозку и хранение груза, а также затрат, связанных с реализацией груза, возвращаются грузоотправителю.</text:p>
      <text:p text:style-name="s9header">ГАРАНТ:</text:p>
      <text:p text:style-name="s9">См. <text:span text:style-name="s8">комментарии</text:span> к статье 16 настоящего Федерального закона</text:p>
      <text:p text:style-name="s9"/>
      <text:p text:style-name="s15"><text:bookmark text:name="anchor17"/><text:span text:style-name="s10">Статья 17.</text:span> Очистка транспортных средств, контейнеров</text:p>
      <text:p text:style-name="s1"><text:bookmark text:name="anchor1701"/>1. После выгрузки грузов транспортные средства, контейнеры должны быть очищены от остатков этих грузов, а после перевозки грузов, перечень которых определяется <text:a xlink:type="simple" xlink:href="https://internet.garant.ru/document/redirect/400111454/101000">правилами</text:a> перевозок грузов, транспортные средства, контейнеры должны быть промыты и при необходимости продезинфицированы.</text:p>
      <text:p text:style-name="s1"><text:bookmark text:name="anchor1702"/>2. Обязанность по очистке, промывке и дезинфекции транспортных средств, контейнеров лежит на грузополучателях. Перевозчик по согласованию с грузополучателем вправе принимать на себя за плату выполнение работ по промывке и дезинфекции транспортных средств, контейнеров.</text:p>
      <text:p text:style-name="s9header">ГАРАНТ:</text:p>
      <text:p text:style-name="s9">См. <text:span text:style-name="s8">комментарии</text:span> к статье 17 настоящего Федерального закона</text:p>
      <text:p text:style-name="s9"/>
      <text:p text:style-name="s15"><text:bookmark text:name="anchor18"/><text:span text:style-name="s10">Статья 18.</text:span> Перевозка груза с сопровождением представителя грузовладельца, перевозка груза, в отношении которого не ведется учет движения товарно-материальных ценностей</text:p>
      <text:p text:style-name="s22header">Информация об изменениях:</text:p>
      <text:p text:style-name="s22"><text:bookmark text:name="anchor1801"/>Часть 1 изменена с 1 марта 2023 г. - <text:a xlink:type="simple" xlink:href="https://internet.garant.ru/document/redirect/403615528/271">Федеральный закон</text:a> от 6 марта 2022 г. N 39-ФЗ</text:p>
      <text:p text:style-name="s22"><text:a xlink:type="simple" xlink:href="https://internet.garant.ru/document/redirect/76800076/1801">См. предыдущую редакцию</text:a></text:p>
      <text:p text:style-name="s1">1. Перевозка груза с сопровождением представителя грузовладельца, перевозка груза, в отношении которого не ведется учет движения товарно-материальных ценностей, осуществляются транспортным средством, предоставляемым на основании договора фрахтования, заключаемого в письменной форме. Договор фрахтования оформляется на бумажном носителе или формируется в виде электронного договора фрахтования. Порядок оформления или формирования договора фрахтования устанавливается правилами перевозок грузов. <text:a xlink:type="simple" xlink:href="https://internet.garant.ru/document/redirect/406448157/100">Формат</text:a> электронного договора фрахтования утверждается федеральным органом исполнительной власти, осуществляющим функции по контролю и надзору за соблюдением <text:a xlink:type="simple" xlink:href="https://internet.garant.ru/document/redirect/10900200/1">законодательства</text:a> о налогах и сборах,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1802"/>2. Договор фрахтования, указанный в части 1 настоящей статьи, должен включать в себя:</text:p>
      <text:p text:style-name="s1"><text:bookmark text:name="anchor1821"/>1) сведения о фрахтовщике и фрахтователе;</text:p>
      <text:p text:style-name="s1"><text:bookmark text:name="anchor1822"/>2) наименование груза;</text:p>
      <text:p text:style-name="s1"><text:bookmark text:name="anchor1823"/>3) тип предоставляемого транспортного средства (при необходимости - количество транспортных средств);</text:p>
      <text:p text:style-name="s1"><text:bookmark text:name="anchor1824"/>4) маршрут и место подачи транспортного средства;</text:p>
      <text:p text:style-name="s1"><text:bookmark text:name="anchor1825"/>5) сроки выполнения перевозки;</text:p>
      <text:p text:style-name="s1"><text:bookmark text:name="anchor1826"/>6) размер платы за пользование транспортным средством.</text:p>
      <text:p text:style-name="s1"><text:bookmark text:name="anchor1803"/>3. Договор фрахтования, указанный в части 1 настоящей статьи, может включать в себя иные не указанные в части 2 настоящей статьи условия.</text:p>
      <text:p text:style-name="s22header">Информация об изменениях:</text:p>
      <text:p text:style-name="s22"><text:bookmark text:name="anchor1804"/>Часть 4 изменена с 1 января 2022 г. - <text:a xlink:type="simple" xlink:href="https://internet.garant.ru/document/redirect/401422292/24">Федеральный закон</text:a> от 2 июля 2021 г. N 336-ФЗ</text:p>
      <text:p text:style-name="s22"><text:a xlink:type="simple" xlink:href="https://internet.garant.ru/document/redirect/77308286/1804">См. предыдущую редакцию</text:a></text:p>
      <text:p text:style-name="s1">4. Если иное не предусмотрено соглашением сторон, договор фрахтования, указанный в <text:a xlink:type="simple" xlink:href="#anchor1801">части 1</text:a> настоящей статьи, заключается в форме заказа-наряда на предоставление транспортного средства для перевозки груза. Заказ-наряд оформляется на бумажном носителе или формируется в виде электронного заказа-наряда. Реквизиты заказа-наряда и порядок его оформления или формирования устанавливаются <text:a xlink:type="simple" xlink:href="https://internet.garant.ru/document/redirect/400111454/10600">правилами</text:a> перевозок грузов. <text:a xlink:type="simple" xlink:href="https://internet.garant.ru/document/redirect/403333375/3000">Формат</text:a> электронного заказа-наряда утверждается федеральным органом исполнительной власти, осуществляющим функции по контролю и надзору за соблюдением законодательства о налогах и сборах,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1805"/>5. Предоставление фрахтовщиком для перевозки груза транспортного средства, не соответствующего условиям договора фрахтования, указанного в <text:a xlink:type="simple" xlink:href="#anchor1801">части 1</text:a> настоящей статьи, или с опозданием считается непредоставлением транспортного средства. В случае непредоставления фрахтовщиком транспортного средства фрахтователь вправе отказаться от исполнения договора фрахтования и взыскать с фрахтовщика штраф, предусмотренный <text:a xlink:type="simple" xlink:href="#anchor3402">частью 2 статьи 34</text:a> настоящего Федерального закона.</text:p>
      <text:p text:style-name="s22header">Информация об изменениях:</text:p>
      <text:p text:style-name="s22"><text:bookmark text:name="anchor1806"/>Часть 6 изменена с 1 марта 2023 г. - <text:a xlink:type="simple" xlink:href="https://internet.garant.ru/document/redirect/403615528/272">Федеральный закон</text:a> от 6 марта 2022 г. N 39-ФЗ</text:p>
      <text:p text:style-name="s22"><text:a xlink:type="simple" xlink:href="https://internet.garant.ru/document/redirect/76800076/1806">См. предыдущую редакцию</text:a></text:p>
      <text:p text:style-name="s1">6. Время подачи транспортного средства к месту, предусмотренному договором фрахтования, указанным в <text:a xlink:type="simple" xlink:href="#anchor1801">части 1</text:a> настоящей статьи, исчисляется с момента предъявления водителем транспортного средства фрахтователю водительского удостоверения или документа, удостоверяющего личность, и путевого листа. В случае использования электронного путевого листа время подачи транспортного средства к указанному месту исчисляется с момента предъявления водителем транспортного средства фрахтователю водительского удостоверения или документа, удостоверяющего личность, при условии, что до такого момента фрахтователю обеспечено подтверждение формирования электронного путевого листа в соответствии с порядком оформления или формирования путевого листа, утвержденным в соответствии с <text:a xlink:type="simple" xlink:href="#anchor0">частью 5 статьи 6</text:a> настоящего Федерального закона.</text:p>
      <text:p text:style-name="s1"><text:bookmark text:name="anchor1807"/>7. Предъявление фрахтователем груза для перевозки в нарушение договора фрахтования, указанного в <text:a xlink:type="simple" xlink:href="#anchor1801">части 1</text:a> настоящей статьи, считается отказом от использования предоставленных фрахтовщиком транспортных средств.</text:p>
      <text:p text:style-name="s1"><text:bookmark text:name="anchor1808"/>8. В случае отказа фрахтователя от использования предоставленного транспортного средства фрахтовщик вправе отказаться от исполнения договора фрахтования, указанного в <text:a xlink:type="simple" xlink:href="#anchor1801">части 1</text:a> настоящей статьи, и взыскать с фрахтователя штраф, предусмотренный <text:a xlink:type="simple" xlink:href="#anchor3502">частью 2 статьи 35</text:a> настоящего Федерального закона.</text:p>
      <text:p text:style-name="s9header">ГАРАНТ:</text:p>
      <text:p text:style-name="s9">См. <text:span text:style-name="s8">комментарии</text:span> к статье 18 настоящего Федерального закона</text:p>
      <text:p text:style-name="s9"/>
      <text:p text:style-name="s22header">Информация об изменениях:</text:p>
      <text:p text:style-name="s22"><text:bookmark text:name="anchor181"/>Федеральный закон дополнен статьей 18.1 с 1 января 2022 г. - <text:a xlink:type="simple" xlink:href="https://internet.garant.ru/document/redirect/401422292/25">Федеральный закон</text:a> от 2 июля 2021 г. N 336-ФЗ</text:p>
      <text:p text:style-name="s15"><text:span text:style-name="s10">Статья 18.1.</text:span> Электронные перевозочные документы</text:p>
      <text:p text:style-name="s22header">Информация об изменениях:</text:p>
      <text:p text:style-name="s22"><text:bookmark text:name="anchor18101"/>Часть 1 изменена с 1 сентября 2022 г. - <text:a xlink:type="simple" xlink:href="https://internet.garant.ru/document/redirect/403615528/281">Федеральный закон</text:a> от 6 марта 2022 г. N 39-ФЗ</text:p>
      <text:p text:style-name="s22"><text:a xlink:type="simple" xlink:href="https://internet.garant.ru/document/redirect/76800075/18101">См. предыдущую редакцию</text:a></text:p>
      <text:p text:style-name="s1">1. Электронные перевозочные документы:</text:p>
      <text:p text:style-name="s22header">Информация об изменениях:</text:p>
      <text:p text:style-name="s22"><text:bookmark text:name="anchor181011"/>Пункт 1 изменен с 1 сентября 2025 г. - <text:a xlink:type="simple" xlink:href="https://internet.garant.ru/document/redirect/409494257/82">Федеральный закон</text:a> от 8 августа 2024 г. N 288-ФЗ</text:p>
      <text:p text:style-name="s22"><text:a xlink:type="simple" xlink:href="https://internet.garant.ru/document/redirect/76840363/181011">См. предыдущую редакцию</text:a></text:p>
      <text:p text:style-name="s1">1) формируются участниками информационного взаимодействия в случаях, предусмотренных настоящим Федеральным законом, другими федеральными законами и иными нормативными правовыми актами Российской Федерации в области транспорта, и подлежат направлению в государственную информационную систему электронных перевозочных документов;</text:p>
      <text:p text:style-name="s22header">Информация об изменениях:</text:p>
      <text:p text:style-name="s22"><text:bookmark text:name="anchor181012"/>Пункт 2 изменен с 1 сентября 2025 г. - <text:a xlink:type="simple" xlink:href="https://internet.garant.ru/document/redirect/412133598/441">Федеральный закон</text:a> от 7 июня 2025 г. N 140-ФЗ</text:p>
      <text:p text:style-name="s22"><text:a xlink:type="simple" xlink:href="https://internet.garant.ru/document/redirect/76840363/181012">См. предыдущую редакцию</text:a></text:p>
      <text:p text:style-name="s1">2) подписываются участниками информационного взаимодействия усиленной квалифицированной <text:a xlink:type="simple" xlink:href="https://internet.garant.ru/document/redirect/12184522/21">электронной подписью</text:a> или усиленной неквалифицированной электронной подписью физического лица (физического лица, действующего на основании доверенности), сертификат ключа проверки которой создан и используется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в установленном Правительством Российской Федерации <text:a xlink:type="simple" xlink:href="https://internet.garant.ru/document/redirect/407967935/1000">порядке</text:a> и при условии организации взаимодействия указанных физических лиц с такой инфраструктурой с применением прошедших в установленном порядке процедуру оценки соответствия средств защиты информации. В случае, если грузополучателем является физическое лицо, допускается подписание электронного перевозочного документа простой электронной подписью этого физического лица, ключ которой получен им при личной явке в соответствии с правилами использования простой электронной подписи при обращении за получением государственных и муниципальных услуг в электронной форме, установленными Правительством Российской Федерации.</text:p>
      <text:p text:style-name="s22header">Информация об изменениях:</text:p>
      <text:p text:style-name="s22"><text:bookmark text:name="anchor18102"/>Часть 2 изменена с 1 сентября 2025 г. - <text:a xlink:type="simple" xlink:href="https://internet.garant.ru/document/redirect/412133598/442">Федеральный закон</text:a> от 7 июня 2025 г. N 140-ФЗ</text:p>
      <text:p text:style-name="s22"><text:a xlink:type="simple" xlink:href="https://internet.garant.ru/document/redirect/76840363/18102">См. предыдущую редакцию</text:a></text:p>
      <text:p text:style-name="s1">2. Обмен электронными перевозочными документами и сведениями, содержащимися в них, между участниками информационного взаимодействия, а также направление таких документов и сведений, содержащихся в них, в государственную информационную систему электронных перевозочных документов осуществляется посредством использования информационных систем электронных перевозочных документов. <text:a xlink:type="simple" xlink:href="https://internet.garant.ru/document/redirect/404741819/1000">Порядок</text:a> обмена такими документами и сведениями, содержащимися в них, порядок направления таких документов и сведений, содержащихся в них, в государственную информационную систему электронных перевозочных документов, порядок предъявления таких документов и сведений, содержащихся в них, из государственной информационной системы электронных перевозочных документов устанавливаются Правительством Российской Федерации.</text:p>
      <text:p text:style-name="s1"><text:bookmark text:name="anchor18103"/>3. <text:a xlink:type="simple" xlink:href="https://internet.garant.ru/document/redirect/403613810/2000">Технические требования</text:a> к информационным системам электронных перевозочных документов устанавливаются Правительством Российской Федерации.</text:p>
      <text:p text:style-name="s1"><text:bookmark text:name="anchor18104"/>4. Оператор информационной системы электронных перевозочных документов обязан:</text:p>
      <text:p text:style-name="s22header">Информация об изменениях:</text:p>
      <text:p text:style-name="s22"><text:bookmark text:name="anchor181041"/>Пункт 1 изменен с 1 сентября 2025 г. - <text:a xlink:type="simple" xlink:href="https://internet.garant.ru/document/redirect/412133598/443">Федеральный закон</text:a> от 7 июня 2025 г. N 140-ФЗ</text:p>
      <text:p text:style-name="s22"><text:a xlink:type="simple" xlink:href="https://internet.garant.ru/document/redirect/76840363/181041">См. предыдущую редакцию</text:a></text:p>
      <text:p text:style-name="s1">1) являться юридическим лицом, зарегистрированным на территории Российской Федерации в соответствии с законодательством Российской Федерации, в высшем органе управления и составе учредителей которого не принимают участие иностранные граждане, граждане Российской Федерации, имеющие гражданство иностранного государства, лица без гражданства, иностранные юридические лица, а также в уставном (складочном) капитале которого отсутствует прямое или косвенное участие указанных лиц;</text:p>
      <text:p text:style-name="s22header">Информация об изменениях:</text:p>
      <text:p text:style-name="s22"><text:bookmark text:name="anchor181042"/>Пункт 2 изменен с 1 сентября 2022 г. - <text:a xlink:type="simple" xlink:href="https://internet.garant.ru/document/redirect/403615528/2822">Федеральный закон</text:a> от 6 марта 2022 г. N 39-ФЗ</text:p>
      <text:p text:style-name="s22"><text:a xlink:type="simple" xlink:href="https://internet.garant.ru/document/redirect/76800075/181042">См. предыдущую редакцию</text:a></text:p>
      <text:p text:style-name="s1">2) иметь в собственности или на ином законном основании расположенную на территории Российской Федерации информационно-телекоммуникационную инфраструктуру, представляющую собой совокупность информационно-телекоммуникационных сетей и технических устройств (в том числе программно-аппаратных комплексов, предназначенных для обработки и хранения данных, получаемых от участников информационного взаимодействия, и программно-аппаратных средств доступа к информационно-телекоммуникационной сети "Интернет") и обеспечивающую круглосуточную обработку электронных перевозочных документов и сведений, содержащихся в них, а также их передачу в государственную информационную систему электронных перевозочных документов;</text:p>
      <text:p text:style-name="s1"><text:bookmark text:name="anchor181043"/>3) иметь в собственности аппаратные средства электронной подписи, а также иметь право использования программных средств электронной подписи на законном основании. Указанные средства электронной подписи должны соответствовать требованиям, установленным федеральным органом исполнительной власти в области обеспечения безопасности в соответствии с <text:a xlink:type="simple" xlink:href="https://internet.garant.ru/document/redirect/12184522/852">пунктом 2 части 5 статьи 8</text:a> Федерального закона от 6 апреля 2011 года N 63-ФЗ "Об электронной подписи";</text:p>
      <text:p text:style-name="s1"><text:bookmark text:name="anchor181044"/>4) обладать чистыми активами, стоимость которых составляет не менее трехсот миллионов рублей;</text:p>
      <text:p text:style-name="s22header">Информация об изменениях:</text:p>
      <text:p text:style-name="s22"><text:bookmark text:name="anchor1810441"/>Часть 4 дополнена пунктом 4.1 с 1 сентября 2022 г. - <text:a xlink:type="simple" xlink:href="https://internet.garant.ru/document/redirect/403615528/2823">Федеральный закон</text:a> от 6 марта 2022 г. N 39-ФЗ</text:p>
      <text:p text:style-name="s1">4.1) на день подачи им заявления о включении в реестр операторов информационных систем электронных перевозочных документов не иметь неисполненной обязанности по уплате налогов, сборов, страховых взносов, пеней, штрафов, процентов, подлежащих уплате в соответствии с <text:a xlink:type="simple" xlink:href="https://internet.garant.ru/document/redirect/10900200/1">законодательством</text:a> Российской Федерации о налогах и сборах;</text:p>
      <text:p text:style-name="s22header">Информация об изменениях:</text:p>
      <text:p text:style-name="s22"><text:bookmark text:name="anchor1810442"/>Часть 4 дополнена пунктом 4.2 с 1 сентября 2022 г. - <text:a xlink:type="simple" xlink:href="https://internet.garant.ru/document/redirect/403615528/2823">Федеральный закон</text:a> от 6 марта 2022 г. N 39-ФЗ</text:p>
      <text:p text:style-name="s1">4.2) на день подачи им заявления о включении в реестр операторов информационных систем электронных перевозочных документов не находиться в процессе реорганизации, ликвидации или предстоящего исключения из единого государственного реестра юридических лиц по решению регистрирующего органа, а также не являться лицом, в отношении которого возбуждено производство по делу о несостоятельности (банкротстве);</text:p>
      <text:p text:style-name="s1"><text:bookmark text:name="anchor181045"/>5) обеспечивать соответствие информационной системы электронных перевозочных документов техническим требованиям, предусмотренным <text:a xlink:type="simple" xlink:href="#anchor18103">частью 3</text:a> настоящей статьи;</text:p>
      <text:p text:style-name="s1"><text:bookmark text:name="anchor181046"/>6) обеспечивать круглосуточную обработку электронных перевозочных документов и сведений, содержащихся в них;</text:p>
      <text:p text:style-name="s22header">Информация об изменениях:</text:p>
      <text:p text:style-name="s22"><text:bookmark text:name="anchor181047"/>Пункт 7 изменен с 1 сентября 2022 г. - <text:a xlink:type="simple" xlink:href="https://internet.garant.ru/document/redirect/403615528/2824">Федеральный закон</text:a> от 6 марта 2022 г. N 39-ФЗ</text:p>
      <text:p text:style-name="s22"><text:a xlink:type="simple" xlink:href="https://internet.garant.ru/document/redirect/76800075/181047">См. предыдущую редакцию</text:a></text:p>
      <text:p text:style-name="s1">7) обеспечивать посредством использования единой системы межведомственного электронного взаимодействия направление электронных перевозочных документов и сведений, содержащихся в них, в государственную информационную систему электронных перевозочных документов;</text:p>
      <text:p text:style-name="s1"><text:bookmark text:name="anchor181048"/>8) представлять иную информацию, связанную с обработкой электронных перевозочных документов и сведений, содержащихся в них, из информационной системы электронных перевозочных документов в государственную информационную систему электронных перевозочных документов по запросу оператора государственной информационной системы электронных перевозочных документов в <text:a xlink:type="simple" xlink:href="https://internet.garant.ru/document/redirect/404741819/1000">порядке</text:a>, установленном Правительством Российской Федерации;</text:p>
      <text:p text:style-name="s1"><text:bookmark text:name="anchor181049"/>9) осуществлять идентификацию участников информационного взаимодействия с использованием федеральной государственной информационной системы "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либо с использованием сертификата ключа проверки усиленной квалифицированной <text:a xlink:type="simple" xlink:href="https://internet.garant.ru/document/redirect/12184522/0">электронной подписи</text:a>;</text:p>
      <text:p text:style-name="s1"><text:bookmark text:name="anchor1810410"/>10) обеспечивать конфиденциальность электронных перевозочных документов и сведений, содержащихся в них. При этом направление таких документов и сведений, содержащихся в них, в государственную информационную систему электронных перевозочных документов не признается нарушением конфиденциальности;</text:p>
      <text:p text:style-name="s1"><text:bookmark text:name="anchor1810411"/>11) утратил силу с 1 марта 2023 г. - <text:a xlink:type="simple" xlink:href="https://internet.garant.ru/document/redirect/403615528/2825">Федеральный закон</text:a> от 6 марта 2022 г. N 39-ФЗ</text:p>
      <text:p text:style-name="s22header">Информация об изменениях:</text:p>
      <text:p text:style-name="s22"><text:a xlink:type="simple" xlink:href="https://internet.garant.ru/document/redirect/76800076/1810411">См. предыдущую редакцию</text:a></text:p>
      <text:p text:style-name="s1"><text:bookmark text:name="anchor1810412"/>12) осуществлять защиту информации, содержащейся в информационной системе электронных перевозочных документов, в соответствии с <text:a xlink:type="simple" xlink:href="https://internet.garant.ru/document/redirect/12148555/0">Федеральным законом</text:a> от 27 июля 2006 года N 149-ФЗ "Об информации, информационных технологиях и о защите информации";</text:p>
      <text:p text:style-name="s1"><text:bookmark text:name="anchor1810413"/>13) обеспечивать исключение возможности модификации, обезличивания, блокирования, удаления, уничтожения электронных перевозочных документов и сведений, содержащихся в них, при их обработке;</text:p>
      <text:p text:style-name="s1"><text:bookmark text:name="anchor1810414"/>14) обеспечивать резервирование базы электронных перевозочных документов и сведений, содержащихся в них, и восстановление из резервных копий такой базы в случае утраты указанных документов и сведений, содержащихся в них;</text:p>
      <text:p text:style-name="s1"><text:bookmark text:name="anchor1810415"/>15) осуществлять уничтожение электронных перевозочных документов и сведений, содержащихся в них, по истечении пяти лет с даты размещения в государственной информационной системе электронных перевозочных документов, за исключением случая, если больший срок хранения не установлен соглашением об электронном документообороте перевозочных документов;</text:p>
      <text:p text:style-name="s1"><text:bookmark text:name="anchor1810416"/>16) осуществлять обработку персональных данных, содержащихся в электронных перевозочных документах и используемых для идентификации лиц, участвующих в информационном взаимодействии, в соответствии с требованиями к защите персональных данных, установленными <text:a xlink:type="simple" xlink:href="https://internet.garant.ru/document/redirect/12148567/0">Федеральным законом</text:a> от 27 июля 2006 года N 152-ФЗ "О персональных данных";</text:p>
      <text:p text:style-name="s1"><text:bookmark text:name="anchor1810417"/>17) осуществлять обмен электронными перевозочными документами и сведениями, содержащимися в них, между участниками информационного взаимодействия, в том числе в случае, если участники информационного взаимодействия используют при осуществлении информационного взаимодействия информационные системы электронных перевозочных документов операторов иных информационных систем электронных перевозочных документов;</text:p>
      <text:p text:style-name="s1"><text:bookmark text:name="anchor1810418"/>18) обеспечивать заключение и исполнение соглашения об электронном документообороте перевозочных документов.</text:p>
      <text:p text:style-name="s1"><text:bookmark text:name="anchor18105"/>5. Оператор государственной информационной системы электронных перевозочных документов обязан:</text:p>
      <text:p text:style-name="s1"><text:bookmark text:name="anchor181051"/>1) обеспечивать круглосуточную обработку электронных перевозочных документов и сведений, содержащихся в них;</text:p>
      <text:p text:style-name="s1"><text:bookmark text:name="anchor181052"/>2) обеспечивать возможность незамедлительного получения из информационных систем электронных перевозочных документов, соответствующих техническим требованиям, предусмотренным <text:a xlink:type="simple" xlink:href="#anchor18103">частью 3</text:a> настоящей статьи, электронных перевозочных документов и сведений, содержащихся в них;</text:p>
      <text:p text:style-name="s22header">Информация об изменениях:</text:p>
      <text:p text:style-name="s22"><text:bookmark text:name="anchor181053"/>Пункт 3 изменен с 1 сентября 2022 г. - <text:a xlink:type="simple" xlink:href="https://internet.garant.ru/document/redirect/403615528/283">Федеральный закон</text:a> от 6 марта 2022 г. N 39-ФЗ</text:p>
      <text:p text:style-name="s22"><text:a xlink:type="simple" xlink:href="https://internet.garant.ru/document/redirect/76800075/181053">См. предыдущую редакцию</text:a></text:p>
      <text:p text:style-name="s1">3) обеспечивать представление органам государственной власти Российской Федерации, <text:a xlink:type="simple" xlink:href="https://internet.garant.ru/document/redirect/403613810/1100">перечень</text:a> которых определяется Правительством Российской Федерации, электронных перевозочных документов, сведений, содержащихся в них, и иной информации, содержащейся в государственной информационной системе электронных перевозочных документов, посредством единой системы межведомственного электронного взаимодействия, а также посредством использования личных кабинетов представителей органов государственной власти Российской Федерации в государственной информационной системе электронных перевозочных документов. Идентификация представителей органов государственной власти Российской Федерации, указанных в настоящем пункте, для обеспечения доступа к государственной информационной системе электронных перевозочных документов посредством использования личных кабинетов представителей органов государственной власти Российской Федерации осуществляется с использованием федеральной государственной информационной системы "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и (или) с использованием сертификата ключа проверки усиленной квалифицированной электронной подписи;</text:p>
      <text:p text:style-name="s1"><text:bookmark text:name="anchor181054"/>4) обеспечивать конфиденциальность электронных перевозочных документов и сведений, содержащихся в них. При этом представление таких документов и сведений, содержащихся в них, органам государственной власти Российской Федерации, указанным в <text:a xlink:type="simple" xlink:href="#anchor181053">пункте 3</text:a> настоящей части, не признается нарушением конфиденциальности;</text:p>
      <text:p text:style-name="s1"><text:bookmark text:name="anchor181055"/>5) обеспечивать хранение в неизменном виде электронных перевозочных документов и сведений, содержащихся в них, в течение пяти лет с даты размещения таких документов и сведений, содержащихся в них;</text:p>
      <text:p text:style-name="s1"><text:bookmark text:name="anchor181056"/>6) осуществлять защиту электронных перевозочных документов и сведений, содержащихся в них, в соответствии с <text:a xlink:type="simple" xlink:href="https://internet.garant.ru/document/redirect/12148555/0">Федеральным законом</text:a> от 27 июля 2006 года N 149-ФЗ "Об информации, информационных технологиях и о защите информации";</text:p>
      <text:p text:style-name="s1"><text:bookmark text:name="anchor181057"/>7) обеспечивать исключение возможности модификации, обезличивания, блокирования, удаления, уничтожения электронных перевозочных документов и сведений, содержащихся в них, при их обработке;</text:p>
      <text:p text:style-name="s1"><text:bookmark text:name="anchor181058"/>8) обеспечивать резервирование базы электронных перевозочных документов и сведений, содержащихся в них, и восстановление из резервных копий такой базы в случае утраты указанных документов и сведений, содержащихся в них;</text:p>
      <text:p text:style-name="s1"><text:bookmark text:name="anchor181059"/>9) осуществлять уничтожение электронных перевозочных документов и сведений, содержащихся в них, по истечении пяти лет с даты их размещения в государственной информационной системе электронных перевозочных документов;</text:p>
      <text:p text:style-name="s1"><text:bookmark text:name="anchor1810510"/>10) осуществлять обработку персональных данных, содержащихся в электронных перевозочных документах, в соответствии с требованиями к защите персональных данных, установленными в соответствии с <text:a xlink:type="simple" xlink:href="https://internet.garant.ru/document/redirect/12148567/0">Федеральным законом</text:a> от 27 июля 2006 года N 152-ФЗ "О персональных данных";</text:p>
      <text:p text:style-name="s22header">Информация об изменениях:</text:p>
      <text:p text:style-name="s22"><text:bookmark text:name="anchor1815011"/>Часть 5 дополнена пунктом 11 с 1 сентября 2024 г. - <text:a xlink:type="simple" xlink:href="https://internet.garant.ru/document/redirect/406399939/22">Федеральный закон</text:a> от 17 февраля 2023 г. N 24-ФЗ (в редакции <text:a xlink:type="simple" xlink:href="https://internet.garant.ru/document/redirect/408603123/4">Федерального закона</text:a> от 26 февраля 2024 г. N 28-ФЗ)</text:p>
      <text:p text:style-name="s1">11) обеспечивать взаимодействие федерального казенного учреждения, подведомственного федеральному органу исполнительной власти, осуществляющему функции по выработке государственной политики и нормативно-правовому регулированию в сфере транспорта, с российскими перевозчиками, иностранными перевозчиками (далее - заявители, резервирующие дату и время) в целях резервирования даты и времени. Порядок такого взаимодействия и порядок доступа заявителей, резервирующих дату и время, к государственной информационной системе электронных перевозочных документов устанавливаются Правительством Российской Федерации;</text:p>
      <text:p text:style-name="s22header">Информация об изменениях:</text:p>
      <text:p text:style-name="s22"><text:bookmark text:name="anchor1815012"/>Часть 5 дополнена пунктом 12 с 1 сентября 2024 г. - <text:a xlink:type="simple" xlink:href="https://internet.garant.ru/document/redirect/406399939/22">Федеральный закон</text:a> от 17 февраля 2023 г. N 24-ФЗ (в редакции <text:a xlink:type="simple" xlink:href="https://internet.garant.ru/document/redirect/408603123/4">Федерального закона</text:a> от 26 февраля 2024 г. N 28-ФЗ)</text:p>
      <text:p text:style-name="s1">12) обеспечивать заявителям, резервирующим дату и время, возможность подачи заявки на резервирование даты и времени посредством использования личного кабинета заявителя в государственной информационной системе электронных перевозочных документов или с использованием федеральной государственной информационной системы <text:a xlink:type="simple" xlink:href="https://www.gosuslugi.ru">"Единый портал</text:a> государственных и муниципальных услуг (функций)".</text:p>
      <text:p text:style-name="s22header">Информация об изменениях:</text:p>
      <text:p text:style-name="s22"><text:bookmark text:name="anchor18106"/>Часть 6 изменена с 1 сентября 2025 г. - <text:a xlink:type="simple" xlink:href="https://internet.garant.ru/document/redirect/412133598/444">Федеральный закон</text:a> от 7 июня 2025 г. N 140-ФЗ</text:p>
      <text:p text:style-name="s22"><text:a xlink:type="simple" xlink:href="https://internet.garant.ru/document/redirect/76840363/18106">См. предыдущую редакцию</text:a></text:p>
      <text:p text:style-name="s1">6. Оператором государственной информационной системы электронных перевозочных документов является федеральный орган исполнительной власти, осуществляющий функции по выработке государственной политики и нормативно-правовому регулированию в сфере транспорта, или подведомственная ему организация в случае принятия указанным федеральным органом исполнительной власти решения о возложении на эту организацию функций оператора государственной информационной системы электронных перевозочных документов.</text:p>
      <text:p text:style-name="s1"><text:bookmark text:name="anchor18107"/>7. Обладателем информации, содержащейся в государственной информационной системе электронных перевозочных документов, является Российская Федерация. Правомочия обладателя такой информации от имени Российской Федерации осуществляет федеральный орган исполнительной власти, осуществляющий функции по выработке государственной политики и нормативно-правовому регулированию в сфере транспорта.</text:p>
      <text:p text:style-name="s1"><text:bookmark text:name="anchor18108"/>8. <text:span text:style-name="s8">Порядок</text:span> доступа органов государственной власти Российской Федерации и операторов информационных систем электронных перевозочных документов к информации, содержащейся в государственной информационной системе электронных перевозочных документов, устанавливается Правительством Российской Федерации.</text:p>
      <text:p text:style-name="s1"><text:bookmark text:name="anchor18109"/>9. Федеральный орган исполнительной власти, осуществляющий функции по выработке государственной политики и нормативно-правовому регулированию в сфере транспорта, в <text:a xlink:type="simple" xlink:href="https://internet.garant.ru/document/redirect/404779453/1000">порядке</text:a>, установленном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 по согласованию с федеральным органом исполнительной власти, осуществляющим функции по контролю и надзору за соблюдением законодательства о налогах и сборах, осуществляет:</text:p>
      <text:p text:style-name="s1"><text:bookmark text:name="anchor181091"/>1) прием и рассмотрение заявлений юридических лиц о включении их в реестр операторов информационных систем электронных перевозочных документов и об исключении их из указанного реестра, а также приложенных к таким заявлениям документов;</text:p>
      <text:p text:style-name="s1"><text:bookmark text:name="anchor181092"/>2) оценку соответствия юридических лиц требованиям, предусмотренным <text:a xlink:type="simple" xlink:href="#anchor181041">пунктами 1 - 5 части 4</text:a> настоящей статьи;</text:p>
      <text:p text:style-name="s1"><text:bookmark text:name="anchor181093"/>3) принятие решений о включении юридических лиц в реестр операторов информационных систем электронных перевозочных документов и об отказе во включении юридических лиц в указанный реестр;</text:p>
      <text:p text:style-name="s22header">Информация об изменениях:</text:p>
      <text:p text:style-name="s22"><text:bookmark text:name="anchor181094"/>Пункт 4 изменен с 1 сентября 2022 г. - <text:a xlink:type="simple" xlink:href="https://internet.garant.ru/document/redirect/403615528/284">Федеральный закон</text:a> от 6 марта 2022 г. N 39-ФЗ</text:p>
      <text:p text:style-name="s22"><text:a xlink:type="simple" xlink:href="https://internet.garant.ru/document/redirect/76800075/181094">См. предыдущую редакцию</text:a></text:p>
      <text:p text:style-name="s1">4) принятие решений об исключении юридических лиц из реестра операторов информационных систем электронных перевозочных документов;</text:p>
      <text:p text:style-name="s1"><text:bookmark text:name="anchor1810511"/>5) <text:a xlink:type="simple" xlink:href="https://internet.garant.ru/document/redirect/403591110/1000">формирование и ведение</text:a> реестра операторов информационных систем электронных перевозочных документов.</text:p>
      <text:p text:style-name="s1"><text:bookmark text:name="anchor18110"/>10. <text:a xlink:type="simple" xlink:href="https://internet.garant.ru/document/redirect/404779453/11000">Формы</text:a> заявлений, предусмотренных <text:a xlink:type="simple" xlink:href="#anchor181091">пунктом 1 части 9</text:a> настоящей статьи, и <text:a xlink:type="simple" xlink:href="https://internet.garant.ru/document/redirect/404779453/10042">перечень</text:a> прилагаемых к ним документов устанавлива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18111"/>11. Основанием для принятия решения о включении юридического лица в реестр операторов информационных систем электронных перевозочных документов является подтверждение по результатам оценки, предусмотренной <text:a xlink:type="simple" xlink:href="#anchor181092">пунктом 2 части 9</text:a> настоящей статьи, соответствия указанного юридического лица требованиям, предусмотренным <text:a xlink:type="simple" xlink:href="#anchor181041">пунктами 1 - 5 части 4</text:a> настоящей статьи.</text:p>
      <text:p text:style-name="s1"><text:bookmark text:name="anchor18112"/>12. Основаниями для принятия решения об отказе во включении юридического лица в реестр операторов информационных систем электронных перевозочных документов являются:</text:p>
      <text:p text:style-name="s22header">Информация об изменениях:</text:p>
      <text:p text:style-name="s22"><text:bookmark text:name="anchor181121"/>Пункт 1 изменен с 1 сентября 2022 г. - <text:a xlink:type="simple" xlink:href="https://internet.garant.ru/document/redirect/403615528/285">Федеральный закон</text:a> от 6 марта 2022 г. N 39-ФЗ</text:p>
      <text:p text:style-name="s22"><text:a xlink:type="simple" xlink:href="https://internet.garant.ru/document/redirect/76800075/181121">См. предыдущую редакцию</text:a></text:p>
      <text:p text:style-name="s1">1) несоответствие юридического лица требованиям, предусмотренным <text:a xlink:type="simple" xlink:href="#anchor181041">пунктами 1 - 5 части 4</text:a> настоящей статьи;</text:p>
      <text:p text:style-name="s1"><text:bookmark text:name="anchor181122"/>2) представление юридическим лицом недостоверных и (или) неполных сведений в заявлении о его включении в реестр операторов информационных систем электронных перевозочных документов и (или) в приложенных к такому заявлению документах.</text:p>
      <text:p text:style-name="s1"><text:bookmark text:name="anchor18113"/>13. Основаниями для принятия решения об исключении юридического лица из реестра операторов информационных систем электронных перевозочных документов являются:</text:p>
      <text:p text:style-name="s1"><text:bookmark text:name="anchor181131"/>1) представление юридическим лицом заявления об исключении его из указанного реестра;</text:p>
      <text:p text:style-name="s1"><text:bookmark text:name="anchor181132"/>2) невыполнение юридическим лицом одного или нескольких требований, предусмотренных <text:a xlink:type="simple" xlink:href="#anchor18104">частью 4</text:a> настоящей статьи;</text:p>
      <text:p text:style-name="s22header">Информация об изменениях:</text:p>
      <text:p text:style-name="s22"><text:bookmark text:name="anchor181133"/>Пункт 3 изменен с 1 сентября 2022 г. - <text:a xlink:type="simple" xlink:href="https://internet.garant.ru/document/redirect/403615528/286">Федеральный закон</text:a> от 6 марта 2022 г. N 39-ФЗ</text:p>
      <text:p text:style-name="s22"><text:a xlink:type="simple" xlink:href="https://internet.garant.ru/document/redirect/76800075/181133">См. предыдущую редакцию</text:a></text:p>
      <text:p text:style-name="s1">3) исключение юридического лица из единого государственного реестра юридических лиц;</text:p>
      <text:p text:style-name="s1"><text:bookmark text:name="anchor181134"/>4) представление юридическим лицом заведомо недостоверных сведений в заявлении о его включении в реестр операторов информационных систем электронных перевозочных документов и (или) в приложенных к такому заявлению документах.</text:p>
      <text:p text:style-name="s1"><text:bookmark text:name="anchor18114"/>14. Формирование электронных перевозочных документов, обмен такими документами и сведениями, содержащимися в них, между участниками информационного взаимодействия и передача таких документов и сведений, содержащихся в них, в государственную информационную систему электронных перевозочных документов посредством использования информационных систем электронных перевозочных документов, операторы которых не включены в реестр операторов информационных систем электронных перевозочных документов, не допускаются.</text:p>
      <text:p text:style-name="s1"><text:bookmark text:name="anchor18115"/>15. Федеральный орган исполнительной власти, осуществляющий функции по выработке государственной политики и нормативно-правовому регулированию в сфере транспорта, обеспечивает доступность реестра операторов информационных систем электронных перевозочных документов для ознакомления с ним неопределенному кругу лиц посредством размещения указанного реестра на своем официальном сайте в информационно-телекоммуникационной сети "Интернет".</text:p>
      <text:p text:style-name="s22header">Информация об изменениях:</text:p>
      <text:p text:style-name="s22"><text:bookmark text:name="anchor18116"/>Часть 16 изменена с 1 сентября 2022 г. - <text:a xlink:type="simple" xlink:href="https://internet.garant.ru/document/redirect/403615528/287">Федеральный закон</text:a> от 6 марта 2022 г. N 39-ФЗ</text:p>
      <text:p text:style-name="s22"><text:a xlink:type="simple" xlink:href="https://internet.garant.ru/document/redirect/76800075/18116">См. предыдущую редакцию</text:a></text:p>
      <text:p text:style-name="s1">16. <text:a xlink:type="simple" xlink:href="https://internet.garant.ru/document/redirect/403613810/1000">Перечень</text:a> видов информации, представляемой в государственную информационную систему электронных перевозочных документов, условия, сроки и форматы представления такой информации определяются Правительством Российской Федерации.</text:p>
      <text:p text:style-name="s1"/>
      <text:h text:outline-level="1" text:style-name="s3"><text:bookmark text:name="anchor300"/>Глава 3. Регулярные перевозки пассажиров и багажа</text:h>
      <text:p text:style-name="s9header">ГАРАНТ:</text:p>
      <text:p text:style-name="s9">Об организации регулярных перевозок пассажиров и багажа автомобильным транспортом и городским наземным электрическим транспортом в РФ см. <text:a xlink:type="simple" xlink:href="https://internet.garant.ru/document/redirect/71129200/0">Федеральный закон</text:a> от 13 июля 2015 г. N 220-ФЗ</text:p>
      <text:p text:style-name="s15"><text:bookmark text:name="anchor19"/><text:span text:style-name="s10">Статья 19.</text:span> Виды регулярных перевозок пассажиров и багажа</text:p>
      <text:p text:style-name="s1"><text:bookmark text:name="anchor1901"/>1. Регулярные перевозки пассажиров и багажа осуществляются на основании публичного договора перевозки пассажира по маршруту регулярных перевозок.</text:p>
      <text:p text:style-name="s1"><text:bookmark text:name="anchor1902"/>2. Регулярные перевозки пассажиров и багажа относятся к перевозкам транспортом общего пользования.</text:p>
      <text:p text:style-name="s1"><text:bookmark text:name="anchor1903"/>3. Регулярные перевозки пассажиров и багажа подразделяются на:</text:p>
      <text:p text:style-name="s1"><text:bookmark text:name="anchor1931"/>1) перевозки с посадкой и высадкой пассажиров только в установленных остановочных пунктах по маршруту регулярных перевозок;</text:p>
      <text:p text:style-name="s1"><text:bookmark text:name="anchor1932"/>2) перевозки с посадкой и высадкой пассажиров в любом не запрещенном правилами дорожного движения месте по маршруту регулярных перевозок.</text:p>
      <text:p text:style-name="s1"><text:bookmark text:name="anchor1904"/>4. Перевозки с посадкой и высадкой пассажиров только в установленных остановочных пунктах по маршруту регулярных перевозок осуществляются в соответствии с расписаниями, установленными для каждого остановочного пункта. Остановки транспортных средств для посадки и высадки пассажиров обязательны в каждом остановочном пункте по маршруту регулярных перевозок, за исключением случаев, если согласно расписанию посадка и высадка пассажиров в остановочном пункте осуществляются по требованию пассажиров.</text:p>
      <text:p text:style-name="s1"><text:bookmark text:name="anchor1905"/>5. Перевозки с посадкой и высадкой пассажиров в любом не запрещенном <text:a xlink:type="simple" xlink:href="https://internet.garant.ru/document/redirect/1305770/1000">правилами</text:a> дорожного движения месте по маршруту регулярных перевозок осуществляются в соответствии с расписаниями, установленными для следования из начального и конечного остановочных пунктов по маршруту регулярных перевозок. Остановки транспортных средств для посадки и высадки пассажиров осуществляются в начальном и конечном остановочных пунктах по маршруту регулярных перевозок, а также по требованию пассажиров.</text:p>
      <text:p text:style-name="s1"><text:bookmark text:name="anchor1906"/>6. В каждом остановочном пункте по маршруту регулярных перевозок должны быть размещены информация о виде регулярных перевозок пассажиров и багажа, расписании, времени начала и окончания движения транспортных средств по соответствующему маршруту, наименовании конечного остановочного пункта маршрута, информация о наименовании, об адресе и о номерах контактных телефонов органа, осуществляющего контроль за регулярными перевозками пассажиров и багажа. Состав информации, включаемой в расписание, определяется <text:a xlink:type="simple" xlink:href="https://internet.garant.ru/document/redirect/74714924/1003">правилами</text:a> перевозок пассажиров.</text:p>
      <text:p text:style-name="s1"><text:bookmark text:name="anchor1907"/>7. Утратила силу с 1 марта 2019 г. - <text:a xlink:type="simple" xlink:href="https://internet.garant.ru/document/redirect/72091786/23">Федеральный закон</text:a> от 30 октября 2018 г. N 386-ФЗ</text:p>
      <text:p text:style-name="s22header">Информация об изменениях:</text:p>
      <text:p text:style-name="s22"><text:a xlink:type="simple" xlink:href="https://internet.garant.ru/document/redirect/77663425/1907">См. предыдущую редакцию</text:a></text:p>
      <text:p text:style-name="s1"><text:bookmark text:name="anchor1908"/>8. Утратила силу с 1 марта 2019 г. - <text:a xlink:type="simple" xlink:href="https://internet.garant.ru/document/redirect/72091786/23">Федеральный закон</text:a> от 30 октября 2018 г. N 386-ФЗ</text:p>
      <text:p text:style-name="s22header">Информация об изменениях:</text:p>
      <text:p text:style-name="s22"><text:a xlink:type="simple" xlink:href="https://internet.garant.ru/document/redirect/77663425/1908">См. предыдущую редакцию</text:a></text:p>
      <text:p text:style-name="s9header">ГАРАНТ:</text:p>
      <text:p text:style-name="s9">См. <text:span text:style-name="s8">комментарии</text:span> к статье 19 настоящего Федерального закона</text:p>
      <text:p text:style-name="s9"/>
      <text:p text:style-name="s22header">Информация об изменениях:</text:p>
      <text:p text:style-name="s22"><text:bookmark text:name="anchor20"/>Наименование изменено с 7 марта 2021 г. - <text:a xlink:type="simple" xlink:href="https://internet.garant.ru/document/redirect/400359935/11">Федеральный закон</text:a> от 24 февраля 2021 г. N 26-ФЗ</text:p>
      <text:p text:style-name="s22"><text:a xlink:type="simple" xlink:href="https://internet.garant.ru/document/redirect/77708117/20">См. предыдущую редакцию</text:a></text:p>
      <text:p text:style-name="s15"><text:span text:style-name="s10">Статья 20.</text:span> Заключение договора перевозки пассажира. Проверка подтверждения оплаты проезда, перевозки багажа, провоза ручной клади</text:p>
      <text:p text:style-name="s1"><text:bookmark text:name="anchor2001"/>1. Заключение договора перевозки пассажира удостоверяется билетом, сдача пассажиром багажа - багажной квитанцией, провоз пассажиром ручной клади за плату - квитанцией на провоз ручной клади.</text:p>
      <text:p text:style-name="s9header">ГАРАНТ:</text:p>
      <text:p text:style-name="s9">О требованиях к договору перевозки пассажиров см. также <text:a xlink:type="simple" xlink:href="https://internet.garant.ru/document/redirect/10164072/786">Гражданский кодекс</text:a> Российской Федерации</text:p>
      <text:p text:style-name="s9"/>
      <text:p text:style-name="s1"><text:bookmark text:name="anchor2002"/>2. Обязательные реквизиты билета, багажной квитанции, квитанции на провоз ручной клади устанавливаются <text:span text:style-name="s8">правилами</text:span> перевозок пассажиров.</text:p>
      <text:p text:style-name="s1"><text:bookmark text:name="anchor2003"/>3. Кассовый чек с указанными на нем реквизитами билета, багажной квитанции, квитанции на провоз ручной клади приравнивается соответственно к билету, багажной квитанции, квитанции на провоз ручной клади.</text:p>
      <text:p text:style-name="s22header">Информация об изменениях:</text:p>
      <text:p text:style-name="s22"><text:bookmark text:name="anchor2004"/>Часть 4 изменена с 7 марта 2021 г. - <text:a xlink:type="simple" xlink:href="https://internet.garant.ru/document/redirect/400359935/12">Федеральный закон</text:a> от 24 февраля 2021 г. N 26-ФЗ</text:p>
      <text:p text:style-name="s22"><text:a xlink:type="simple" xlink:href="https://internet.garant.ru/document/redirect/77708117/2004">См. предыдущую редакцию</text:a></text:p>
      <text:p text:style-name="s1">4. Допускается использование билетов, багажной квитанции и квитанции на провоз ручной клади с указанием части или всех реквизитов в электронном виде, если иное не установлено законодательством Российской Федерации.</text:p>
      <text:p text:style-name="s1"><text:bookmark text:name="anchor2005"/>5. В случае невозможности осуществить перевозку пассажира и багажа предоставленным транспортным средством в связи с его неисправностью, аварией, другими аналогичными причинами пассажир имеет право воспользоваться выданными билетом, багажной квитанцией, квитанцией на провоз ручной клади в другом транспортном средстве, предоставление которого обязан обеспечить перевозчик.</text:p>
      <text:p text:style-name="s22header">Информация об изменениях:</text:p>
      <text:p text:style-name="s22"><text:bookmark text:name="anchor2006"/>Часть 6 изменена с 7 марта 2021 г. - <text:a xlink:type="simple" xlink:href="https://internet.garant.ru/document/redirect/400359935/13">Федеральный закон</text:a> от 24 февраля 2021 г. N 26-ФЗ</text:p>
      <text:p text:style-name="s22"><text:a xlink:type="simple" xlink:href="https://internet.garant.ru/document/redirect/77708117/2006">См. предыдущую редакцию</text:a></text:p>
      <text:p text:style-name="s1">6. В течение всей поездки по требованию работника перевозчика, уполномоченного на осуществление проверки подтверждения оплаты проезда, перевозки багажа, провоза ручной клади (далее - представитель перевозчика), и (или) должностного лица органа исполнительной власти субъекта Российской Федерации, должностного лица органа местного самоуправления либо должностного лица подведомственного такому органу государственного или муниципального учреждения, уполномоченного на осуществление проверки подтверждения оплаты проезда, перевозки багажа, провоза ручной клади по маршрутам регулярных перевозок в городском, пригородном и междугородном сообщении, установленным в границах соответствующего субъекта Российской Федерации (далее - должностное лицо, уполномоченное на осуществление проверки подтверждения оплаты), пассажир обязан подтвердить факт оплаты своего проезда, перевозки детей, следующих вместе с ним, в случаях, если его проезд или перевозка детей подлежит оплате, в том числе с предоставлением преимуществ по провозной плате, указанных в <text:a xlink:type="simple" xlink:href="#anchor2101">частях 1</text:a> и <text:a xlink:type="simple" xlink:href="#anchor2102">2 статьи 21</text:a> настоящего Федерального закона, перевозки багажа, провоза ручной клади.</text:p>
      <text:p text:style-name="s22header">Информация об изменениях:</text:p>
      <text:p text:style-name="s22"><text:bookmark text:name="anchor20007"/>Статья 20 дополнена частью 7 с 7 марта 2021 г. - <text:a xlink:type="simple" xlink:href="https://internet.garant.ru/document/redirect/400359935/14">Федеральный закон</text:a> от 24 февраля 2021 г. N 26-ФЗ</text:p>
      <text:p text:style-name="s1">7. Порядок подтверждения пассажиром оплаты проезда, перевозки детей, следующих вместе с ним, в случаях, если его проезд или перевозка детей подлежит оплате, в том числе с предоставлением преимуществ по провозной плате, указанных в <text:a xlink:type="simple" xlink:href="#anchor2101">частях 1</text:a> и <text:a xlink:type="simple" xlink:href="#anchor2102">2 статьи 21</text:a> настоящего Федерального закона, перевозки багажа, провоза ручной клади, а также подтверждения пассажиром права на бесплатный или льготный проезд при проезде по маршрутам регулярных перевозок в городском, пригородном и междугородном сообщении устанавливается:</text:p>
      <text:p text:style-name="s1"><text:bookmark text:name="anchor200071"/>1) при проезде по маршрутам регулярных перевозок в городском, пригородном и междугородном сообщении, установленным в границах одного субъекта Российской Федерации, - нормативным правовым актом такого субъекта Российской Федерации, принятым с учетом положений настоящей статьи;</text:p>
      <text:p text:style-name="s1"><text:bookmark text:name="anchor200072"/>2) при проезде по маршрутам регулярных перевозок, установленным в границах субъекта Российской Федерации - города федерального значения Москвы, Санкт-Петербурга или Севастополя и граничащего с ним субъекта Российской Федерации, либо по маршрутам регулярных перевозок, установленным в границах Краснодарского края и Республики Адыгея, - нормативными правовыми актами субъектов Российской Федерации, принятыми с учетом положений настоящей статьи, и в соответствии с соглашениями между высшими исполнительными органами государственной власти субъектов Российской Федерации, в границах которых установлены указанные маршруты;</text:p>
      <text:p text:style-name="s1"><text:bookmark text:name="anchor200073"/>3) при проезде по маршрутам регулярных перевозок в пригородном и междугородном сообщении, установленным в границах двух и более субъектов Российской Федерации, за исключением маршрутов регулярных перевозок, указанных в <text:a xlink:type="simple" xlink:href="#anchor200072">пункте 2</text:a> настоящей части, - <text:a xlink:type="simple" xlink:href="https://internet.garant.ru/document/redirect/74714924/1000">правилами</text:a> перевозок пассажиров.</text:p>
      <text:p text:style-name="s22header">Информация об изменениях:</text:p>
      <text:p text:style-name="s22"><text:bookmark text:name="anchor20008"/>Статья 20 дополнена частью 8 с 7 марта 2021 г. - <text:a xlink:type="simple" xlink:href="https://internet.garant.ru/document/redirect/400359935/14">Федеральный закон</text:a> от 24 февраля 2021 г. N 26-ФЗ</text:p>
      <text:p text:style-name="s1">8. Проверка подтверждения оплаты проезда, перевозки багажа, провоза ручной клади при проезде по маршрутам регулярных перевозок в городском, пригородном и междугородном сообщении, установленным в границах одного субъекта Российской Федерации, осуществляется в порядке, установленном нормативным правовым актом такого субъекта Российской Федерации, принятым с учетом положений настоящей статьи.</text:p>
      <text:p text:style-name="s22header">Информация об изменениях:</text:p>
      <text:p text:style-name="s22"><text:bookmark text:name="anchor20009"/>Статья 20 дополнена частью 9 с 7 марта 2021 г. - <text:a xlink:type="simple" xlink:href="https://internet.garant.ru/document/redirect/400359935/14">Федеральный закон</text:a> от 24 февраля 2021 г. N 26-ФЗ</text:p>
      <text:p text:style-name="s1">9. Проверка подтверждения оплаты проезда, перевозки багажа, провоза ручной клади при проезде по маршрутам регулярных перевозок, установленным в границах субъекта Российской Федерации - города федерального значения Москвы, Санкт-Петербурга или Севастополя и граничащего с ним субъекта Российской Федерации, либо по маршрутам регулярных перевозок, установленным в границах Краснодарского края и Республики Адыгея, осуществляется в порядке, установленном нормативными правовыми актами субъектов Российской Федерации, принятыми с учетом положений настоящей статьи, и в соответствии с соглашениями между высшими исполнительными органами государственной власти субъектов Российской Федерации, в границах которых установлены указанные маршруты.</text:p>
      <text:p text:style-name="s22header">Информация об изменениях:</text:p>
      <text:p text:style-name="s22"><text:bookmark text:name="anchor20010"/>Статья 20 дополнена частью 10 с 7 марта 2021 г. - <text:a xlink:type="simple" xlink:href="https://internet.garant.ru/document/redirect/400359935/14">Федеральный закон</text:a> от 24 февраля 2021 г. N 26-ФЗ</text:p>
      <text:p text:style-name="s1">10. Проверка подтверждения оплаты проезда, перевозки багажа, провоза ручной клади при проезде по маршрутам регулярных перевозок в пригородном и междугородном сообщении, установленным в границах двух и более субъектов Российской Федерации, за исключением маршрутов регулярных перевозок, указанных в <text:a xlink:type="simple" xlink:href="#anchor20009">части 9</text:a> настоящей статьи, осуществляется в порядке, установленном <text:a xlink:type="simple" xlink:href="https://internet.garant.ru/document/redirect/74714924/1000">правилами</text:a> перевозок пассажиров.</text:p>
      <text:p text:style-name="s22header">Информация об изменениях:</text:p>
      <text:p text:style-name="s22"><text:bookmark text:name="anchor20011"/>Статья 20 дополнена частью 11 с 7 марта 2021 г. - <text:a xlink:type="simple" xlink:href="https://internet.garant.ru/document/redirect/400359935/14">Федеральный закон</text:a> от 24 февраля 2021 г. N 26-ФЗ</text:p>
      <text:p text:style-name="s1">11. Пассажир, имеющий право на бесплатный или льготный проезд, обязан иметь при себе и предъявлять в порядке, установленном в соответствии с <text:a xlink:type="simple" xlink:href="#anchor20007">частью 7</text:a> настоящей статьи, по требованию представителя перевозчика и (или) должностного лица, уполномоченного на осуществление проверки подтверждения оплаты, документ, подтверждающий право на бесплатный или льготный проезд, и документ, удостоверяющий личность пассажира в соответствии с законодательством Российской Федерации. В случае, если документ, подтверждающий право на бесплатный или льготный проезд, содержит фотографию его владельца, предъявление документа, удостоверяющего личность в соответствии с законодательством Российской Федерации, не требуется.</text:p>
      <text:p text:style-name="s22header">Информация об изменениях:</text:p>
      <text:p text:style-name="s22"><text:bookmark text:name="anchor20012"/>Статья 20 дополнена частью 12 с 7 марта 2021 г. - <text:a xlink:type="simple" xlink:href="https://internet.garant.ru/document/redirect/400359935/14">Федеральный закон</text:a> от 24 февраля 2021 г. N 26-ФЗ</text:p>
      <text:p text:style-name="s1">12. В случае, если в соответствии с законодательством Российской Федерации персональные данные о пассажирах подлежат передаче в автоматизированные централизованные базы персональных данных о пассажирах, регулярные перевозки осуществляются с использованием именных билетов. Именные билеты оформляются на основании документа, удостоверяющего личность пассажира в соответствии с законодательством Российской Федерации.</text:p>
      <text:p text:style-name="s22header">Информация об изменениях:</text:p>
      <text:p text:style-name="s22"><text:bookmark text:name="anchor20013"/>Статья 20 дополнена частью 13 с 7 марта 2021 г. - <text:a xlink:type="simple" xlink:href="https://internet.garant.ru/document/redirect/400359935/14">Федеральный закон</text:a> от 24 февраля 2021 г. N 26-ФЗ</text:p>
      <text:p text:style-name="s1">13. При проезде по именному билету пассажир обязан иметь при себе и предъявлять по требованию представителей перевозчика и (или) должностного лица, уполномоченного на осуществление проверки подтверждения оплаты, документ, удостоверяющий личность пассажира в соответствии с законодательством Российской Федерации, а в случае следования вместе с ним детей до четырнадцати лет - свидетельства о рождении детей, на основании которых оформлен именной билет. При отсутствии у пассажира указанных документов он и дети, следующие вместе с ним, к проезду по именному билету не допускаются.</text:p>
      <text:p text:style-name="s22header">Информация об изменениях:</text:p>
      <text:p text:style-name="s22"><text:bookmark text:name="anchor20014"/>Статья 20 дополнена частью 14 с 7 марта 2021 г. - <text:a xlink:type="simple" xlink:href="https://internet.garant.ru/document/redirect/400359935/14">Федеральный закон</text:a> от 24 февраля 2021 г. N 26-ФЗ</text:p>
      <text:p text:style-name="s1">14. Для возобновления действия утерянных или испорченных билета на конкретное место в транспортном средстве, багажной квитанции, квитанции на провоз ручной клади в случае установления факта их принадлежности пассажиру перевозчиком (уполномоченным лицом перевозчика) на основании обращения пассажира выдаются дубликаты таких билета, квитанций в случаях и порядке, которые предусмотрены <text:a xlink:type="simple" xlink:href="https://internet.garant.ru/document/redirect/74714924/1000">правилами</text:a> перевозок пассажиров. Возврат пассажиру стоимости проезда, перевозки багажа, провоза ручной клади в междугородном сообщении при предъявлении дубликатов таких билета, квитанций производится в порядке, аналогичном порядку, установленному в соответствии со <text:a xlink:type="simple" xlink:href="#anchor23">статьей 23</text:a> настоящего Федерального закона.</text:p>
      <text:p text:style-name="s22header">Информация об изменениях:</text:p>
      <text:p text:style-name="s22"><text:bookmark text:name="anchor20015"/>Статья 20 дополнена частью 15 с 7 марта 2021 г. - <text:a xlink:type="simple" xlink:href="https://internet.garant.ru/document/redirect/400359935/14">Федеральный закон</text:a> от 24 февраля 2021 г. N 26-ФЗ</text:p>
      <text:p text:style-name="s1">15. Действие утерянных или испорченных билета на конкретное место в транспортном средстве, багажной квитанции, квитанции на провоз ручной клади не возобновляется и уплаченные за них деньги не возвращаются в случае, если в соответствии с порядком, установленным <text:a xlink:type="simple" xlink:href="https://internet.garant.ru/document/redirect/74714924/1000">правилами</text:a> перевозок пассажиров, перевозчиком (уполномоченным лицом перевозчика) не может быть осуществлено их восстановление или пассажиром не могут быть представлены доказательства, подтверждающие принадлежность ему утерянных или испорченных билета, квитанций.</text:p>
      <text:p text:style-name="s22header">Информация об изменениях:</text:p>
      <text:p text:style-name="s22"><text:bookmark text:name="anchor20016"/>Статья 20 дополнена частью 16 с 7 марта 2021 г. - <text:a xlink:type="simple" xlink:href="https://internet.garant.ru/document/redirect/400359935/14">Федеральный закон</text:a> от 24 февраля 2021 г. N 26-ФЗ</text:p>
      <text:p text:style-name="s1">16. В случае, если проверка подтверждения оплаты осуществляется при входе (посадке) в транспортное средство, в котором не предусмотрены продажа билетов, в том числе водителем или кондуктором, и (или) гашение билетов, представитель перевозчика и (или) должностное лицо, уполномоченное на осуществление проверки подтверждения оплаты, отказывают в посадке в транспортное средство лицу, нарушившему порядок, установленный в соответствии с <text:a xlink:type="simple" xlink:href="#anchor20007">частью 7</text:a> настоящей статьи.</text:p>
      <text:p text:style-name="s22header">Информация об изменениях:</text:p>
      <text:p text:style-name="s22"><text:bookmark text:name="anchor20017"/>Статья 20 дополнена частью 17 с 7 марта 2021 г. - <text:a xlink:type="simple" xlink:href="https://internet.garant.ru/document/redirect/400359935/14">Федеральный закон</text:a> от 24 февраля 2021 г. N 26-ФЗ</text:p>
      <text:p text:style-name="s1">17. В случае выявления должностным лицом, уполномоченным на осуществление проверки подтверждения оплаты, в транспортном средстве лица, нарушившего порядок, установленный в соответствии с <text:a xlink:type="simple" xlink:href="#anchor20007">частью 7</text:a> настоящей статьи, должностное лицо, уполномоченное на осуществление проверки подтверждения оплаты, вправе требовать от нарушившего порядок лица документ, удостоверяющий личность в соответствии с законодательством Российской Федерации, а такое лицо обязано предъявить указанный документ. Уплата административного штрафа за это нарушение не освобождает лицо от оплаты проезда, перевозки детей, следующих вместе с ним, перевозки багажа, провоза ручной клади сверх установленной нормы бесплатного провоза ручной клади.</text:p>
      <text:p text:style-name="s22header">Информация об изменениях:</text:p>
      <text:p text:style-name="s22"><text:bookmark text:name="anchor20018"/>Статья 20 дополнена частью 18 с 7 марта 2021 г. - <text:a xlink:type="simple" xlink:href="https://internet.garant.ru/document/redirect/400359935/14">Федеральный закон</text:a> от 24 февраля 2021 г. N 26-ФЗ</text:p>
      <text:p text:style-name="s1">18. Если лицо, не подтвердившее в порядке, установленном в соответствии с <text:a xlink:type="simple" xlink:href="#anchor20007">частью 7</text:a> настоящей статьи, факта оплаты своего проезда, перевозки детей, следующих вместе с ним, в случаях, если его проезд или их перевозка подлежит оплате, а также право на бесплатный или льготный проезд, заявляет о желании покинуть транспортное средство, оплате подлежит проезд до остановочного пункта, в котором такое лицо покинет транспортное средство. В случае, если невозможно определить остановочный пункт, в котором лицо, не подтвердившее факта оплаты проезда, а также право на бесплатный или льготный проезд, осуществило посадку в транспортное средство, стоимость проезда исчисляется от начального остановочного пункта маршрута регулярных перевозок, по которому следует транспортное средство.</text:p>
      <text:p text:style-name="s22header">Информация об изменениях:</text:p>
      <text:p text:style-name="s22"><text:bookmark text:name="anchor20019"/>Статья 20 дополнена частью 19 с 7 марта 2021 г. - <text:a xlink:type="simple" xlink:href="https://internet.garant.ru/document/redirect/400359935/14">Федеральный закон</text:a> от 24 февраля 2021 г. N 26-ФЗ</text:p>
      <text:p text:style-name="s1">19. Если пассажир при перевозке без билета детей, проезд которых подлежит оплате, в том числе с предоставлением преимуществ по провозной плате, указанных в <text:a xlink:type="simple" xlink:href="#anchor2101">частях 1</text:a> и <text:a xlink:type="simple" xlink:href="#anchor2102">2 статьи 21</text:a> настоящего Федерального закона, или при перевозке детей с билетами, приобретенными с использованием таких преимуществ по провозной плате, в отсутствие документов, подтверждающих возраст детей, дающий такие преимущества, заявляет о желании покинуть с детьми, следующими вместе с ним, транспортное средство, оплате подлежит перевозка детей до остановочного пункта, в котором этот пассажир с детьми, следующими вместе с ним, покинет транспортное средство. В случае, если невозможно определить остановочный пункт, в котором осуществил посадку пассажир при перевозке указанных детей, стоимость перевозки детей исчисляется от начального остановочного пункта маршрута регулярных перевозок, по которому следует транспортное средство.</text:p>
      <text:p text:style-name="s22header">Информация об изменениях:</text:p>
      <text:p text:style-name="s22"><text:bookmark text:name="anchor20020"/>Статья 20 дополнена частью 20 с 7 марта 2021 г. - <text:a xlink:type="simple" xlink:href="https://internet.garant.ru/document/redirect/400359935/14">Федеральный закон</text:a> от 24 февраля 2021 г. N 26-ФЗ</text:p>
      <text:p text:style-name="s1">20. В случае, если пассажир, являющийся владельцем багажа и (или) ручной клади, перевозка и (или) провоз которых подлежат оплате и на которые не оформлена багажная квитанция и (или) квитанция на провоз ручной клади, заявляет о желании покинуть транспортное средство, оплате подлежат перевозка багажа и (или) провоз ручной клади до остановочного пункта, в котором такой пассажир покинет транспортное средство. В случае, если невозможно определить остановочный пункт, в котором осуществил посадку пассажир, являющийся владельцем указанных багажа и (или) ручной клади, стоимость перевозки багажа и (или) провоза ручной клади исчисляется от начального остановочного пункта маршрута регулярных перевозок, по которому следует транспортное средство.</text:p>
      <text:p text:style-name="s22header">Информация об изменениях:</text:p>
      <text:p text:style-name="s22"><text:bookmark text:name="anchor20021"/>Статья 20 дополнена частью 21 с 7 марта 2021 г. - <text:a xlink:type="simple" xlink:href="https://internet.garant.ru/document/redirect/400359935/14">Федеральный закон</text:a> от 24 февраля 2021 г. N 26-ФЗ</text:p>
      <text:p text:style-name="s1">21. Лицо, указанное в <text:a xlink:type="simple" xlink:href="#anchor20017">части 17</text:a> настоящей статьи, отказавшееся от оплаты проезда, и (или) от оплаты перевозки следующих вместе с ним детей, и (или) от оплаты перевозки багажа и (или) провоза ручной клади, обязано покинуть транспортное средство в ближайшем остановочном пункте с детьми, следующими вместе с ним.</text:p>
      <text:p text:style-name="s22header">Информация об изменениях:</text:p>
      <text:p text:style-name="s22"><text:bookmark text:name="anchor20022"/>Часть 22 изменена с 1 сентября 2024 г. - <text:a xlink:type="simple" xlink:href="https://internet.garant.ru/document/redirect/407484261/1">Федеральный закон</text:a> от 4 августа 2023 г. N 484-ФЗ</text:p>
      <text:p text:style-name="s22"><text:a xlink:type="simple" xlink:href="https://internet.garant.ru/document/redirect/76824058/20022">См. предыдущую редакцию</text:a></text:p>
      <text:p text:style-name="s1">22. Требование, указанное в <text:a xlink:type="simple" xlink:href="#anchor20021">части 21</text:a> настоящей статьи, не распространяется на лицо, не достигшее возраста шестнадцати лет, следующее без сопровождения совершеннолетнего лица, а также на инвалида I группы, следующего без сопровождающего лица.</text:p>
      <text:p text:style-name="s22header">Информация об изменениях:</text:p>
      <text:p text:style-name="s22"><text:bookmark text:name="anchor20023"/>Статья 20 дополнена частью 23 с 7 марта 2021 г. - <text:a xlink:type="simple" xlink:href="https://internet.garant.ru/document/redirect/400359935/14">Федеральный закон</text:a> от 24 февраля 2021 г. N 26-ФЗ</text:p>
      <text:p text:style-name="s1">23. Билет, в том числе с указанием части или всех реквизитов в электронном виде, предназначенный для лица, которому предоставлено право на бесплатный либо льготный проезд или преимущество по провозной плате, при непредставлении действительного документа, подтверждающего такие право либо преимущество (в том числе документа, удостоверяющего личность в соответствии с законодательством Российской Федерации, за исключением случаев, если действительный документ, подтверждающий право на бесплатный или льготный проезд либо преимущество по провозной плате, содержит фотографию его владельца), изымается представителем перевозчика или должностным лицом, уполномоченным на осуществление проверки подтверждения оплаты. Порядок изъятия указанного билета устанавливается нормативными правовыми актами, издаваемыми в соответствии с <text:a xlink:type="simple" xlink:href="#anchor20007">частью 7</text:a> настоящей статьи.</text:p>
      <text:p text:style-name="s22header">Информация об изменениях:</text:p>
      <text:p text:style-name="s22"><text:bookmark text:name="anchor20024"/>Статья 20 дополнена частью 24 с 7 марта 2021 г. - <text:a xlink:type="simple" xlink:href="https://internet.garant.ru/document/redirect/400359935/14">Федеральный закон</text:a> от 24 февраля 2021 г. N 26-ФЗ</text:p>
      <text:p text:style-name="s1">24. Пассажиру, отказавшемуся от оплаты перевозки детей, следующих вместе с ним, и (или) от оплаты перевозки багажа и (или) провоза ручной клади и покинувшему транспортное средство с детьми, следующими вместе с ним, при предъявлении им перевозчику билета и акта о непроследованном расстоянии, оформленного представителем перевозчика и (или) должностным лицом, уполномоченным на осуществление проверки подтверждения оплаты, в порядке, установленном <text:a xlink:type="simple" xlink:href="https://internet.garant.ru/document/redirect/74714924/1000">правилами</text:a> перевозок пассажиров, не позднее чем по истечении десяти дней со дня предъявления перевозчику указанных билета и акта возвращается стоимость проезда пропорционально непроследованному расстоянию в пунктах продажи билетов, указанных перевозчиком.</text:p>
      <text:p text:style-name="s22header">Информация об изменениях:</text:p>
      <text:p text:style-name="s22"><text:bookmark text:name="anchor2025"/>Статья 20 дополнена частью 25 с 1 июня 2023 г. - <text:a xlink:type="simple" xlink:href="https://internet.garant.ru/document/redirect/406051675/23">Федеральный закон</text:a> от 29 декабря 2022 г. N 572-ФЗ</text:p>
      <text:p text:style-name="s1">25. <text:a xlink:type="simple" xlink:href="https://internet.garant.ru/document/redirect/406051675/202">Аутентификация</text:a> пассажиров при организации транспортного обслуживания населения при перевозках по межрегиональным или смежным межрегиональным маршрутам регулярных перевозок между субъектом Российской Федерации, в котором создан и эксплуатируется региональный сегмент государственной информационной системы "Единая система идентификации и аутентификации физических лиц с использованием биометрических персональных данных" (далее - единая биометрическая система), и иными субъектами Российской Федерации в пределах двухсот километров от границы субъекта Российской Федерации, в котором создан и эксплуатируется региональный сегмент единой биометрической системы, может осуществляться с использованием регионального сегмента единой биометрической системы.</text:p>
      <text:p text:style-name="s9header">ГАРАНТ:</text:p>
      <text:p text:style-name="s9">См. <text:span text:style-name="s8">комментарии</text:span> к статье 20 настоящего Федерального закона</text:p>
      <text:p text:style-name="s9"/>
      <text:p text:style-name="s15"><text:bookmark text:name="anchor21"/><text:span text:style-name="s10">Статья 21.</text:span> Перевозки детей, следующих вместе с пассажиром</text:p>
      <text:p text:style-name="s1"><text:bookmark text:name="anchor2101"/>1. При проезде в транспортном средстве, осуществляющем регулярные перевозки пассажиров и багажа, пассажир имеет право:</text:p>
      <text:p text:style-name="s1"><text:bookmark text:name="anchor2111"/>1) перевозить с собой бесплатно в городском и пригородном сообщении детей в возрасте не старше семи лет без предоставления отдельных мест для сидения, за исключением случаев, предусмотренных частью 2 настоящей статьи;</text:p>
      <text:p text:style-name="s1"><text:bookmark text:name="anchor2112"/>2) перевозить с собой бесплатно в междугородном сообщении одного ребенка в возрасте не старше пяти лет без предоставления отдельного места для сидения, за исключением случаев, предусмотренных частью 2 настоящей статьи.</text:p>
      <text:p text:style-name="s1"><text:bookmark text:name="anchor2102"/>2. В случаях, если в установленном порядке запрещена перевозка в транспортных средствах детей без предоставления им отдельных мест для сидения, пассажир имеет право перевезти с собой двух детей в возрасте не старше двенадцати лет с предоставлением им отдельных мест для сидения за плату, размер которой не может составлять более чем пятьдесят процентов провозной платы.</text:p>
      <text:p text:style-name="s1"><text:bookmark text:name="anchor2103"/>3. Утратила силу с 7 марта 2021 г. - <text:a xlink:type="simple" xlink:href="https://internet.garant.ru/document/redirect/400359935/2">Федеральный закон</text:a> от 24 февраля 2021 г. N 26-ФЗ</text:p>
      <text:p text:style-name="s22header">Информация об изменениях:</text:p>
      <text:p text:style-name="s22"><text:a xlink:type="simple" xlink:href="https://internet.garant.ru/document/redirect/77708117/2103">См. предыдущую редакцию</text:a></text:p>
      <text:p text:style-name="s9header">ГАРАНТ:</text:p>
      <text:p text:style-name="s9">См. <text:span text:style-name="s8">комментарии</text:span> к статье 21 настоящего Федерального закона</text:p>
      <text:p text:style-name="s9"/>
      <text:p text:style-name="s22header">Информация об изменениях:</text:p>
      <text:p text:style-name="s22"><text:bookmark text:name="anchor2110"/><text:a xlink:type="simple" xlink:href="https://internet.garant.ru/document/redirect/70809036/19">Федеральным законом</text:a> от 1 декабря 2014 г. N 419-ФЗ настоящий Федеральный закон дополнен статьей 21.1, <text:a xlink:type="simple" xlink:href="https://internet.garant.ru/document/redirect/70809036/262">вступающей в силу</text:a> с 1 июля 2016 г.</text:p>
      <text:p text:style-name="s15"><text:span text:style-name="s10">Статья 21.1.</text:span> Перевозка и особенности обслуживания пассажиров из числа инвалидов</text:p>
      <text:p text:style-name="s1"><text:bookmark text:name="anchor21101"/>1. Пассажирам из числа инвалидов обеспечиваются условия доступности их перевозки и перевозки их багажа автомобильным транспортом и городским наземным электрическим транспортом.</text:p>
      <text:p text:style-name="s1"><text:bookmark text:name="anchor21102"/>2. Владельцем объекта транспортной инфраструктуры обеспечиваются условия доступности для инвалидов перевозок автомобильным транспортом наравне с другими пассажирами, в том числе:</text:p>
      <text:p text:style-name="s1"><text:bookmark text:name="anchor21121"/>1) оборудование объекта транспортной инфраструктуры, предназначенного для обслуживания пассажиров, низкорасположенными телефонами с функцией регулирования громкости, текстофонами для связи со службами информации, экстренной помощи;</text:p>
      <text:p text:style-name="s1"><text:bookmark text:name="anchor21122"/>2) дублирование необходимой для пассажиров из числа инвалидов звуковой и зрительной информации;</text:p>
      <text:p text:style-name="s1"><text:bookmark text:name="anchor21123"/>3) ознакомление с правилами перевозки пассажиров, а также другой необходимой информацией об условиях перевозки в доступной для пассажира из числа инвалидов форме.</text:p>
      <text:p text:style-name="s1"><text:bookmark text:name="anchor21103"/>3. Без взимания дополнительной платы на территории объекта транспортной инфраструктуры, предназначенного для обслуживания пассажиров, предоставляются следующие услуги:</text:p>
      <text:p text:style-name="s1"><text:bookmark text:name="anchor21131"/>1) помощь при передвижении по территории объекта транспортной инфраструктуры, предназначенного для обслуживания пассажиров, в том числе при входе в транспортное средство и выходе из него, до места посадки в транспортное средство и от места высадки из него, при оформлении багажа, получении багажа;</text:p>
      <text:p text:style-name="s1"><text:bookmark text:name="anchor21132"/>2) допуск собаки-проводника при наличии документа, подтверждающего специальное ее обучение и выдаваемого по форме и в порядке, которые определя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 (далее - специальный документ).</text:p>
      <text:p text:style-name="s1"><text:bookmark text:name="anchor21104"/>4. В транспортном средстве пассажиру из числа инвалидов перевозчиком, в том числе при перевозке транспортным средством по заказу, без взимания дополнительной платы предоставляются следующие услуги:</text:p>
      <text:p text:style-name="s1"><text:bookmark text:name="anchor21141"/>1) обеспечение посадки в транспортное средство и высадки из него, в том числе с использованием специальных подъемных устройств для пассажиров из числа инвалидов, не способных передвигаться самостоятельно;</text:p>
      <text:p text:style-name="s1"><text:bookmark text:name="anchor21142"/>2) провоз собак-проводников при наличии специального документа;</text:p>
      <text:p text:style-name="s1"><text:bookmark text:name="anchor21143"/>3) перевозка кресла-коляски пассажира из числа инвалидов.</text:p>
      <text:p text:style-name="s1"><text:bookmark text:name="anchor21105"/>5. При перевозке пассажиров из числа инвалидов и их багажа легковым такси им предоставляются без взимания дополнительной платы следующие услуги:</text:p>
      <text:p text:style-name="s1"><text:bookmark text:name="anchor21151"/>1) оказание водителем помощи пассажиру из числа инвалидов при посадке в транспортное средство и высадке из него;</text:p>
      <text:p text:style-name="s1"><text:bookmark text:name="anchor21152"/>2) провоз собак-проводников при наличии специального документа;</text:p>
      <text:p text:style-name="s1"><text:bookmark text:name="anchor21153"/>3) перевозка кресла-коляски пассажира из числа инвалидов.</text:p>
      <text:p text:style-name="s1"><text:bookmark text:name="anchor21106"/>6. Транспортное средство оснащается надписями, иной текстовой и графической информацией, выполненной крупным шрифтом, в том числе с применением рельефно-точечного шрифта Брайля.</text:p>
      <text:p text:style-name="s1"/>
      <text:p text:style-name="s15"><text:bookmark text:name="anchor22"/><text:span text:style-name="s10">Статья 22.</text:span> Перевозка багажа, провоз ручной клади транспортным средством, осуществляющим регулярные перевозки пассажиров и багажа</text:p>
      <text:p text:style-name="s1"><text:bookmark text:name="anchor2201"/>1. При проезде в транспортном средстве, осуществляющем регулярные перевозки пассажиров и багажа, пассажир имеет право:</text:p>
      <text:p text:style-name="s1"><text:bookmark text:name="anchor2211"/>1) перевозить за плату в багажном отделении транспортного средства или в отдельном транспортном средстве багаж в количестве не более двух мест, длина, ширина и высота каждого из которых в сумме не превышают сто восемьдесят сантиметров;</text:p>
      <text:p text:style-name="s1"><text:bookmark text:name="anchor2212"/>2) провозить с собой бесплатно ручную кладь в количестве не более одного места, длина, ширина и высота которого в сумме не превышают сто двадцать сантиметров, одну пару лыж в чехле, детские санки, детскую коляску.</text:p>
      <text:p text:style-name="s1"><text:bookmark text:name="anchor2202"/>2. Перевозчик вправе:</text:p>
      <text:p text:style-name="s1"><text:bookmark text:name="anchor2221"/>1) устанавливать нормы перевозки багажа, провоза ручной клади, в том числе бесплатно, большего размера или в большем количестве, чем это предусмотрено частью 1 настоящей статьи;</text:p>
      <text:p text:style-name="s1"><text:bookmark text:name="anchor2222"/>2) отказать пассажиру в принятии багажа для перевозки, провозе ручной клади, если свойства или упаковка вещей, входящих в состав багажа, ручной клади, не отвечают требованиям, установленным <text:span text:style-name="s8">правилами</text:span> перевозок пассажиров;</text:p>
      <text:p text:style-name="s1"><text:bookmark text:name="anchor2223"/>3) отказать пассажиру в провозе ручной клади, если ее размещение в транспортном средстве будет препятствовать входу пассажиров в транспортное средство, выходу пассажиров из транспортного средства.</text:p>
      <text:p text:style-name="s1"><text:bookmark text:name="anchor2203"/>3. Перевозчик обязан информировать пассажира о нормах и об условиях оплаты перевозки багажа, провоза ручной клади.</text:p>
      <text:p text:style-name="s1"><text:bookmark text:name="anchor2204"/>4. Прием и выдача багажа осуществляются в порядке, установленном <text:a xlink:type="simple" xlink:href="https://internet.garant.ru/document/redirect/74714924/1000">правилами</text:a> перевозок пассажиров.</text:p>
      <text:p text:style-name="s1"><text:bookmark text:name="anchor2205"/>5. Пассажир имеет право при сдаче багажа для перевозки объявить его ценность. Прием для перевозки багажа с объявленной ценностью осуществляется в порядке, установленном <text:a xlink:type="simple" xlink:href="https://internet.garant.ru/document/redirect/74714924/1049">правилами</text:a> перевозок пассажиров. С пассажира за перевозку багажа с объявленной ценностью взимается дополнительная плата в размере, установленном перевозчиком.</text:p>
      <text:p text:style-name="s1"><text:bookmark text:name="anchor2206"/>6. Принятый для перевозки отдельно от пассажира багаж должен быть доставлен в пункт назначения и выдан пассажиру не позднее дня прибытия пассажира в этот пункт в соответствии с договором перевозки пассажира.</text:p>
      <text:p text:style-name="s1"><text:bookmark text:name="anchor2207"/>7. За хранение багажа, не востребованного в пункте его назначения более суток со дня его доставки (неполные сутки считаются за полные), взимается плата в размере, установленном перевозчиком.</text:p>
      <text:p text:style-name="s1"><text:bookmark text:name="anchor2208"/>8. В случае доставки багажа в пункт его назначения ранее прибытия пассажира плата за хранение такого багажа со дня его доставки до дня, следующего за днем прибытия пассажира, не взимается.</text:p>
      <text:p text:style-name="s1"><text:bookmark text:name="anchor2209"/>9. Багаж считается утраченным и его стоимость подлежит возмещению, если он не будет доставлен в пункт его назначения по истечении десяти суток после окончания срока его доставки, установленного договором перевозки пассажира.</text:p>
      <text:p text:style-name="s1"><text:bookmark text:name="anchor2210"/>10. Перевозчик вправе реализовать багаж, не востребованный в течение тридцати суток со дня прибытия транспортного средства в пункт назначения багажа. Реализация перевозчиком указанного багажа осуществляется по договору купли-продажи исходя из подтвержденной документами стоимости багажа или при отсутствии таких документов исходя из цены, которая при сравнимых обстоятельствах обычно взимается за аналогичные товары, либо на основании экспертной оценки.</text:p>
      <text:p text:style-name="s1"><text:bookmark text:name="anchor22011"/>11. В течение срока исковой давности предъявитель багажной квитанции имеет право получить сумму, вырученную перевозчиком при реализации багажа, за вычетом причитающихся перевозчику платежей, а также затрат, связанных с реализацией невостребованного багажа.</text:p>
      <text:p text:style-name="s9header">ГАРАНТ:</text:p>
      <text:p text:style-name="s9">См. <text:span text:style-name="s8">комментарии</text:span> к статье 22 настоящего Федерального закона</text:p>
      <text:p text:style-name="s9"/>
      <text:p text:style-name="s15"><text:bookmark text:name="anchor23"/><text:span text:style-name="s10">Статья 23.</text:span> Возврат пассажиру стоимости проезда, перевозки багажа, провоза ручной клади в междугородном сообщении</text:p>
      <text:p text:style-name="s1"><text:bookmark text:name="anchor2301"/>1. Пассажир имеет право:</text:p>
      <text:p text:style-name="s1"><text:bookmark text:name="anchor2311"/>1) в случае опоздания к отправлению транспортного средства в течение трех часов или вследствие болезни, несчастного случая в течение трех суток с момента отправления транспортного средства, на которое был приобретен билет, возобновить действие билета на другое транспортное средство при условии доплаты, размер которой составляет двадцать пять процентов стоимости проезда, перевозки багажа, провоза ручной клади, или получить обратно стоимость проезда, перевозки багажа, провоза ручной клади за вычетом двадцати пяти процентов их стоимости;</text:p>
      <text:p text:style-name="s1"><text:bookmark text:name="anchor2312"/>2) в случае возврата билета в кассу не позднее чем за два часа до отправления транспортного средства получить обратно стоимость проезда, перевозки багажа, провоза ручной клади за вычетом пяти процентов их стоимости или в случае возврата билета позднее этого срока, но до отправления транспортного средства получить обратно стоимость проезда, перевозки багажа, провоза ручной клади за вычетом пятнадцати процентов их стоимости;</text:p>
      <text:p text:style-name="s1"><text:bookmark text:name="anchor2313"/>3) в случае невозможности продолжения перевозки пассажира до пункта его назначения по не зависящим от перевозчика причинам получить обратно стоимость проезда, перевозки багажа, провоза ручной клади пропорционально непроследованному расстоянию;</text:p>
      <text:p text:style-name="s1"><text:bookmark text:name="anchor2314"/>4) возвратить билет в кассу до отправления транспортного средства и получить обратно полную стоимость проезда, перевозки багажа, провоза ручной клади в следующих случаях:</text:p>
      <text:p text:style-name="s1"><text:bookmark text:name="anchor23141"/>а) отмена отправления транспортного средства;</text:p>
      <text:p text:style-name="s1"><text:bookmark text:name="anchor23142"/>б) задержка отправления транспортного средства более чем на час;</text:p>
      <text:p text:style-name="s1"><text:bookmark text:name="anchor23143"/>в) предоставление пассажиру места в транспортном средстве с оплатой проезда по более низкой цене, чем в том транспортном средстве, на проезд в котором пассажиру продан билет;</text:p>
      <text:p text:style-name="s1"><text:bookmark text:name="anchor23144"/>г) непредоставление пассажиру указанного в билете места;</text:p>
      <text:p text:style-name="s1"><text:bookmark text:name="anchor2315"/>5) в случае согласия на проезд в транспортном средстве с оплатой проезда по более низкой цене получить разницу между оплаченной суммой и причитающейся за проезд, перевозку багажа, провоз ручной клади платой;</text:p>
      <text:p text:style-name="s1"><text:bookmark text:name="anchor2316"/>6) в случае предоставления транспортного средства с оплатой проезда, перевозки багажа, провоза ручной клади по более высокой цене, чем в транспортном средстве, указанном в расписании, осуществить проезд, перевозку багажа, провоз ручной клади без доплаты.</text:p>
      <text:p text:style-name="s1"><text:bookmark text:name="anchor2302"/>2. Возврат пассажиру стоимости проезда, перевозки багажа, провоза ручной клади в случаях, предусмотренных настоящей статьей, осуществляется в порядке, установленном <text:a xlink:type="simple" xlink:href="https://internet.garant.ru/document/redirect/74714924/1060">правилами</text:a> перевозок пассажиров, не позднее чем в течение десяти дней с момента предъявления перевозчику соответствующего требования пассажира.</text:p>
      <text:p text:style-name="s9header">ГАРАНТ:</text:p>
      <text:p text:style-name="s9">См. <text:span text:style-name="s8">комментарии</text:span> к статье 23 настоящего Федерального закона</text:p>
      <text:p text:style-name="s9"/>
      <text:p text:style-name="s15"><text:bookmark text:name="anchor24"/><text:span text:style-name="s10">Статья 24.</text:span> Продажа билетов</text:p>
      <text:p text:style-name="s1"><text:bookmark text:name="anchor2401"/>1. Порядок продажи билетов определяется <text:a xlink:type="simple" xlink:href="https://internet.garant.ru/document/redirect/74714924/1035">правилами</text:a> перевозок пассажиров.</text:p>
      <text:p text:style-name="s1"><text:bookmark text:name="anchor2402"/>2. Пассажиру может быть отказано в продаже билета в случае невозможности предоставления места вследствие превышения вместимости, предусмотренной конструкцией транспортного средства.</text:p>
      <text:p text:style-name="s1"><text:bookmark text:name="anchor2403"/>3. Продажа билета без предоставления пассажиру места для сидения допускается в случае, если возможность проезда пассажира без предоставления места для сидения предусмотрена конструкцией транспортного средства.</text:p>
      <text:p text:style-name="s1"><text:bookmark text:name="anchor2404"/>4. При осуществлении регулярных перевозок пассажиров и багажа в междугородном сообщении продажа билетов для проезда пассажиров осуществляется при наличии мест для сидения.</text:p>
      <text:p text:style-name="s9header">ГАРАНТ:</text:p>
      <text:p text:style-name="s9">См. <text:span text:style-name="s8">комментарии</text:span> к статье 24 настоящего Федерального закона</text:p>
      <text:p text:style-name="s9"/>
      <text:p text:style-name="s15"><text:bookmark text:name="anchor25"/><text:span text:style-name="s10">Статья 25.</text:span> Возврат забытых вещей</text:p>
      <text:p text:style-name="s1">Вещи, забытые в транспортных средствах или на объектах транспортной инфраструктуры, подлежат возврату их владельцам в <text:a xlink:type="simple" xlink:href="https://internet.garant.ru/document/redirect/74714924/500">порядке</text:a>, установленном правилами перевозок пассажиров.</text:p>
      <text:p text:style-name="s9header">ГАРАНТ:</text:p>
      <text:p text:style-name="s9">См. <text:span text:style-name="s8">комментарии</text:span> к статье 25 настоящего Федерального закона</text:p>
      <text:p text:style-name="s9"/>
      <text:p text:style-name="s15"><text:bookmark text:name="anchor26"/><text:span text:style-name="s10">Статья 26.</text:span> Права пассажира при пользовании услугами, предоставляемыми на объектах транспортной инфраструктуры</text:p>
      <text:p text:style-name="s1">Пассажир имеет право бесплатного пользования залами ожидания, туалетами, размещенными на объектах транспортной инфраструктуры. Порядок такого бесплатного пользования определяется <text:a xlink:type="simple" xlink:href="https://internet.garant.ru/document/redirect/74714924/1013">правилами</text:a> перевозок пассажиров.</text:p>
      <text:p text:style-name="s9header">ГАРАНТ:</text:p>
      <text:p text:style-name="s9">См. <text:span text:style-name="s8">комментарии</text:span> к статье 26 настоящего Федерального закона</text:p>
      <text:p text:style-name="s9"/>
      <text:h text:outline-level="1" text:style-name="s3"><text:bookmark text:name="anchor400"/>Глава 4. Перевозки пассажиров и багажа по заказам</text:h>
      <text:p text:style-name="s1"/>
      <text:p text:style-name="s15"><text:bookmark text:name="anchor27"/><text:span text:style-name="s10">Статья 27.</text:span> Заключение договора фрахтования транспортного средства для перевозки пассажиров и багажа по заказу</text:p>
      <text:p text:style-name="s22header">Информация об изменениях:</text:p>
      <text:p text:style-name="s22"><text:bookmark text:name="anchor2701"/>Часть 1 изменена с 1 марта 2023 г. - <text:a xlink:type="simple" xlink:href="https://internet.garant.ru/document/redirect/403615528/29">Федеральный закон</text:a> от 6 марта 2022 г. N 39-ФЗ</text:p>
      <text:p text:style-name="s22"><text:a xlink:type="simple" xlink:href="https://internet.garant.ru/document/redirect/76800076/2701">См. предыдущую редакцию</text:a></text:p>
      <text:p text:style-name="s1">1. Перевозка пассажиров и багажа по заказу осуществляется транспортным средством, предоставленным на основании договора фрахтования, заключенного в письменной форме. Договор фрахтования оформляется на бумажном носителе или формируется в виде электронного договора фрахтования. Порядок оформления или формирования договора фрахтования устанавливается правилами перевозок пассажиров. Формат электронного договора фрахтования утверждается федеральным органом исполнительной власти, осуществляющим функции по контролю и надзору за соблюдением <text:a xlink:type="simple" xlink:href="https://internet.garant.ru/document/redirect/10900200/1">законодательства</text:a> о налогах и сборах,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22header">Информация об изменениях:</text:p>
      <text:p text:style-name="s22"><text:bookmark text:name="anchor2711"/>Статья 27 дополнена частью 1.1 с 1 сентября 2024 г. - <text:a xlink:type="simple" xlink:href="https://internet.garant.ru/document/redirect/406946816/131">Федеральный закон</text:a> от 29 мая 2023 г. N 185-ФЗ</text:p>
      <text:p text:style-name="s1">1.1. Если иное не предусмотрено законом, заключение договора фрахтования, указанного в <text:a xlink:type="simple" xlink:href="#anchor2701">части 1</text:a> настоящей статьи, с каждым пассажиром в отдельности не допускается.</text:p>
      <text:p text:style-name="s1"><text:bookmark text:name="anchor2702"/>2. Договор фрахтования, указанный в части 1 настоящей статьи, должен включать в себя:</text:p>
      <text:p text:style-name="s1"><text:bookmark text:name="anchor2721"/>1) сведения о фрахтовщике и фрахтователе;</text:p>
      <text:p text:style-name="s1"><text:bookmark text:name="anchor2722"/>2) тип предоставляемого транспортного средства (при необходимости - количество транспортных средств);</text:p>
      <text:p text:style-name="s1"><text:bookmark text:name="anchor2723"/>3) маршрут и место подачи транспортного средства;</text:p>
      <text:p text:style-name="s1"><text:bookmark text:name="anchor2724"/>4) определенный или неопределенный круг лиц, для перевозки которых предоставляется транспортное средство;</text:p>
      <text:p text:style-name="s1"><text:bookmark text:name="anchor2725"/>5) сроки выполнения перевозки;</text:p>
      <text:p text:style-name="s1"><text:bookmark text:name="anchor2726"/>6) размер платы за пользование транспортным средством;</text:p>
      <text:p text:style-name="s1"><text:bookmark text:name="anchor2727"/>7) порядок допуска пассажиров для посадки в транспортное средство, установленный с учетом требований, предусмотренных <text:a xlink:type="simple" xlink:href="https://internet.garant.ru/document/redirect/74714924/1000">правилами</text:a> перевозок пассажиров (в случае, если транспортное средство предоставляется для перевозки определенного круга лиц).</text:p>
      <text:p text:style-name="s1"><text:bookmark text:name="anchor2703"/>3. Договор фрахтования, указанный в <text:a xlink:type="simple" xlink:href="#anchor2701">части 1</text:a> настоящей статьи, может включать в себя иные не указанные в <text:a xlink:type="simple" xlink:href="#anchor2702">части 2</text:a> настоящей статьи условия.</text:p>
      <text:p text:style-name="s1"><text:bookmark text:name="anchor2704"/>4. При отсутствии необходимости осуществления систематических перевозок пассажиров и багажа по заказу договор фрахтования, указанный в <text:a xlink:type="simple" xlink:href="#anchor2701">части 1</text:a> настоящей статьи, заключается в форме заказа-наряда на предоставление транспортного средства для перевозки пассажиров и багажа. Реквизиты и порядок заполнения такого заказа-наряда устанавливаются <text:a xlink:type="simple" xlink:href="https://internet.garant.ru/document/redirect/74714924/4000">правилами</text:a> перевозок пассажиров.</text:p>
      <text:p text:style-name="s22header">Информация об изменениях:</text:p>
      <text:p text:style-name="s22"><text:bookmark text:name="anchor2705"/>Часть 5 изменена с 1 сентября 2024 г. - <text:a xlink:type="simple" xlink:href="https://internet.garant.ru/document/redirect/406946816/132">Федеральный закон</text:a> от 29 мая 2023 г. N 185-ФЗ</text:p>
      <text:p text:style-name="s22"><text:a xlink:type="simple" xlink:href="https://internet.garant.ru/document/redirect/76824058/2705">См. предыдущую редакцию</text:a></text:p>
      <text:p text:style-name="s1">5. Не допускается осуществление перевозок пассажиров и багажа по заказу на условиях, предусматривающих предоставление права проезда в транспортном средстве за плату неопределенному кругу лиц, а также распространение информации об осуществлении перевозок пассажиров и багажа по заказу на указанных условиях.</text:p>
      <text:p text:style-name="s9header">ГАРАНТ:</text:p>
      <text:p text:style-name="s9">См. <text:span text:style-name="s8">комментарии</text:span> к статье 27 настоящего Федерального закона</text:p>
      <text:p text:style-name="s9"/>
      <text:p text:style-name="s15"><text:bookmark text:name="anchor28"/><text:span text:style-name="s10">Статья 28.</text:span> Определение маршрута перевозки пассажиров и багажа по заказу</text:p>
      <text:p text:style-name="s1">Маршрут перевозки пассажиров и багажа по заказу определяется договором фрахтования, если иное не установлено законом.</text:p>
      <text:p text:style-name="s9header">ГАРАНТ:</text:p>
      <text:p text:style-name="s9">См. <text:span text:style-name="s8">комментарии</text:span> к статье 28 настоящего Федерального закона</text:p>
      <text:p text:style-name="s9"/>
      <text:p text:style-name="s15"><text:bookmark text:name="anchor29"/><text:span text:style-name="s10">Статья 29.</text:span> Отказ от исполнения договора фрахтования транспортного средства для перевозки пассажиров и багажа по заказу или изменение такого договора</text:p>
      <text:p text:style-name="s1"><text:bookmark text:name="anchor2901"/>1. Предоставление фрахтовщиком транспортного средства для перевозки пассажиров и багажа по заказу, не соответствующего условиям договора фрахтования, или с опозданием считается непредоставлением транспортного средства. В случае непредоставления транспортного средства фрахтователь вправе отказаться от исполнения договора фрахтования и взыскать с фрахтовщика штраф, предусмотренный <text:a xlink:type="simple" xlink:href="#anchor3402">частью 2 статьи 34</text:a> настоящего Федерального закона.</text:p>
      <text:p text:style-name="s1"><text:bookmark text:name="anchor2902"/>2. При невозможности осуществления перевозки пассажиров и багажа по заказу предоставленным транспортным средством в связи с его неисправностью, аварией, аналогичными причинами фрахтовщик по согласованию с фрахтователем обязан предоставить другое транспортное средство или возвратить оплаченную фрахтователем стоимость пользования транспортным средством.</text:p>
      <text:p text:style-name="s9header">ГАРАНТ:</text:p>
      <text:p text:style-name="s9">См. <text:span text:style-name="s8">комментарии</text:span> к статье 29 настоящего Федерального закона</text:p>
      <text:p text:style-name="s9"/>
      <text:p text:style-name="s15"><text:bookmark text:name="anchor30"/><text:span text:style-name="s10">Статья 30.</text:span> Перевозка багажа, провоз ручной клади транспортным средством, предоставляемым для перевозки пассажиров по заказу</text:p>
      <text:p text:style-name="s1"><text:bookmark text:name="anchor3001"/>1. Нормы перевозки багажа, провоза ручной клади транспортным средством, предоставляемым для перевозки пассажиров по заказу, устанавливаются фрахтовщиком.</text:p>
      <text:p text:style-name="s1"><text:bookmark text:name="anchor3002"/>2. Фрахтовщик вправе отказать в принятии багажа для перевозки, провозе ручной клади, если свойства или упаковка вещей, входящих в состав багажа, ручной клади, не отвечают требованиям, установленным <text:a xlink:type="simple" xlink:href="https://internet.garant.ru/document/redirect/74714924/300">правилами</text:a> перевозок пассажиров.</text:p>
      <text:p text:style-name="s1"><text:bookmark text:name="anchor3003"/>3. Фрахтовщик вправе отказать в провозе ручной клади, если ее размещение в транспортном средстве будет препятствовать входу пассажиров в транспортное средство, выходу пассажиров из транспортного средства.</text:p>
      <text:p text:style-name="s9header">ГАРАНТ:</text:p>
      <text:p text:style-name="s9">См. <text:span text:style-name="s8">комментарии</text:span> к статье 30 настоящего Федерального закона</text:p>
      <text:p text:style-name="s9"/>
      <text:h text:outline-level="1" text:style-name="s3"><text:bookmark text:name="anchor500"/>Глава 5. Перевозки пассажиров и багажа легковыми такси</text:h>
      <text:p text:style-name="s1"/>
      <text:p text:style-name="s15"><text:bookmark text:name="anchor31"/><text:span text:style-name="s10">Статья 31.</text:span> Заключение договора фрахтования легкового такси для перевозки пассажиров и багажа</text:p>
      <text:p text:style-name="s22header">Информация об изменениях:</text:p>
      <text:p text:style-name="s22"><text:bookmark text:name="anchor3101"/>Часть 1 изменена с 1 сентября 2023 г. - <text:a xlink:type="simple" xlink:href="https://internet.garant.ru/document/redirect/406052089/33031">Федеральный закон</text:a> от 29 декабря 2022 г. N 580-ФЗ</text:p>
      <text:p text:style-name="s22"><text:a xlink:type="simple" xlink:href="https://internet.garant.ru/document/redirect/76817096/3101">См. предыдущую редакцию</text:a></text:p>
      <text:p text:style-name="s1">1. Перевозка пассажиров и багажа легковым такси осуществляется на основании публичного договора фрахтования, заключенного в устной форме, а также посредством акцепта фрахтователем оферты перевозчика легковым такси с использованием информационно-телекоммуникационной сети "Интернет", позволяющей достоверно установить акцепт указанной оферты.</text:p>
      <text:p text:style-name="s22header">Информация об изменениях:</text:p>
      <text:p text:style-name="s22"><text:bookmark text:name="anchor3102"/>Часть 2 изменена с 1 сентября 2023 г. - <text:a xlink:type="simple" xlink:href="https://internet.garant.ru/document/redirect/406052089/33032">Федеральный закон</text:a> от 29 декабря 2022 г. N 580-ФЗ</text:p>
      <text:p text:style-name="s22"><text:a xlink:type="simple" xlink:href="https://internet.garant.ru/document/redirect/76817096/3102">См. предыдущую редакцию</text:a></text:p>
      <text:p text:style-name="s1">2. Договор фрахтования легкового такси для перевозки пассажиров и багажа заключается фрахтователем с водителем легкового такси, действующим от имени и по поручению перевозчика легковым такси или, если водитель легкового такси является индивидуальным предпринимателем либо физическим лицом, которым в соответствии с <text:a xlink:type="simple" xlink:href="https://internet.garant.ru/document/redirect/406052089/3">законодательством</text:a> Российской Федерации предоставлено право на осуществление деятельности по перевозке пассажиров и багажа легковым такси, от собственного имени. Права и обязанности по такому договору возникают непосредственно у перевозчика легковым такси. Действие данных требований может быть изменено или исключ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internet.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1"><text:bookmark text:name="anchor3103"/>3. Договор фрахтования легкового такси для перевозки пассажиров и багажа может быть заключен посредством принятия к выполнению фрахтовщиком заказа фрахтователя. Порядок заключения такого договора устанавливается <text:a xlink:type="simple" xlink:href="https://internet.garant.ru/document/redirect/74714924/1079">правилами</text:a> перевозок пассажиров.</text:p>
      <text:p text:style-name="s22header">Информация об изменениях:</text:p>
      <text:p text:style-name="s22"><text:bookmark text:name="anchor3104"/>Часть 4 изменена с 2 июля 2021 г. - <text:a xlink:type="simple" xlink:href="https://internet.garant.ru/document/redirect/401421446/622">Федеральный закон</text:a> от 2 июля 2021 г. N 331-ФЗ</text:p>
      <text:p text:style-name="s22"><text:a xlink:type="simple" xlink:href="https://internet.garant.ru/document/redirect/77311750/3104">См. предыдущую редакцию</text:a></text:p>
      <text:p text:style-name="s1">4. Фрахтовщик вправе отказать в предоставлении легкового такси для перевозки пассажиров и багажа в случае, если предлагаемый фрахтователем маршрут или поведение фрахтователя может создавать угрозу безопасности водителя. Действие данного требования может быть изменено или исключ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internet.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22header">Информация об изменениях:</text:p>
      <text:p text:style-name="s22"><text:bookmark text:name="anchor3105"/>Часть 5 изменена с 2 июля 2021 г. - <text:a xlink:type="simple" xlink:href="https://internet.garant.ru/document/redirect/401421446/623">Федеральный закон</text:a> от 2 июля 2021 г. N 331-ФЗ</text:p>
      <text:p text:style-name="s22"><text:a xlink:type="simple" xlink:href="https://internet.garant.ru/document/redirect/77311750/3105">См. предыдущую редакцию</text:a></text:p>
      <text:p text:style-name="s1">5. Фрахтовщик обязан выдать фрахтователю квитанцию в форме бланка строгой отчетности или кассовый чек, подтверждающие оплату стоимости пользования легковым такси. Действие данного требования может быть изменено или исключ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internet.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9header">ГАРАНТ:</text:p>
      <text:p text:style-name="s9">См. <text:span text:style-name="s8">комментарии</text:span> к статье 31 настоящего Федерального закона</text:p>
      <text:p text:style-name="s9"/>
      <text:p text:style-name="s15"><text:bookmark text:name="anchor32"/><text:span text:style-name="s10">Статья 32.</text:span> Отказ фрахтовщика от исполнения договора фрахтования легкового такси для перевозки пассажиров и багажа или изменение такого договора</text:p>
      <text:p text:style-name="s1"><text:bookmark text:name="anchor3201"/>1. Фрахтовщик вправе отказаться от исполнения договора фрахтования легкового такси для перевозки пассажиров и багажа в случае простоя легкового такси, связанного с ожиданием фрахтователя при остановке в пути следования по его требованию свыше согласованного сторонами времени или свыше оплаченного фрахтователем времени.</text:p>
      <text:p text:style-name="s1"><text:bookmark text:name="anchor3202"/>2. При невозможности проезда легковым такси до пункта назначения по не зависящим от фрахтовщика причинам фрахтователь оплачивает стоимость пользования легковым такси до момента прекращения поездки.</text:p>
      <text:p text:style-name="s9header">ГАРАНТ:</text:p>
      <text:p text:style-name="s9">См. <text:span text:style-name="s8">комментарии</text:span> к статье 32 настоящего Федерального закона</text:p>
      <text:p text:style-name="s9"/>
      <text:p text:style-name="s15"><text:bookmark text:name="anchor33"/><text:span text:style-name="s10">Статья 33.</text:span> Перевозка багажа, провоз ручной клади легковым такси</text:p>
      <text:p text:style-name="s1"><text:bookmark text:name="anchor3301"/>1. Нормы перевозки багажа, провоза ручной клади легковым такси устанавливаются фрахтовщиком.</text:p>
      <text:p text:style-name="s1"><text:bookmark text:name="anchor3302"/>2. Фрахтовщик вправе отказать в принятии багажа для перевозки, провозе ручной клади легковым такси, если свойства или упаковка вещей, входящих в состав багажа, ручной клади, не отвечают требованиям, установленным <text:a xlink:type="simple" xlink:href="https://internet.garant.ru/document/redirect/74714924/1086">правилами</text:a> перевозок пассажиров.</text:p>
      <text:p text:style-name="s9header">ГАРАНТ:</text:p>
      <text:p text:style-name="s9">См. <text:span text:style-name="s8">комментарии</text:span> к статье 33 настоящего Федерального закона</text:p>
      <text:p text:style-name="s9"/>
      <text:h text:outline-level="1" text:style-name="s3"><text:bookmark text:name="anchor600"/>Глава 6. Ответственность перевозчиков, фрахтовщиков, грузоотправителей, грузополучателей, пассажиров, фрахтователей</text:h>
      <text:p text:style-name="s9header">ГАРАНТ:</text:p>
      <text:p text:style-name="s9">См. <text:a xlink:type="simple" xlink:href="https://internet.garant.ru/document/redirect/71837310/0">Обзор</text:a> судебной практики по спорам, связанным с договорами перевозки груза и транспортной экспедиции, утвержденный Президиумом Верховного Суда РФ 20 декабря 2017 г.</text:p>
      <text:p text:style-name="s15"><text:bookmark text:name="anchor34"/><text:span text:style-name="s10">Статья 34.</text:span> Ответственность перевозчика, фрахтовщика</text:p>
      <text:p text:style-name="s1"><text:bookmark text:name="anchor3401"/>1. За невывоз по вине перевозчика груза, предусмотренного договором перевозки груза, перевозчик уплачивает грузоотправителю штраф в размере двадцати процентов платы, установленной за перевозку груза, если иное не установлено договором перевозки груза. Грузоотправитель также вправе потребовать от перевозчика возмещения причиненных перевозчиком убытков в порядке, установленном <text:a xlink:type="simple" xlink:href="https://internet.garant.ru/document/redirect/10164072/15">законодательством</text:a> Российской Федерации.</text:p>
      <text:p text:style-name="s1"><text:bookmark text:name="anchor3402"/>2. За непредоставление транспортного средства, предусмотренного договором фрахтования, фрахтовщик уплачивает фрахтователю штраф в размере двадцати процентов платы, установленной за пользование соответствующим транспортным средством, если иное не установлено договором фрахтования. Фрахтователь также вправе потребовать от фрахтовщика возмещения причиненных им убытков в порядке, установленном <text:a xlink:type="simple" xlink:href="https://internet.garant.ru/document/redirect/10164072/15">законодательством</text:a> Российской Федерации.</text:p>
      <text:p text:style-name="s1"><text:bookmark text:name="anchor3403"/>3. За несвоевременное предоставление транспортного средства, контейнера, предусмотренных договором перевозки груза, перевозчик уплачивает грузоотправителю за каждый полный час просрочки штраф в размере, установленном договором перевозки груза, а в случае, если размер указанного штрафа договором перевозки груза не установлен, в размере:</text:p>
      <text:p text:style-name="s1"><text:bookmark text:name="anchor3431"/>1) пяти процентов провозной платы при перевозке в городском или пригородном сообщении;</text:p>
      <text:p text:style-name="s1"><text:bookmark text:name="anchor3432"/>2) одного процента среднесуточной провозной платы, определенной в соответствии с установленным договором перевозки груза сроком перевозки, при перевозке в междугородном сообщении.</text:p>
      <text:p text:style-name="s1"><text:bookmark text:name="anchor3404"/>4. Грузоотправитель, фрахтователь в случае, указанном в части 3 настоящей статьи, также вправе потребовать от перевозчика, фрахтовщика возмещения причиненных ими убытков в порядке, установленном <text:a xlink:type="simple" xlink:href="https://internet.garant.ru/document/redirect/10164072/15">законодательством</text:a> Российской Федерации.</text:p>
      <text:p text:style-name="s1"><text:bookmark text:name="anchor3405"/>5. Перевозчик несет ответственность за сохранность груза с момента принятия его для перевозки и до момента выдачи грузополучателю или управомоченному им лицу, если не докажет, что утрата, недостача или повреждение (порча) груза произошли вследствие обстоятельств, которые перевозчик не мог предотвратить или устранить по не зависящим от него причинам.</text:p>
      <text:p text:style-name="s1"><text:bookmark text:name="anchor3406"/>6. Перевозчик несет ответственность за сохранность багажа с момента принятия его для перевозки и до момента выдачи его лицу, управомоченному на получение багажа, если не докажет, что утрата, недостача или повреждение (порча) багажа произошли вследствие обстоятельств, которые перевозчик не мог предотвратить или устранить по не зависящим от него причинам.</text:p>
      <text:p text:style-name="s1"><text:bookmark text:name="anchor3407"/>7. Перевозчик возмещает ущерб, причиненный при перевозке груза, багажа, в размере:</text:p>
      <text:p text:style-name="s1"><text:bookmark text:name="anchor3471"/>1) стоимости утраченных или недостающих груза, багажа в случае утраты или недостачи груза, багажа;</text:p>
      <text:p text:style-name="s1"><text:bookmark text:name="anchor3472"/>2) суммы, на которую понизилась стоимость груза, багажа, в случае повреждения (порчи) груза, багажа или стоимости груза, багажа в случае невозможности восстановления поврежденных (испорченных) груза, багажа;</text:p>
      <text:p text:style-name="s1"><text:bookmark text:name="anchor3473"/>3) доли объявленной стоимости груза, багажа, соответствующей недостающей или поврежденной (испорченной) части груза, багажа, в случае недостачи, повреждения (порчи) груза, багажа, сданных для перевозки с объявленной ценностью;</text:p>
      <text:p text:style-name="s1"><text:bookmark text:name="anchor3474"/>4) объявленной стоимости в случае утраты груза, багажа, а также невозможности восстановления груза, багажа, сданных для перевозки с объявленной ценностью и испорченных или поврежденных.</text:p>
      <text:p text:style-name="s9header">ГАРАНТ:</text:p>
      <text:p text:style-name="s9">О возмещении ущерба, причиненного при перевозке груза см. также <text:a xlink:type="simple" xlink:href="https://internet.garant.ru/document/redirect/10164072/796">Гражданский кодекс</text:a> Российской Федерации</text:p>
      <text:p text:style-name="s9"/>
      <text:p text:style-name="s1"><text:bookmark text:name="anchor3408"/>8. Стоимость груза, багажа определяется исходя из цены груза, багажа, указанной в счете продавца или предусмотренной договором перевозки груза, договором перевозки пассажира, а при отсутствии счета или указания цены в договоре исходя из цены, которая при сравнимых обстоятельствах обычно взимается за аналогичные товары.</text:p>
      <text:p text:style-name="s1"><text:bookmark text:name="anchor3409"/>9. Перевозчик наряду с возмещением ущерба, вызванного утратой, недостачей, повреждением (порчей) перевозимых груза, багажа, возвращает грузоотправителю или грузополучателю, пассажиру провозную плату, полученную за перевозку утраченных, недостающих, поврежденных (испорченных) груза, багажа, если эта провозная плата не входит в стоимость груза.</text:p>
      <text:p text:style-name="s1"><text:bookmark text:name="anchor3410"/>10. Перевозчик освобождается от ответственности за несохранность ручной клади, перевозимой пассажиром, если пассажир не докажет, что несохранность ручной клади произошла по вине перевозчика.</text:p>
      <text:p text:style-name="s1"><text:bookmark text:name="anchor3411"/>11. Перевозчик уплачивает грузополучателю штраф за просрочку доставки груза в размере девяти процентов провозной платы за каждые сутки просрочки, если иное не установлено договором перевозки груза. Общая сумма штрафа за просрочку доставки груза не может превышать размер его провозной платы. Просрочка доставки груза исчисляется с двадцати четырех часов суток, когда должен быть доставлен груз, если иное не установлено договором перевозки груза. Основанием для начисления штрафа за просрочку доставки груза служит отметка в транспортной накладной о времени прибытия транспортного средства в пункт выгрузки.</text:p>
      <text:p text:style-name="s1"><text:bookmark text:name="anchor3412"/>12. За просрочку доставки багажа перевозчик уплачивает получателю багажа штраф в размере трех процентов его провозной платы за каждые сутки просрочки (неполные сутки считаются за полные), но не более чем в размере провозной платы. Просрочка доставки багажа исчисляется с двадцати четырех часов суток, когда должен быть доставлен багаж. Штраф за просрочку доставки багажа уплачивается на основании акта, составленного по требованию получателя багажа, не позднее чем в течение десяти дней со дня оформления этого акта. Течение указанного срока приостанавливается в случае обращения в суд.</text:p>
      <text:p text:style-name="s1"><text:bookmark text:name="anchor3413"/>13. За задержку отправления транспортного средства, осуществляющего регулярные перевозки пассажиров в междугородном сообщении, или прибытие его с опозданием в пункт назначения более чем на час перевозчик уплачивает пассажиру штраф в размере трех процентов стоимости проезда за каждый час задержки, но не более чем в размере стоимости проезда и не позднее чем в течение десяти дней после дня предъявления пассажиром соответствующего требования. Течение указанного срока приостанавливается в случае обращения в суд. Пассажир также вправе потребовать от перевозчика возмещения убытков, причиненных ему в связи с задержкой отправления или прибытием с опозданием транспортного средства в пункт назначения, в порядке, установленном <text:a xlink:type="simple" xlink:href="https://internet.garant.ru/document/redirect/10164072/15">законодательством</text:a> Российской Федерации.</text:p>
      <text:p text:style-name="s22header">Информация об изменениях:</text:p>
      <text:p text:style-name="s22"><text:bookmark text:name="anchor3414"/><text:a xlink:type="simple" xlink:href="https://internet.garant.ru/document/redirect/70189558/11021">Федеральным законом</text:a> от 14 июня 2012 г. N 78-ФЗ статья 34 настоящего Федерального закона дополнена частью 14, <text:a xlink:type="simple" xlink:href="https://internet.garant.ru/document/redirect/70189558/1201">вступающей в силу</text:a> с 1 января 2013 г.</text:p>
      <text:p text:style-name="s1">14. Ответственность перевозчика за вред, причиненный при перевозке пассажира его жизни или здоровью и (или) багажу, ручной клади, определяется международными договорами Российской Федерации либо, если настоящим Уставом или договором перевозки пассажира не предусмотрен более высокий размер возмещения указанного вреда, в соответствии с <text:a xlink:type="simple" xlink:href="https://internet.garant.ru/document/redirect/10164072/2059">гражданским законодательством</text:a>.</text:p>
      <text:p text:style-name="s22header">Информация об изменениях:</text:p>
      <text:p text:style-name="s22"><text:bookmark text:name="anchor3415"/><text:a xlink:type="simple" xlink:href="https://internet.garant.ru/document/redirect/70189558/11022">Федеральным законом</text:a> от 14 июня 2012 г. N 78-ФЗ статья 34 настоящего Федерального закона дополнена частью 15, <text:a xlink:type="simple" xlink:href="https://internet.garant.ru/document/redirect/70189558/1201">вступающей в силу</text:a> с 1 января 2013 г.</text:p>
      <text:p text:style-name="s1">15. Перевозчик обязан обеспечить выплату компенсации в счет возмещения вреда, причиненного при перевозке пассажира его жизни, гражданам, имеющим в соответствии с <text:a xlink:type="simple" xlink:href="https://internet.garant.ru/document/redirect/10164072/1088">гражданским законодательством</text:a> право на возмещение вреда в случае смерти кормильца, при отсутствии таких граждан - супругу, родителям, детям умершего пассажира, а в случае смерти пассажира, не имевшего самостоятельного дохода, - гражданам, у которых он находился на иждивении, в сумме два миллиона рублей. Указанная компенсация распределяется между гражданами, имеющими право на ее получение, пропорционально количеству таких граждан.</text:p>
      <text:p text:style-name="s22header">Информация об изменениях:</text:p>
      <text:p text:style-name="s22"><text:bookmark text:name="anchor3416"/><text:a xlink:type="simple" xlink:href="https://internet.garant.ru/document/redirect/70189558/11023">Федеральным законом</text:a> от 14 июня 2012 г. N 78-ФЗ статья 34 настоящего Федерального закона дополнена частью 16, <text:a xlink:type="simple" xlink:href="https://internet.garant.ru/document/redirect/70189558/1201">вступающей в силу</text:a> с 1 января 2013 г.</text:p>
      <text:p text:style-name="s1">16. Перевозчик обязан обеспечить выплату компенсации в счет возмещения вреда, причиненного при перевозке пассажира его здоровью, в сумме, определяемой исходя из характера и степени повреждения здоровья в соответствии с <text:a xlink:type="simple" xlink:href="https://internet.garant.ru/document/redirect/70259716/11000">нормативами</text:a>, установленными Правительством Российской Федерации. Размер указанной компенсации не может превышать два миллиона рублей.</text:p>
      <text:p text:style-name="s22header">Информация об изменениях:</text:p>
      <text:p text:style-name="s22"><text:bookmark text:name="anchor3417"/><text:a xlink:type="simple" xlink:href="https://internet.garant.ru/document/redirect/70189558/11024">Федеральным законом</text:a> от 14 июня 2012 г. N 78-ФЗ статья 34 настоящего Федерального закона дополнена частью 17, <text:a xlink:type="simple" xlink:href="https://internet.garant.ru/document/redirect/70189558/1201">вступающей в силу</text:a> с 1 января 2013 г.</text:p>
      <text:p text:style-name="s1">17. В случае, если определенный в соответствии с <text:a xlink:type="simple" xlink:href="https://internet.garant.ru/document/redirect/10164072/2059">гражданским законодательством</text:a> размер возмещения вреда, причиненного при перевозке пассажира его жизни или здоровью, превышает размер компенсации в счет возмещения вреда, выплата указанной компенсации не освобождает перевозчика от возмещения такого вреда в части, превышающей сумму произведенной компенсации.</text:p>
      <text:p text:style-name="s22header">Информация об изменениях:</text:p>
      <text:p text:style-name="s22"><text:bookmark text:name="anchor3418"/><text:a xlink:type="simple" xlink:href="https://internet.garant.ru/document/redirect/70189558/11025">Федеральным законом</text:a> от 14 июня 2012 г. N 78-ФЗ статья 34 настоящего Федерального закона дополнена частью 18, <text:a xlink:type="simple" xlink:href="https://internet.garant.ru/document/redirect/70189558/1201">вступающей в силу</text:a> с 1 января 2013 г.</text:p>
      <text:p text:style-name="s1">18. В целях определения периода перевозки пассажира, в течение которого перевозчик несет ответственность за вред, причиненный жизни или здоровью пассажира и (или) его багажу, ручной клади, перевозка пассажира включает в себя период, в течение которого пассажир находится в транспортном средстве, период посадки пассажира в транспортное средство и период высадки пассажира из транспортного средства.</text:p>
      <text:p text:style-name="s22header">Информация об изменениях:</text:p>
      <text:p text:style-name="s22"><text:bookmark text:name="anchor3419"/>Статья 34 дополнена частью 19 с 18 марта 2020 г. - <text:a xlink:type="simple" xlink:href="https://internet.garant.ru/document/redirect/73759462/1">Федеральный закон</text:a> от 18 марта 2020 г. N 59-ФЗ</text:p>
      <text:p text:style-name="s1">19. Перевозчик в соответствии со <text:a xlink:type="simple" xlink:href="https://internet.garant.ru/document/redirect/10164072/932">статьей 932</text:a> Гражданского кодекса Российской Федерации вправе застраховать риск своей ответственности за нарушение договора перевозки груза.</text:p>
      <text:p text:style-name="s22header">Информация об изменениях:</text:p>
      <text:p text:style-name="s22"><text:bookmark text:name="anchor34020"/>Статья 34 дополнена частью 20 с 1 сентября 2023 г. - <text:a xlink:type="simple" xlink:href="https://internet.garant.ru/document/redirect/406052089/3304">Федеральный закон</text:a> от 29 декабря 2022 г. N 580-ФЗ</text:p>
      <text:p text:style-name="s1">20. Действие положений настоящей статьи, за исключением <text:a xlink:type="simple" xlink:href="#anchor3418">части 18</text:a> настоящей статьи, не распространяется на перевозки пассажиров и багажа легковым такси.</text:p>
      <text:p text:style-name="s9header">ГАРАНТ:</text:p>
      <text:p text:style-name="s9">Об ответственности перевозчиков, служб заказа легкового такси, сторон договора об обеспечении осуществления деятельности по перевозке пассажиров и багажа легковым такси см. <text:a xlink:type="simple" xlink:href="https://internet.garant.ru/document/redirect/406052089/29">Федеральный закон</text:a> от 29 декабря 2022 г. N 580-ФЗ</text:p>
      <text:p text:style-name="s9">См. <text:span text:style-name="s8">комментарии</text:span> к статье 34 настоящего Федерального закона</text:p>
      <text:p text:style-name="s9"/>
      <text:p text:style-name="s15"><text:bookmark text:name="anchor35"/><text:span text:style-name="s10">Статья 35.</text:span> Ответственность грузоотправителя, грузополучателя, фрахтователя, пассажира</text:p>
      <text:p text:style-name="s1"><text:bookmark text:name="anchor3501"/>1. За непредъявление для перевозки груза, предусмотренного договором перевозки груза, грузоотправитель уплачивает перевозчику штраф в размере двадцати процентов платы, установленной за перевозку груза, если иное не установлено договором перевозки груза. Перевозчик также вправе потребовать от грузоотправителя возмещения причиненных ему убытков в порядке, установленном <text:a xlink:type="simple" xlink:href="https://internet.garant.ru/document/redirect/10164072/15">законодательством</text:a> Российской Федерации.</text:p>
      <text:p text:style-name="s1"><text:bookmark text:name="anchor3502"/>2. За отказ от пользования транспортным средством, предусмотренным договором фрахтования, фрахтователь уплачивает фрахтовщику штраф в размере двадцати процентов платы, установленной за пользование этим транспортным средством, если иное не установлено договором фрахтования. Фрахтовщик также вправе потребовать от фрахтователя возмещения причиненных ему убытков в порядке, установленном <text:a xlink:type="simple" xlink:href="https://internet.garant.ru/document/redirect/10164072/15">законодательством</text:a> Российской Федерации.</text:p>
      <text:p text:style-name="s22header">Информация об изменениях:</text:p>
      <text:p text:style-name="s22"><text:bookmark text:name="anchor3503"/><text:a xlink:type="simple" xlink:href="https://internet.garant.ru/document/redirect/12191494/2">Федеральным законом</text:a> от 6 ноября 2011 г. N 296-ФЗ в часть 3 статьи 35 настоящего Федерального закона внесены изменения</text:p>
      <text:p text:style-name="s22"><text:a xlink:type="simple" xlink:href="https://internet.garant.ru/document/redirect/58164256/3503">См. текст части в предыдущей редакции</text:a></text:p>
      <text:p text:style-name="s1">3. За неуказание в транспортной накладной особых отметок или необходимых при перевозке груза мер предосторожности либо за искажение сведений о свойствах груза, в том числе о его массе, габаритах, состоянии и степени опасности, с грузоотправителя взыскивается штраф в размере двадцати процентов провозной платы. Уплата штрафа не освобождает грузоотправителя от возмещения ущерба, причиненного перевозчику такими нарушениями.</text:p>
      <text:p text:style-name="s1"><text:bookmark text:name="anchor3504"/>4. За задержку (простой) транспортных средств, поданных под погрузку, выгрузку, соответственно грузоотправитель, грузополучатель уплачивают за каждый полный час задержки (простоя) штраф в размере, установленном договором перевозки груза, а в случае, если размер указанного штрафа в договоре перевозки груза не установлен, в размере:</text:p>
      <text:p text:style-name="s1"><text:bookmark text:name="anchor3541"/>1) пяти процентов провозной платы при перевозке в городском или пригородном сообщении;</text:p>
      <text:p text:style-name="s1"><text:bookmark text:name="anchor3542"/>2) одного процента среднесуточной провозной платы при перевозке в междугородном сообщении, определенной в соответствии с установленным договором сроком выполнения соответствующей перевозки.</text:p>
      <text:p text:style-name="s1"><text:bookmark text:name="anchor3505"/>5. При задержке (простое) специализированных транспортных средств размер штрафа, указанного в части 4 настоящей статьи, увеличивается в два раза, если иное не установлено договором перевозки груза. Перечень специализированных транспортных средств определяется <text:a xlink:type="simple" xlink:href="https://internet.garant.ru/document/redirect/400111454/101100">правилами</text:a> перевозок грузов.</text:p>
      <text:p text:style-name="s1"><text:bookmark text:name="anchor3506"/>6. Штраф за задержку (простой) транспортных средств взыскивается независимо от штрафа за непредъявление для перевозок грузов, предусмотренных договорами перевозок грузов. Основанием для начисления штрафа за задержку (простой) транспортных средств служат отметки в транспортных накладных или в путевых листах о времени прибытия и убытия транспортных средств.</text:p>
      <text:p text:style-name="s1"><text:bookmark text:name="anchor3507"/>7. За задержку (простой) контейнеров, принадлежащих перевозчику и поданных под погрузку, выгрузку, сверх норм, установленных договором перевозки груза, соответственно грузоотправители, грузополучатели уплачивают за каждый полный час задержки (простоя) штраф в размере, установленном договором перевозки груза, а в случае, если размер указанного штрафа в договоре перевозки груза не установлен, в размере:</text:p>
      <text:p text:style-name="s1"><text:bookmark text:name="anchor3571"/>1) пяти процентов провозной платы при перевозке в городском или пригородном сообщении;</text:p>
      <text:p text:style-name="s1"><text:bookmark text:name="anchor3572"/>2) одного процента среднесуточной провозной платы при перевозке в междугородном сообщении, определенной в соответствии с установленным договором сроком выполнения соответствующей перевозки.</text:p>
      <text:p text:style-name="s1"><text:bookmark text:name="anchor3508"/>8. Штраф за задержку (простой) контейнеров взыскивается независимо от штрафа за непредъявление для перевозки грузов, предусмотренных договором перевозки грузов. Основанием для начисления штрафа за задержку (простой) контейнеров служат отметки в транспортных накладных, путевых листах или сопроводительных ведомостях о времени подачи и отправления контейнеров.</text:p>
      <text:p text:style-name="s1"><text:bookmark text:name="anchor3509"/>9. За отправление в составе багажа, сданного для перевозки, предметов, перевозка которых в составе багажа запрещена, пассажир уплачивает перевозчику штраф в размере десятикратной провозной платы за перевозку багажа.</text:p>
      <text:p text:style-name="s9header">ГАРАНТ:</text:p>
      <text:p text:style-name="s9">См. <text:span text:style-name="s8">комментарии</text:span> к статье 35 настоящего Федерального закона</text:p>
      <text:p text:style-name="s9"/>
      <text:p text:style-name="s15"><text:bookmark text:name="anchor36"/><text:span text:style-name="s10">Статья 36.</text:span> Основания освобождения перевозчика, фрахтовщика, грузоотправителя, грузополучателя, фрахтователя от ответственности</text:p>
      <text:p text:style-name="s1">Перевозчик, фрахтовщик, грузоотправитель, грузополучатель, фрахтователь освобождаются от ответственности, предусмотренной <text:a xlink:type="simple" xlink:href="#anchor34">статьями 34</text:a> и <text:a xlink:type="simple" xlink:href="#anchor35">35</text:a> настоящего Федерального закона, если неисполнение ими своих обязательств произошло вследствие:</text:p>
      <text:p text:style-name="s1"><text:bookmark text:name="anchor3601"/>1) непреодолимой силы;</text:p>
      <text:p text:style-name="s1"><text:bookmark text:name="anchor3602"/>2) временных ограничения или запрета движения транспортных средств по автомобильным дорогам, введенных в порядке, установленном законодательством Российской Федерации, по не зависящим от перевозчика, фрахтовщика, грузоотправителя, грузополучателя, фрахтователя причинам;</text:p>
      <text:p text:style-name="s1"><text:bookmark text:name="anchor3603"/>3) иных не зависящих от перевозчика, фрахтовщика, грузоотправителя, грузополучателя, фрахтователя причин.</text:p>
      <text:p text:style-name="s9header">ГАРАНТ:</text:p>
      <text:p text:style-name="s9">См. <text:span text:style-name="s8">комментарии</text:span> к статье 36 настоящего Федерального закона</text:p>
      <text:p text:style-name="s9"/>
      <text:p text:style-name="s22header">Информация об изменениях:</text:p>
      <text:p text:style-name="s22"><text:bookmark text:name="anchor361"/><text:a xlink:type="simple" xlink:href="https://internet.garant.ru/document/redirect/12185061/7">Федеральным законом</text:a> от 21 апреля 2011 г. N 69-ФЗ настоящий Федеральный закон дополнен статьей 36.1</text:p>
      <text:p text:style-name="s15"><text:span text:style-name="s10">Статья 36.1.</text:span> Ответственность за нарушение правил перевозок пассажиров и багажа легковым такси и перевозок пассажиров и багажа по заказу</text:p>
      <text:p text:style-name="s1">Нарушение <text:a xlink:type="simple" xlink:href="https://internet.garant.ru/document/redirect/74714924/1000">правил</text:a> перевозок пассажиров и багажа легковым такси и перевозок пассажиров и багажа по заказу влечет административную ответственность в соответствии с <text:span text:style-name="s8">законодательством</text:span> Российской Федерации.</text:p>
      <text:p text:style-name="s9header">ГАРАНТ:</text:p>
      <text:p text:style-name="s9">См. <text:span text:style-name="s8">комментарии</text:span> к статье 36.1 настоящего Федерального закона</text:p>
      <text:p text:style-name="s9"/>
      <text:p text:style-name="s15"><text:bookmark text:name="anchor37"/><text:span text:style-name="s10">Статья 37.</text:span> Недействительность соглашений</text:p>
      <text:p text:style-name="s1">Любые соглашения перевозчиков, фрахтовщиков с грузоотправителями, грузополучателями, фрахтователями, пассажирами, имеющие целью ограничить или устранить ответственность, возложенную на них, считаются недействительными, если иное не предусмотрено настоящим Федеральным законом.</text:p>
      <text:p text:style-name="s9header">ГАРАНТ:</text:p>
      <text:p text:style-name="s9">См. <text:span text:style-name="s8">комментарии</text:span> к статье 37 настоящего Федерального закона</text:p>
      <text:p text:style-name="s9"/>
      <text:h text:outline-level="1" text:style-name="s3"><text:bookmark text:name="anchor700"/>Глава 7. Акты, претензии, иски</text:h>
      <text:p text:style-name="s1"/>
      <text:p text:style-name="s15"><text:bookmark text:name="anchor38"/><text:span text:style-name="s10">Статья 38.</text:span> Акты</text:p>
      <text:p text:style-name="s1"><text:bookmark text:name="anchor3801"/>1. Обстоятельства, являющиеся основанием для возникновения ответственности перевозчиков, фрахтовщиков, грузоотправителей, грузополучателей, фрахтователей, пассажиров при перевозках пассажиров и багажа, грузов или предоставлении транспортных средств для перевозок пассажиров и багажа, грузов, удостоверяются актами или отметками в транспортных накладных, путевых листах, сопроводительных ведомостях, предусмотренных настоящим Федеральным законом.</text:p>
      <text:p text:style-name="s1"><text:bookmark text:name="anchor3802"/>2. Порядок составления актов и проставления отметок в документах, указанных в части 1 настоящей статьи, устанавливается <text:span text:style-name="s8">правилами</text:span> перевозок грузов, правилами перевозок пассажиров.</text:p>
      <text:p text:style-name="s9header">ГАРАНТ:</text:p>
      <text:p text:style-name="s9">См. <text:span text:style-name="s8">комментарии</text:span> к статье 38 настоящего Федерального закона</text:p>
      <text:p text:style-name="s9"/>
      <text:p text:style-name="s15"><text:bookmark text:name="anchor39"/><text:span text:style-name="s10">Статья 39.</text:span> Порядок предъявления претензий к перевозчикам, фрахтовщикам</text:p>
      <text:p text:style-name="s1"><text:bookmark text:name="anchor3901"/>1. До предъявления к перевозчикам, фрахтовщикам исков, вытекающих из договоров перевозок пассажиров или договоров фрахтования, к таким лицам могут быть предъявлены претензии.</text:p>
      <text:p text:style-name="s1"><text:bookmark text:name="anchor3902"/>2. До предъявления к перевозчикам исков, вытекающих из договоров перевозок грузов, к таким лицам в обязательном порядке предъявляются претензии.</text:p>
      <text:p text:style-name="s1"><text:bookmark text:name="anchor3903"/>3. Право на предъявление к перевозчикам, фрахтовщикам претензий в досудебном порядке имеют лица, заключившие договоры перевозки, договоры фрахтования, грузополучатели, а также страховщики, выплатившие страховое возмещение в связи с ненадлежащим исполнением перевозчиками, фрахтовщиками своих обязательств по перевозкам пассажиров и багажа, грузов, предоставлению транспортных средств для перевозок пассажиров и багажа, грузов.</text:p>
      <text:p text:style-name="s1"><text:bookmark text:name="anchor3904"/>4. Претензии к перевозчикам, фрахтовщикам предъявляются страховщиками в порядке, установленном для предъявления претензий лицами, заключившими договоры перевозки, договоры фрахтования, грузополучателями.</text:p>
      <text:p text:style-name="s1"><text:bookmark text:name="anchor3905"/>5. Порядок оформления претензий устанавливается <text:a xlink:type="simple" xlink:href="https://internet.garant.ru/document/redirect/74714924/600">правилами</text:a> перевозок пассажиров, <text:a xlink:type="simple" xlink:href="https://internet.garant.ru/document/redirect/400111454/1700">правилами</text:a> перевозок грузов.</text:p>
      <text:p text:style-name="s1"><text:bookmark text:name="anchor3906"/>6. Претензии к перевозчикам, фрахтовщикам могут быть предъявлены в течение <text:a xlink:type="simple" xlink:href="#anchor42">срока</text:a> исковой давности.</text:p>
      <text:p text:style-name="s9header">ГАРАНТ:</text:p>
      <text:p text:style-name="s9">См. <text:span text:style-name="s8">комментарии</text:span> к статье 39 настоящего Федерального закона</text:p>
      <text:p text:style-name="s9"/>
      <text:p text:style-name="s15"><text:bookmark text:name="anchor40"/><text:span text:style-name="s10">Статья 40.</text:span> Порядок рассмотрения претензий к перевозчикам, фрахтовщикам</text:p>
      <text:p text:style-name="s1"><text:bookmark text:name="anchor4001"/>1. Перевозчики, фрахтовщики обязаны рассмотреть предъявленные им претензии и о результатах их рассмотрения уведомить в письменной форме заявителей в течение тридцати дней со дня получения соответствующей претензии.</text:p>
      <text:p text:style-name="s1"><text:bookmark text:name="anchor4002"/>2. При частичном удовлетворении или отклонении перевозчиком, фрахтовщиком претензии заявителя в уведомлении должно быть указано основание принятия ими такого решения в соответствии с настоящим Федеральным законом. В этом случае представленные вместе с претензией документы возвращаются заявителю.</text:p>
      <text:p text:style-name="s1"><text:bookmark text:name="anchor4003"/>3. Если при рассмотрении претензии будет установлено, что груз переадресован либо по заявлению грузоотправителя или первоначального грузополучателя выдан другому грузополучателю, претензия возвращается заявителю с указанием места, времени выдачи груза, лица, которому выдан груз, и лица, по заявлению которого проведена переадресовка или выдача груза, для непосредственного расчета заявителя с фактическим грузополучателем или лицом, по заявлению которого проведена переадресовка или выдача груза.</text:p>
      <text:p text:style-name="s9header">ГАРАНТ:</text:p>
      <text:p text:style-name="s9">См. <text:span text:style-name="s8">комментарии</text:span> к статье 40 настоящего Федерального закона</text:p>
      <text:p text:style-name="s9"/>
      <text:p text:style-name="s15"><text:bookmark text:name="anchor41"/><text:span text:style-name="s10">Статья 41.</text:span> Порядок предъявления исков к перевозчикам, фрахтовщикам</text:p>
      <text:p text:style-name="s1">При предъявлении претензий в порядке, установленном <text:a xlink:type="simple" xlink:href="#anchor39">статьей 39</text:a> настоящего Федерального закона, иски к перевозчикам, фрахтовщикам, возникшие в связи с осуществлением перевозок пассажиров и багажа, грузов или предоставлением транспортных средств для перевозок пассажиров и багажа, грузов, могут быть предъявлены в случаях полного или частичного отказа перевозчиков, фрахтовщиков удовлетворить претензии либо в случаях неполучения от перевозчиков, фрахтовщиков ответов на претензии в течение тридцати дней со дня получения ими соответствующих претензий.</text:p>
      <text:p text:style-name="s9header">ГАРАНТ:</text:p>
      <text:p text:style-name="s9">См. <text:span text:style-name="s8">комментарии</text:span> к статье 41 настоящего Федерального закона</text:p>
      <text:p text:style-name="s9"/>
      <text:p text:style-name="s15"><text:bookmark text:name="anchor42"/><text:span text:style-name="s10">Статья 42.</text:span> Срок исковой давности</text:p>
      <text:p text:style-name="s1">Срок исковой давности по требованиям, вытекающим из договоров перевозок, договоров фрахтования, составляет один год. Указанный срок исчисляется со дня наступления события, послужившего основанием для предъявления претензии или иска, в том числе в отношении:</text:p>
      <text:p text:style-name="s1"><text:bookmark text:name="anchor4201"/>1) возмещения ущерба, причиненного недостачей, повреждением (порчей) багажа, груза, со дня выдачи багажа, груза;</text:p>
      <text:p text:style-name="s1"><text:bookmark text:name="anchor4202"/>2) возмещения ущерба, причиненного утратой багажа, со дня признания багажа утраченным;</text:p>
      <text:p text:style-name="s1"><text:bookmark text:name="anchor4203"/>3) возмещения ущерба, причиненного утратой груза, со дня признания груза утраченным;</text:p>
      <text:p text:style-name="s1"><text:bookmark text:name="anchor4204"/>4) просрочки доставки багажа, груза со дня выдачи багажа, груза.</text:p>
      <text:p text:style-name="s9header">ГАРАНТ:</text:p>
      <text:p text:style-name="s9">См. <text:span text:style-name="s8">комментарии</text:span> к статье 42 настоящего Федерального закона</text:p>
      <text:p text:style-name="s9"/>
      <text:h text:outline-level="1" text:style-name="s3"><text:bookmark text:name="anchor800"/>Глава 8. Заключительные положения</text:h>
      <text:p text:style-name="s1"/>
      <text:p text:style-name="s15"><text:bookmark text:name="anchor43"/><text:span text:style-name="s10">Статья 43.</text:span> Порядок применения настоящего Федерального закона</text:p>
      <text:p text:style-name="s1"><text:bookmark text:name="anchor4301"/>1. Настоящий Федеральный закон применяется к отношениям, связанным с пользованием услугами автомобильного транспорта и городского наземного электрического транспорта и возникшим после дня <text:a xlink:type="simple" xlink:href="#anchor44">вступления в силу</text:a> настоящего Федерального закона.</text:p>
      <text:p text:style-name="s1"><text:bookmark text:name="anchor4302"/>2. К отношениям, связанным с пользованием услугами автомобильного транспорта и городского наземного электрического транспорта и возникшим до дня вступления в силу настоящего Федерального закона, настоящий Федеральный закон применяется в части прав и обязанностей, которые возникнут после дня его вступления в силу.</text:p>
      <text:p text:style-name="s22header">Информация об изменениях:</text:p>
      <text:p text:style-name="s22"><text:bookmark text:name="anchor4303"/>Статья 43 дополнена частью 3 с 2 июля 2021 г. - <text:a xlink:type="simple" xlink:href="https://internet.garant.ru/document/redirect/401421446/630">Федеральный закон</text:a> от 2 июля 2021 г. N 331-ФЗ</text:p>
      <text:p text:style-name="s1">3. В соответствии c <text:a xlink:type="simple" xlink:href="https://internet.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 в области автомобильного транспорта и городского наземного электрического транспорта может быть установлено специальное регулирование, отличающееся от регулирования, предусмотренного положениями настоящего Федерального закона. Такое специальное регулирование устанавливается программой экспериментального правового режима в сфере цифровых инноваций, утвержденной в соответствии c Федеральным законом от 31 июля 2020 года N 258-ФЗ "Об экспериментальных правовых режимах в сфере цифровых инноваций в Российской Федерации". Положения данной программы, устанавливающие условия экспериментального правового режима в сфере цифровых инноваций, могут изменять или исключать действие положений настоящего Федерального закона в случае, если это прямо предусмотрено настоящим Федеральным законом.</text:p>
      <text:p text:style-name="s9header">ГАРАНТ:</text:p>
      <text:p text:style-name="s9">См. <text:span text:style-name="s8">комментарии</text:span> к статье 43 настоящего Федерального закона</text:p>
      <text:p text:style-name="s9"/>
      <text:p text:style-name="s15"><text:bookmark text:name="anchor44"/><text:span text:style-name="s10">Статья 44.</text:span> Вступление в силу настоящего Федерального закона</text:p>
      <text:p text:style-name="s1">Настоящий Федеральный закон вступает в силу по истечении ста восьмидесяти дней после дня его <text:a xlink:type="simple" xlink:href="https://internet.garant.ru/document/redirect/12257005/0">официального опубликования</text:a>.</text:p>
      <text:p text:style-name="s9header">ГАРАНТ:</text:p>
      <text:p text:style-name="s9">См. <text:span text:style-name="s8">комментарии</text:span> к статье 44 настоящего Федерального закона</text:p>
      <text:p text:style-name="s9"/>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text:p>
      <text:p text:style-name="s16_fi0">8 ноября 2007 г.</text:p>
      <text:p text:style-name="s16_fi0">N 259-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8 ноября 2007 г. N 259-ФЗ "Устав автомобильного транспорта и городского назе...</text:p>
      </style:header>
      <style:footer>
        <table:table>
          <table:table-column table:number-columns-repeated="3"/>
          <table:table-row>
            <table:table-cell>
              <text:p text:style-name="footer_left">
							<text:date style:data-style-name="date" text:fixed="true" text:date-value="2026-1-20"/>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