
<file path=META-INF/manifest.xml><?xml version="1.0" encoding="utf-8"?>
<!DOCTYPE manifest  PUBLIC '-//OpenOffice.org//DTD Manifest 1.0//EN'  'Manifest.dtd'>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calcext="urn:org:documentfoundation:names:experimental:calc:xmlns:calcext:1.0" xmlns:field="urn:openoffice:names:experimental:ooo-ms-interop:xmlns:field:1.0" xmlns:formx="urn:openoffice:names:experimental:ooxml-odf-interop:xmlns:form:1.0" xmlns:css3t="http://www.w3.org/TR/css3-text/" office:version="1.2">
  <office:scripts/>
  <office:automatic-styles>
    <!-- Out of date -->
    <style:style style:name="s7" style:family="text" style:parent-style-name="Standard">
      <style:text-properties fo:color="#666600" style:text-line-through-style="solid" style:text-line-through-type="single" fo:font-weight="normal"/>
    </style:style>
    <!-- Comment -->
    <style:style style:name="s9" style:family="section">
      <style:section-properties fo:background-color="#f0f0f0"/>
    </style:style>
    <style:style style:family="text" style:name="s9">
      <style:text-properties fo:color="#353842" style:font-name="Times New Roman CYR" fo:font-size="12pt" fo:background-color="#f0f0f0"/>
    </style:style>
    <style:style style:family="paragraph" style:name="s9header" style:parent-style-name="s9">
      <style:text-properties fo:font-size="8pt"/>
    </style:style>
    <style:style style:name="s93" style:family="section">
      <style:section-properties fo:background-color="#FFF5AD"/>
    </style:style>
    <style:style style:name="s94" style:family="section">
      <style:section-properties fo:background-color="#f0f0f0"/>
    </style:style>
    <!-- Color selection -->
    <style:style style:family="text" style:name="s10">
      <style:text-properties fo:color="#26282f" fo:font-weight="bold"/>
    </style:style>
    <!-- Version info -->
    <style:style style:name="s22" style:family="section">
      <style:section-properties fo:background-color="#f0f0f0" fo:margin-left="0.3cm" fo:margin-right="0cm"/>
    </style:style>
    <style:style style:family="paragraph" style:name="s22header" style:parent-style-name="s22">
      <style:text-properties fo:font-size="8pt"/>
    </style:style>
    <!-- Necessary documents -->
    <style:style style:name="s45" style:family="section">
      <style:section-properties fo:background-color="#f0f0f0" fo:margin-left="0.74cm" fo:margin-right="0.74cm"/>
    </style:style>
    <!-- Who helps? -->
    <style:style style:name="s46" style:family="section">
      <style:section-properties fo:background-color="#f0f0f0" fo:margin-left="0.74cm" fo:margin-right="0.74cm"/>
    </style:style>
    <!-- Attention: dishonesty -->
    <style:style style:name="s47" style:family="section">
      <style:section-properties fo:background-color="#f0f0f0" fo:margin-left="0.74cm" fo:margin-right="0.74cm"/>
    </style:style>
    <!-- Attention: crime! -->
    <style:style style:name="s48" style:family="section">
      <style:section-properties fo:background-color="#f0f0f0" fo:margin-left="0.74cm" fo:margin-right="0.74cm"/>
    </style:style>
    <!-- Note -->
    <style:style style:name="s49" style:family="section">
      <style:section-properties fo:background-color="#f0f0f0" fo:margin-left="0.74cm" fo:margin-right="0.74cm"/>
    </style:style>
    <!-- Example -->
    <style:style style:name="s50" style:family="section">
      <style:section-properties fo:background-color="#f0f0f0" fo:margin-left="0.74cm" fo:margin-right="0.74cm"/>
    </style:style>
    <!-- Attention -->
    <style:style style:name="s68" style:family="section">
      <style:section-properties fo:background-color="#f0f0f0" fo:margin-left="0.74cm" fo:margin-right="0.74cm"/>
    </style:style>
    <!-- Special formula -->
    <style:style style:name="s74" style:family="section">
      <style:section-properties fo:background-color="#f0f0f0" fo:margin-left="0.74cm" fo:margin-right="0.74cm"/>
    </style:style>
    <!-- Changes info -->
    <style:style style:name="s52" style:family="section">
      <style:section-properties fo:background-color="#eaefed" fo:margin-left="0cm" fo:margin-right="0cm"/>
    </style:style>
    <style:style style:family="paragraph" style:name="s52header" style:parent-style-name="s52"/>
    <style:style style:name="s41" style:family="text">
      <style:text-properties fo:color="#000000" style:font-name="Arial" fo:background-color="#c1d7ff"/>
    </style:style>
    <style:style style:name="s42" style:family="text">
      <style:text-properties fo:color="#000000" style:font-name="Arial" fo:background-color="#c4c413"/>
    </style:style>
    <style:style style:name="lower" style:family="text">
      <style:text-properties style:text-position="sub 58%"/>
    </style:style>
    <style:style style:name="upper" style:family="text">
      <style:text-properties style:text-position="super 58%"/>
    </style:style>
    <style:style style:name="bold" style:family="text">
      <style:text-properties fo:font-weight="bold"/>
    </style:style>
    <style:style style:name="preformatted" style:family="text">
      <style:text-properties style:font-name="Courier New" fo:font-size="11pt"/>
    </style:style>
    <style:style style:name="fr1" style:family="graphic">
      <style:graphic-properties style:vertical-pos="top" style:vertical-rel="baseline" fo:padding="0cm" fo:border="none" style:mirror="none" fo:clip="rect(0cm, 0cm, 0cm, 0cm)" draw:luminance="0%" draw:contrast="0%" draw:red="0%" draw:green="0%" draw:blue="0%" draw:gamma="100%" draw:color-inversion="false" draw:image-opacity="100%" draw:color-mode="standard"/>
    </style:style>
    <style:style style:name="icon" style:family="graphic">
      <style:graphic-properties fo:border="none" style:mirror="none" fo:clip="rect(0cm, 0cm, 0cm, 0cm)" draw:luminance="0%" draw:contrast="0%" draw:red="0%" draw:green="0%" draw:blue="0%" draw:gamma="100%" draw:color-inversion="false" draw:image-opacity="100%" draw:color-mode="standard"/>
    </style:style>
    <style:style style:name="tiff" style:family="graphic">
      <style:graphic-properties style:vertical-pos="middle" style:vertical-rel="char" style:horizontal-pos="center" style:horizontal-rel="page" style:mirror="none" fo:clip="rect(0in, 0in, 0in, 0in)" draw:luminance="0%" draw:contrast="0%" draw:red="0%" draw:green="0%" draw:blue="0%" draw:gamma="100%" draw:color-inversion="false" draw:image-opacity="100%" draw:color-mode="standard"/>
    </style:style>
    <!-- prime -->
    <style:style style:family="paragraph" style:name="s777" style:parent-style-name="Heading">
      <style:paragraph-properties fo:text-align="left"/>
      <style:text-properties style:font-name="Times New Roman" fo:text-align="left" fo:font-size="20pt" fo:font-weight="normal" fo:language="ru" fo:country="RU"/>
    </style:style>
    <style:style style:family="paragraph" style:name="s778" style:parent-style-name="Heading">
      <style:paragraph-properties fo:text-align="left"/>
      <style:text-properties style:font-name="Times New Roman" fo:text-align="left" fo:background-color="#000000" fo:color="#ffffff" fo:font-size="12pt" fo:font-weight="normal" fo:language="ru" fo:country="RU"/>
    </style:style>
    <style:style style:family="paragraph" style:name="s779" style:parent-style-name="Heading">
      <style:paragraph-properties fo:text-align="left"/>
      <style:text-properties style:font-name="Times New Roman" fo:text-align="left" fo:font-size="14pt" fo:font-weight="bold" fo:language="ru" fo:country="RU"/>
    </style:style>
    <style:style style:family="paragraph" style:name="s780" style:parent-style-name="Heading">
      <style:paragraph-properties fo:text-align="left"/>
      <style:text-properties style:font-name="Times New Roman" fo:text-align="left" fo:font-size="12pt" fo:font-weight="normal" style:text-underline-type="single" fo:language="ru" fo:country="RU"/>
    </style:style>
    <!-- lists -->
    <style:style style:family="paragraph" style:name="s781" style:parent-style-name="Heading">
      <style:paragraph-properties fo:text-align="left"/>
      <style:text-properties fo:color="#ffffff" style:font-name="Times New Roman" fo:text-align="left" fo:font-size="16pt" fo:language="ru" fo:country="RU" fo:background-color="#2e2e2e"/>
    </style:style>
    <style:style style:family="paragraph" style:name="s782" style:parent-style-name="Heading">
      <style:paragraph-properties fo:text-align="left"/>
      <style:text-properties fo:color="#000000" style:text-underline-type="single" style:font-name="Times New Roman" fo:text-align="left" fo:font-size="20pt" fo:language="ru" fo:country="RU" fo:background-color="#ffffff"/>
    </style:style>
    <style:style style:family="paragraph" style:name="s84" style:parent-style-name="Standard">
      <style:paragraph-properties fo:text-align="left" fo:text-indent="0cm"/>
    </style:style>
    <style:style style:family="paragraph" style:name="s75" style:parent-style-name="Standard">
      <style:paragraph-properties fo:text-align="left" fo:text-indent="0cm"/>
      <style:text-properties fo:font-style="italic"/>
    </style:style>
    <!-- document changes style -->
    <style:style style:name="ChangesCell" style:family="table-cell">
      <style:table-cell-properties fo:padding-left="0.19cm" fo:padding-right="0.19cm"/>
    </style:style>
    <!-- Picture paragraph -->
    <style:style style:family="paragraph" style:name="image" style:parent-style-name="Heading">
      <style:paragraph-properties fo:text-indent="0cm"/>
    </style:style>
    <style:style style:name="TiffA4P" style:family="paragraph" style:parent-style-name="Standard" style:master-page-name="A4Portrait">
      <style:paragraph-properties fo:break-before="page" fo:text-indent="0cm" fo:margin-left="0cm" fo:margin-right="0cm" fo:margin-top="0cm" fo:margin-bottom="0cm"/>
    </style:style>
    <style:style style:name="TiffA4L" style:family="paragraph" style:parent-style-name="Standard" style:master-page-name="A4Landscape">
      <style:paragraph-properties fo:break-before="page" fo:text-indent="0cm" fo:margin-left="0cm" fo:margin-right="0cm" fo:margin-top="0cm" fo:margin-bottom="0cm"/>
    </style:style>
    <!-- Section break styles -->
    <!-- Page break style -->
    <style:style style:name="PB" style:family="paragraph" style:parent-style-name="Standard">
      <style:paragraph-properties fo:break-before="page"/>
    </style:style>
    <!-- Specific styles -->
    <style:style style:name="s16_fi0" style:family="paragraph" style:parent-style-name="s16">
      <style:paragraph-properties fo:text-indent="0mm"/>
    </style:style>
    <style:style style:name="s1_right_fi0" style:family="paragraph" style:parent-style-name="s1">
      <style:paragraph-properties fo:text-align="right" fo:text-indent="0mm"/>
    </style:style>
    <!-- Table cells styles -->
    <!-- Table columns styles -->
    <style:style style:name="3401" style:family="table-column">
      <style:table-column-properties style:column-width="60mm"/>
    </style:style>
    <style:style style:name="6803" style:family="table-column">
      <style:table-column-properties style:column-width="120mm"/>
    </style:style>
    <!-- Table styles -->
    <style:style style:name="rubber" style:family="table">
      <style:table-properties style:rel-width="100%" table:align="center"/>
    </style:style>
    <style:style style:name="10204" style:family="table">
      <style:table-properties style:width="180mm" table:align="left"/>
    </style:style>
    <!-- Colored text styles -->
  </office:automatic-styles>
  <office:body>
    <office:text text:use-soft-page-breaks="true">
      <text:p text:style-name="s22header">Информация об изменениях:</text:p>
      <text:p text:style-name="s22"><text:bookmark text:name="anchor0"/>Наименование Закона изменено с 1 января 2026 г. - <text:a xlink:type="simple" xlink:href="https://internet.garant.ru/document/redirect/412626063/2">Закон</text:a> Челябинской области от 2 сентября 2025 г. N 142-ЗО</text:p>
      <text:p text:style-name="s22"><text:a xlink:type="simple" xlink:href="https://internet.garant.ru/document/redirect/411816862/0">См. предыдущую редакцию</text:a></text:p>
      <text:h text:outline-level="1" text:style-name="s3"><text:a xlink:type="simple" xlink:href="https://internet.garant.ru/document/redirect/73362643/0">Закон Челябинской области от 30 декабря 2019 г. N 71-ЗО
"О перераспределении полномочий по организации регулярных перевозок пассажиров и багажа по муниципальным маршрутам регулярных перевозок между органами местного самоуправления Челябинского городского округа, Копейского городского округа Челябинской области, Сосновского муниципального округа Челябинской области и органами государственной власти Челябинской области"</text:a></text:h>
      <text:p text:style-name="s52header">С изменениями и дополнениями от:</text:p>
      <text:p text:style-name="s52">5 августа, 5 ноября, 2 декабря 2020 г., 5 октября 2021 г., 28 января, 3 июня, 5 октября 2022 г., 2 августа 2023 г., 6 марта 2024 г., 2 сентября, 2 декабря 2025 г.</text:p>
      <text:p text:style-name="s9header">ГАРАНТ:</text:p>
      <text:p text:style-name="s9">Принят <text:a xlink:type="simple" xlink:href="https://internet.garant.ru/document/redirect/73362663/0">постановлением</text:a> Законодательного Собрания Челябинской области от 26 декабря 2019 г. N 2195</text:p>
      <text:p text:style-name="s22header">Информация об изменениях:</text:p>
      <text:p text:style-name="s22"><text:bookmark text:name="anchor8"/>Статья 1 изменена с 1 января 2026 г. - <text:a xlink:type="simple" xlink:href="https://internet.garant.ru/document/redirect/412626063/3">Закон</text:a> Челябинской области от 2 сентября 2025 г. N 142-ЗО</text:p>
      <text:p text:style-name="s22"><text:a xlink:type="simple" xlink:href="https://internet.garant.ru/document/redirect/411816862/8">См. предыдущую редакцию</text:a></text:p>
      <text:p text:style-name="s15"><text:span text:style-name="s10">Статья 1.</text:span> Предмет регулирования настоящего Закона</text:p>
      <text:p text:style-name="s1"/>
      <text:p text:style-name="s1"><text:bookmark text:name="anchor32015"/>Настоящий Закон регулирует отношения, связанные с перераспределением полномочий по организации регулярных перевозок пассажиров и багажа автомобильным транспортом и городским наземным электрическим транспортом (далее - регулярные перевозки) по муниципальным маршрутам регулярных перевозок между органами местного самоуправления Челябинского городского округа, Копейского городского округа Челябинской области, Сосновского муниципального округа Челябинской области (далее - органы местного самоуправления) и органами государственной власти Челябинской области.</text:p>
      <text:p text:style-name="s1"><text:bookmark text:name="anchor3214"/>В настоящем Законе под городским наземным электрическим транспортом понимаются троллейбус, трамвай, скоростной трамвай с подземными и наземными остановками.</text:p>
      <text:p text:style-name="s1"/>
      <text:p text:style-name="s22header">Информация об изменениях:</text:p>
      <text:p text:style-name="s22"><text:bookmark text:name="anchor2"/>Статья 2 изменена с 1 января 2023 г. - <text:a xlink:type="simple" xlink:href="https://internet.garant.ru/document/redirect/404797845/15">Закон</text:a> Челябинской области от 3 июня 2022 г. N 591-ЗО</text:p>
      <text:p text:style-name="s22"><text:a xlink:type="simple" xlink:href="https://internet.garant.ru/document/redirect/401452658/2">См. предыдущую редакцию</text:a></text:p>
      <text:p text:style-name="s15"><text:span text:style-name="s10">Статья 2.</text:span> Правовые основы перераспределения полномочий по организации регулярных перевозок по муниципальным маршрутам регулярных перевозок</text:p>
      <text:p text:style-name="s1"/>
      <text:p text:style-name="s1">Перераспределение полномочий по организации регулярных перевозок по муниципальным маршрутам регулярных перевозок (далее - полномочия по организации регулярных перевозок) между органами местного самоуправления и органами государственной власти Челябинской области осуществляется в соответствии с <text:a xlink:type="simple" xlink:href="https://internet.garant.ru/document/redirect/10103000/0">Конституцией</text:a> Российской Федерации, <text:a xlink:type="simple" xlink:href="https://internet.garant.ru/document/redirect/403266160/0">Федеральным законом</text:a> "Об общих принципах организации публичной власти в субъектах Российской Федерации", <text:a xlink:type="simple" xlink:href="https://internet.garant.ru/document/redirect/186367/15">Федеральным законом</text:a> "Об общих принципах организации местного самоуправления в Российской Федерации", <text:a xlink:type="simple" xlink:href="https://internet.garant.ru/document/redirect/71129200/205">Федеральным законом</text:a> "Об организации регулярных перевозок пассажиров и багажа автомобильным транспортом и городским наземным электрическим транспортом в Российской Федерации и о внесении изменений в отдельные законодательные акты Российской Федерации", <text:a xlink:type="simple" xlink:href="https://internet.garant.ru/document/redirect/8855496/0">Уставом</text:a> (Основным Законом) Челябинской области и настоящим Законом.</text:p>
      <text:p text:style-name="s1"/>
      <text:p text:style-name="s9header">ГАРАНТ:</text:p>
      <text:p text:style-name="s9"><text:bookmark text:name="anchor3"/>Полномочия по организации регулярных перевозок, указанные в статье 3 <text:a xlink:type="simple" xlink:href="#anchor5">перераспределяются</text:a> по 31 декабря 2026 г. включительно</text:p>
      <text:p text:style-name="s15"><text:span text:style-name="s10">Статья 3.</text:span> Полномочия по организации регулярных перевозок, осуществляемые органами государственной власти Челябинской области</text:p>
      <text:p text:style-name="s1"/>
      <text:p text:style-name="s1"><text:bookmark text:name="anchor13"/>1. Правительство Челябинской области осуществляет следующие полномочия по организации регулярных перевозок:</text:p>
      <text:p text:style-name="s1"><text:bookmark text:name="anchor9"/>1) принятие нормативных правовых актов, регулирующих отношения по организации регулярных перевозок по муниципальным маршрутам регулярных перевозок;</text:p>
      <text:p text:style-name="s1"><text:bookmark text:name="anchor10"/>2) установление <text:a xlink:type="simple" xlink:href="https://internet.garant.ru/document/redirect/74516820/1000">порядка</text:a> подготовки <text:span text:style-name="s8">документов планирования</text:span> регулярных перевозок по муниципальным маршрутам регулярных перевозок;</text:p>
      <text:p text:style-name="s1"><text:bookmark text:name="anchor11"/>3) принятие документов планирования регулярных перевозок по муниципальным маршрутам регулярных перевозок с установлением порядка внесения сведений об изменении вида регулярных перевозок в реестр муниципальных маршрутов регулярных перевозок;</text:p>
      <text:p text:style-name="s1"><text:bookmark text:name="anchor12"/>4) утверждение <text:a xlink:type="simple" xlink:href="https://internet.garant.ru/document/redirect/403301720/1000">порядка</text:a> установления, изменения и отмены муниципальных маршрутов регулярных перевозок (в том числе порядка рассмотрения заявлений юридических лиц, индивидуальных предпринимателей, участников договора простого товарищества об установлении, изменении либо отмене данных маршрутов, а также оснований для отказа в установлении либо изменении таких маршрутов, оснований для их отмены);</text:p>
      <text:p text:style-name="s22header">Информация об изменениях:</text:p>
      <text:p text:style-name="s22"><text:bookmark text:name="anchor315"/>Часть 1 дополнена пунктом 5 с 6 октября 2021 г. - <text:a xlink:type="simple" xlink:href="https://internet.garant.ru/document/redirect/402889517/11">Закон</text:a> Челябинской области от 5 октября 2021 г. N 436-ЗО</text:p>
      <text:p text:style-name="s1">5) утверждение положения о муниципальном контроле на автомобильном транспорте, городском наземном электрическом транспорте и в дорожном хозяйстве (в части осуществления оценки соблюдения обязательных требований в области организации регулярных перевозок по муниципальным маршрутам регулярных перевозок).</text:p>
      <text:p text:style-name="s1"><text:bookmark text:name="anchor24"/>2. Исполнительный орган Челябинской области, уполномоченный Губернатором Челябинской области на осуществление полномочий по организации регулярных перевозок (далее - уполномоченный орган), осуществляет следующие полномочия по организации регулярных перевозок:</text:p>
      <text:p text:style-name="s1"><text:bookmark text:name="anchor14"/>1) подготовка документов планирования регулярных перевозок по муниципальным маршрутам регулярных перевозок;</text:p>
      <text:p text:style-name="s1"><text:bookmark text:name="anchor15"/>2) установление, изменение и отмена муниципальных маршрутов регулярных перевозок;</text:p>
      <text:p text:style-name="s22header">Информация об изменениях:</text:p>
      <text:p text:style-name="s22"><text:bookmark text:name="anchor321"/>Часть 2 дополнена пунктом 2.1 с 13 августа 2023 г. - <text:a xlink:type="simple" xlink:href="https://internet.garant.ru/document/redirect/407468943/6">Закон</text:a> Челябинской области от 2 августа 2023 г. N 878-ЗО</text:p>
      <text:p text:style-name="s1">2.1) установление <text:a xlink:type="simple" xlink:href="https://internet.garant.ru/document/redirect/411475705/1000">критериев</text:a> отнесения муниципальных маршрутов регулярных перевозок к муниципальным маршрутам регулярных перевозок по регулируемым и нерегулируемым тарифам;</text:p>
      <text:p text:style-name="s1"><text:bookmark text:name="anchor16"/>3) утверждение шкалы оценки критериев, по которым осуществляются оценка и сопоставление заявок на участие в открытом конкурсе на право осуществления регулярных перевозок по муниципальным маршрутам регулярных перевозок;</text:p>
      <text:p text:style-name="s1"><text:bookmark text:name="anchor17"/>4) закупка работ, связанных с осуществлением регулярных перевозок по регулируемым тарифам по муниципальным маршрутам регулярных перевозок, в порядке, установленном <text:a xlink:type="simple" xlink:href="https://internet.garant.ru/document/redirect/70353464/2">законодательством</text:a> Российской Федерации о контрактной системе в сфере закупок товаров, работ, услуг для обеспечения государственных и муниципальных нужд;</text:p>
      <text:p text:style-name="s1"><text:bookmark text:name="anchor18"/>5) заключение государственных контрактов о выполнении работ, связанных с осуществлением регулярных перевозок по регулируемым тарифам по муниципальным маршрутам регулярных перевозок;</text:p>
      <text:p text:style-name="s1"><text:bookmark text:name="anchor19"/>6) организация и проведение открытого конкурса на право осуществления регулярных перевозок по муниципальным маршрутам регулярных перевозок;</text:p>
      <text:p text:style-name="s22header">Информация об изменениях:</text:p>
      <text:p text:style-name="s22"><text:bookmark text:name="anchor20"/><text:a xlink:type="simple" xlink:href="https://internet.garant.ru/document/redirect/413184555/10">Законом</text:a> Челябинской области от 2 декабря 2025 г. N 192-ЗО пункт 7 признан утратившим силу с 1 сентября 2026 г.</text:p>
      <text:p text:style-name="s22">Пункт 7 изменен с 1 сентября 2024 г. - <text:a xlink:type="simple" xlink:href="https://internet.garant.ru/document/redirect/408667421/1122">Закон</text:a> Челябинской области от 6 марта 2024 г. N 17-ЗО</text:p>
      <text:p text:style-name="s22"><text:a xlink:type="simple" xlink:href="https://internet.garant.ru/document/redirect/408366955/20">См. предыдущую редакцию</text:a></text:p>
      <text:p text:style-name="s1">7) выдача, переоформление, прекращение действия свидетельств об осуществлении перевозок по муниципальным маршрутам регулярных перевозок (далее - свидетельства), предоставление дубликатов свидетельств;</text:p>
      <text:p text:style-name="s22header">Информация об изменениях:</text:p>
      <text:p text:style-name="s22"><text:bookmark text:name="anchor3271"/>Часть 3 дополнена пунктом 7.1 с 1 марта 2026 г. - <text:a xlink:type="simple" xlink:href="https://internet.garant.ru/document/redirect/413184555/11">Закон</text:a> Челябинской области от 2 декабря 2025 г. N 192-ЗО</text:p>
      <text:p text:style-name="s22"><text:a xlink:type="simple" xlink:href="https://internet.garant.ru/document/redirect/411818694/3271">См. будущую редакцию</text:a></text:p>
      <text:p text:style-name="s22header">Информация об изменениях:</text:p>
      <text:p text:style-name="s22"><text:bookmark text:name="anchor21"/>Пункт 8 изменен с 1 сентября 2026 г. - <text:a xlink:type="simple" xlink:href="https://internet.garant.ru/document/redirect/413184555/12">Закон</text:a> Челябинской области от 2 декабря 2025 г. N 192-ЗО</text:p>
      <text:p text:style-name="s22"><text:a xlink:type="simple" xlink:href="https://internet.garant.ru/document/redirect/411818695/21">См. будущую редакцию</text:a></text:p>
      <text:p text:style-name="s22">Пункт 8 изменен с 1 сентября 2024 г. - <text:a xlink:type="simple" xlink:href="https://internet.garant.ru/document/redirect/408667421/1123">Закон</text:a> Челябинской области от 6 марта 2024 г. N 17-ЗО</text:p>
      <text:p text:style-name="s22"><text:a xlink:type="simple" xlink:href="https://internet.garant.ru/document/redirect/408366955/21">См. предыдущую редакцию</text:a></text:p>
      <text:p text:style-name="s1">8) выдача, переоформление карт муниципальных маршрутов регулярных перевозок, предоставление дубликатов карт муниципальных маршрутов регулярных перевозок;</text:p>
      <text:p text:style-name="s1"><text:bookmark text:name="anchor22"/>9) ведение реестра муниципальных маршрутов регулярных перевозок и размещение сведений, включенных в указанный реестр (за исключением сведений о месте жительства индивидуального предпринимателя), на официальном сайте уполномоченного органа в информационно-телекоммуникационной сети "Интернет";</text:p>
      <text:p text:style-name="s22header">Информация об изменениях:</text:p>
      <text:p text:style-name="s22"><text:bookmark text:name="anchor23"/>Пункт 10 изменен с 6 октября 2021 г. - <text:a xlink:type="simple" xlink:href="https://internet.garant.ru/document/redirect/402889517/12">Закон</text:a> Челябинской области от 5 октября 2021 г. N 436-ЗО</text:p>
      <text:p text:style-name="s22"><text:a xlink:type="simple" xlink:href="https://internet.garant.ru/document/redirect/401448867/23">См. предыдущую редакцию</text:a></text:p>
      <text:p text:style-name="s1">10) оценка соблюдения обязательных требований в области организации регулярных перевозок по муниципальным маршрутам регулярных перевозок в рамках муниципального контроля на автомобильном транспорте, городском наземном электрическом транспорте и в дорожном хозяйстве;</text:p>
      <text:p text:style-name="s22header">Информация об изменениях:</text:p>
      <text:p text:style-name="s22"><text:bookmark text:name="anchor3211"/>Пункт 11 изменен с 5 октября 2022 г. - <text:a xlink:type="simple" xlink:href="https://internet.garant.ru/document/redirect/405382769/1">Закон</text:a> Челябинской области от 5 октября 2022 г. N 671-ЗО</text:p>
      <text:p text:style-name="s22"><text:a xlink:type="simple" xlink:href="https://internet.garant.ru/document/redirect/405322844/3211">См. предыдущую редакцию</text:a></text:p>
      <text:p text:style-name="s1">11) установление регулируемых тарифов на регулярные перевозки по муниципальным маршрутам регулярных перевозок, включая установление порядка организации автоматизированного учета оплаты пассажирами (в том числе пассажирами, которым предоставлены льготы на проезд при осуществлении регулярных перевозок по муниципальным маршрутам регулярных перевозок) проезда и провоза багажа при осуществлении регулярных перевозок по регулируемым тарифам на регулярные перевозки по муниципальным маршрутам регулярных перевозок и организацию указанного автоматизированного учета, а также включая установление порядка организации автоматизированного распределения денежных средств, полученных от оплаты пассажирами проезда и провоза багажа при осуществлении регулярных перевозок по регулируемым тарифам на регулярные перевозки по муниципальным маршрутам регулярных перевозок, между юридическими лицами, индивидуальными предпринимателями, участниками договора простого товарищества, осуществляющими регулярные перевозки по регулируемым тарифам на регулярные перевозки по муниципальным маршрутам регулярных перевозок, и организацию указанного автоматизированного распределения денежных средств;</text:p>
      <text:p text:style-name="s22header">Информация об изменениях:</text:p>
      <text:p text:style-name="s22"><text:bookmark text:name="anchor3212"/>Пункт 12 изменен с 1 сентября 2026 г. - <text:a xlink:type="simple" xlink:href="https://internet.garant.ru/document/redirect/413184555/13">Закон</text:a> Челябинской области от 2 декабря 2025 г. N 192-ЗО</text:p>
      <text:p text:style-name="s22"><text:a xlink:type="simple" xlink:href="https://internet.garant.ru/document/redirect/411818695/3212">См. будущую редакцию</text:a></text:p>
      <text:p text:style-name="s22">Часть 2 дополнена пунктом 12 с 3 декабря 2020 г. - <text:a xlink:type="simple" xlink:href="https://internet.garant.ru/document/redirect/74996919/3">Закон</text:a> Челябинской области от 2 декабря 2020 г. N 272-ЗО</text:p>
      <text:p text:style-name="s1">12) установление порядка определения юридических лиц, индивидуальных предпринимателей, участников договора простого товарищества, которым свидетельства и карты муниципальных маршрутов регулярных перевозок выдаются без проведения открытого конкурса;</text:p>
      <text:p text:style-name="s22header">Информация об изменениях:</text:p>
      <text:p text:style-name="s22"><text:bookmark text:name="anchor32013"/>Часть 2 дополнена пунктом 13 с 28 января 2022 г. - <text:a xlink:type="simple" xlink:href="https://internet.garant.ru/document/redirect/403453742/6">Закон</text:a> Челябинской области от 28 января 2022 г. N 516-ЗО</text:p>
      <text:p text:style-name="s1">13) проектирование, строительство, ввод в эксплуатацию и эксплуатация объектов инфраструктуры городского наземного электрического транспорта;</text:p>
      <text:p text:style-name="s22header">Информация об изменениях:</text:p>
      <text:p text:style-name="s22"><text:bookmark text:name="anchor32014"/><text:a xlink:type="simple" xlink:href="https://internet.garant.ru/document/redirect/413184555/14">Законом</text:a> Челябинской области от 2 декабря 2025 г. N 192-ЗО пункт 14 признан утратившим силу с 1 сентября 2026 г.</text:p>
      <text:p text:style-name="s22">Часть 2 дополнена пунктом 14 с 1 сентября 2024 г. - <text:a xlink:type="simple" xlink:href="https://internet.garant.ru/document/redirect/408667421/1124">Закон</text:a> Челябинской области от 6 марта 2024 г. N 17-ЗО</text:p>
      <text:p text:style-name="s1">14) установление порядка предоставления дубликата свидетельства и дубликата карты муниципального маршрута регулярных перевозок.</text:p>
      <text:p text:style-name="s1"><text:bookmark text:name="anchor25"/>3. Исключена с 6 августа 2020 г. - <text:a xlink:type="simple" xlink:href="https://internet.garant.ru/document/redirect/74477147/7">Закон</text:a> Челябинской области от 5 августа 2020 г. N 202-ЗО</text:p>
      <text:p text:style-name="s22header">Информация об изменениях:</text:p>
      <text:p text:style-name="s22"><text:a xlink:type="simple" xlink:href="https://internet.garant.ru/document/redirect/19898823/25">См. предыдущую редакцию</text:a></text:p>
      <text:p text:style-name="s22"/>
      <text:p text:style-name="s15"><text:bookmark text:name="anchor4"/><text:span text:style-name="s10">Статья 4.</text:span> Финансовое обеспечение осуществления органами государственной власти Челябинской области полномочий по организации регулярных перевозок</text:p>
      <text:p text:style-name="s1"/>
      <text:p text:style-name="s1">Финансирование расходов, связанных с реализацией органами государственной власти Челябинской области полномочий по организации регулярных перевозок, предусмотренных <text:a xlink:type="simple" xlink:href="#anchor3">статьей 3</text:a> настоящего Закона, осуществляется за счет средств областного бюджета.</text:p>
      <text:p text:style-name="s1"/>
      <text:p text:style-name="s22header">Информация об изменениях:</text:p>
      <text:p text:style-name="s22"><text:bookmark text:name="anchor5"/>Статья 5 изменена с 2 сентября 2025 г. - <text:a xlink:type="simple" xlink:href="https://internet.garant.ru/document/redirect/412626063/4">Закон</text:a> Челябинской области от 2 сентября 2025 г. N 142-ЗО</text:p>
      <text:p text:style-name="s22"><text:a xlink:type="simple" xlink:href="https://internet.garant.ru/document/redirect/411816861/5">См. предыдущую редакцию</text:a></text:p>
      <text:p text:style-name="s15"><text:span text:style-name="s10">Статья 5.</text:span> Срок перераспределения полномочий по организации регулярных перевозок</text:p>
      <text:p text:style-name="s1"/>
      <text:p text:style-name="s1">Полномочия по организации регулярных перевозок, указанные в <text:a xlink:type="simple" xlink:href="#anchor3">статье 3</text:a> настоящего Закона, перераспределяются по 31 декабря 2026 года включительно.</text:p>
      <text:p text:style-name="s1"/>
      <text:p text:style-name="s15"><text:bookmark text:name="anchor6"/><text:span text:style-name="s10">Статья 6.</text:span> Переходные положения</text:p>
      <text:p text:style-name="s1"/>
      <text:p text:style-name="s22header">Информация об изменениях:</text:p>
      <text:p text:style-name="s22"><text:bookmark text:name="anchor26"/>Часть 1 изменена с 5 ноября 2020 г. - <text:a xlink:type="simple" xlink:href="https://internet.garant.ru/document/redirect/74861763/3">Закон</text:a> Челябинской области от 5 ноября 2020 г. N 240-ЗО</text:p>
      <text:p text:style-name="s22"><text:a xlink:type="simple" xlink:href="https://internet.garant.ru/document/redirect/19801806/26">См. предыдущую редакцию</text:a></text:p>
      <text:p text:style-name="s1">1. В целях организации перераспределения полномочий по организации регулярных перевозок, указанных в <text:a xlink:type="simple" xlink:href="#anchor3">статье 3</text:a> настоящего Закона, со дня вступления в силу настоящего Закона по 31 декабря 2021 года включительно устанавливается переходный период.</text:p>
      <text:p text:style-name="s1"><text:bookmark text:name="anchor35"/>2. В переходный период органы местного самоуправления, осуществляющие полномочия по организации регулярных перевозок:</text:p>
      <text:p text:style-name="s1"><text:bookmark text:name="anchor27"/>1) обеспечивают не позднее 1 марта 2020 года информирование индивидуальных предпринимателей, юридических лиц, участников договора простого товарищества, которым органами местного самоуправления выданы карты муниципальных маршрутов регулярных перевозок, о перераспределении полномочий по организации регулярных перевозок, указанных в <text:a xlink:type="simple" xlink:href="#anchor3">статье 3</text:a> настоящего Закона;</text:p>
      <text:p text:style-name="s1"><text:bookmark text:name="anchor28"/>2) организуют не позднее 1 мая 2020 года передачу уполномоченному органу документов, подтверждающих выдачу свидетельств, карт муниципальных маршрутов регулярных перевозок, а также договоров об осуществлении регулярных перевозок по муниципальным маршрутам регулярных перевозок, заключенных до вступления в силу <text:a xlink:type="simple" xlink:href="https://internet.garant.ru/document/redirect/71129200/42">Федерального закона</text:a> "Об организации регулярных перевозок пассажиров и багажа автомобильным транспортом и городским наземным электрическим транспортом в Российской Федерации и о внесении изменений в отдельные законодательные акты Российской Федерации";</text:p>
      <text:p text:style-name="s1"><text:bookmark text:name="anchor29"/>3) изменяют и отменяют муниципальные маршруты регулярных перевозок, установленные органами местного самоуправления, в порядке, установленном муниципальными нормативными правовыми актами;</text:p>
      <text:p text:style-name="s22header">Информация об изменениях:</text:p>
      <text:p text:style-name="s22"><text:bookmark text:name="anchor30"/>Пункт 4 изменен с 5 ноября 2020 г. - <text:a xlink:type="simple" xlink:href="https://internet.garant.ru/document/redirect/74861763/6">Закон</text:a> Челябинской области от 5 ноября 2020 г. N 240-ЗО</text:p>
      <text:p text:style-name="s22"><text:a xlink:type="simple" xlink:href="https://internet.garant.ru/document/redirect/19801806/30">См. предыдущую редакцию</text:a></text:p>
      <text:p text:style-name="s1">4) переоформляют карты муниципальных маршрутов регулярных перевозок и свидетельства, выданные органами местного самоуправления, срок действия которых истекает до 1 января 2022 года;</text:p>
      <text:p text:style-name="s1"><text:bookmark text:name="anchor31"/>5) прекращают действие свидетельств, выданных органами местного самоуправления;</text:p>
      <text:p text:style-name="s22header">Информация об изменениях:</text:p>
      <text:p text:style-name="s22"><text:bookmark text:name="anchor32"/>Пункт 6 изменен с 5 ноября 2020 г. - <text:a xlink:type="simple" xlink:href="https://internet.garant.ru/document/redirect/74861763/7">Закон</text:a> Челябинской области от 5 ноября 2020 г. N 240-ЗО</text:p>
      <text:p text:style-name="s22"><text:a xlink:type="simple" xlink:href="https://internet.garant.ru/document/redirect/19801806/32">См. предыдущую редакцию</text:a></text:p>
      <text:p text:style-name="s1">6) заключают муниципальные контракты о выполнении работ, связанных с осуществлением регулярных перевозок по регулируемым тарифам по муниципальным маршрутам регулярных перевозок, сроком действия по 31 декабря 2021 года включительно с выдачей карт муниципальных маршрутов регулярных перевозок по указанным контрактам со сроком действия по 31 декабря 2021 года включительно;</text:p>
      <text:p text:style-name="s1"><text:bookmark text:name="anchor33"/>7) ведут реестр муниципальных маршрутов регулярных перевозок, установленных органами местного самоуправления, и размещают сведения, включенные в указанный реестр (за исключением сведений о месте жительства индивидуального предпринимателя), на официальных сайтах органов местного самоуправления в информационно-телекоммуникационной сети "Интернет";</text:p>
      <text:p text:style-name="s22header">Информация об изменениях:</text:p>
      <text:p text:style-name="s22"><text:bookmark text:name="anchor34"/>Пункт 8 изменен с 6 октября 2021 г. - <text:a xlink:type="simple" xlink:href="https://internet.garant.ru/document/redirect/402889517/13">Закон</text:a> Челябинской области от 5 октября 2021 г. N 436-ЗО</text:p>
      <text:p text:style-name="s22"><text:a xlink:type="simple" xlink:href="https://internet.garant.ru/document/redirect/401448867/34">См. предыдущую редакцию</text:a></text:p>
      <text:p text:style-name="s1">8) оценивают соблюдение обязательных требований в области организации регулярных перевозок по муниципальным маршрутам регулярных перевозок в рамках муниципального контроля на автомобильном транспорте, городском наземном электрическом транспорте и в дорожном хозяйстве;</text:p>
      <text:p text:style-name="s22header">Информация об изменениях:</text:p>
      <text:p text:style-name="s22"><text:bookmark text:name="anchor3213"/>Часть 2 дополнена пунктом 9 с 3 декабря 2020 г. - <text:a xlink:type="simple" xlink:href="https://internet.garant.ru/document/redirect/74996919/4">Закон</text:a> Челябинской области от 2 декабря 2020 г. N 272-ЗО</text:p>
      <text:p text:style-name="s1">9) организуют и проводят открытые конкурсы на право осуществления регулярных перевозок по муниципальным маршрутам регулярных перевозок в случае наступления обстоятельств, предусмотренных <text:a xlink:type="simple" xlink:href="https://internet.garant.ru/document/redirect/71129200/2410">частью 10 статьи 24</text:a> либо <text:a xlink:type="simple" xlink:href="https://internet.garant.ru/document/redirect/71129200/29011">пунктом 1</text:a>, <text:a xlink:type="simple" xlink:href="https://internet.garant.ru/document/redirect/71129200/29012">2</text:a>, <text:a xlink:type="simple" xlink:href="https://internet.garant.ru/document/redirect/71129200/29013">3</text:a> или <text:a xlink:type="simple" xlink:href="https://internet.garant.ru/document/redirect/71129200/29017">7 части 1 статьи 29</text:a> Федерального закона "Об организации регулярных перевозок пассажиров и багажа автомобильным транспортом и городским наземным электрическим транспортом в Российской Федерации и о внесении изменений в отдельные законодательные акты Российской Федерации".</text:p>
      <text:p text:style-name="s1">В переходный период органы местного самоуправления, осуществляющие полномочия по организации регулярных перевозок, не вправе изменять вид регулярных перевозок и устанавливать муниципальные маршруты регулярных перевозок.</text:p>
      <text:p text:style-name="s1"><text:bookmark text:name="anchor38"/>3. В переходный период Правительство Челябинской области принимает:</text:p>
      <text:p text:style-name="s22header">Информация об изменениях:</text:p>
      <text:p text:style-name="s22"><text:bookmark text:name="anchor36"/>Пункт 1 изменен с 6 октября 2021 г. - <text:a xlink:type="simple" xlink:href="https://internet.garant.ru/document/redirect/402889517/14">Закон</text:a> Челябинской области от 5 октября 2021 г. N 436-ЗО</text:p>
      <text:p text:style-name="s22"><text:a xlink:type="simple" xlink:href="https://internet.garant.ru/document/redirect/401448867/36">См. предыдущую редакцию</text:a></text:p>
      <text:p text:style-name="s1">1) нормативные правовые акты, указанные в <text:a xlink:type="simple" xlink:href="#anchor10">пунктах 2</text:a>, <text:a xlink:type="simple" xlink:href="#anchor12">4</text:a> и <text:a xlink:type="simple" xlink:href="#anchor315">5 части 1 статьи 3</text:a> настоящего Закона;</text:p>
      <text:p text:style-name="s1"><text:bookmark text:name="anchor37"/>2) документы планирования регулярных перевозок по муниципальным маршрутам регулярных перевозок с установлением порядка внесения сведений об изменении вида регулярных перевозок в реестр муниципальных маршрутов регулярных перевозок.</text:p>
      <text:p text:style-name="s1"><text:bookmark text:name="anchor44"/>4. В переходный период уполномоченный орган:</text:p>
      <text:p text:style-name="s1"><text:bookmark text:name="anchor39"/>1) осуществляет подготовку документов планирования регулярных перевозок по муниципальным маршрутам регулярных перевозок;</text:p>
      <text:p text:style-name="s1"><text:bookmark text:name="anchor40"/>2) утверждает шкалу оценки критериев, по которым осуществляются оценка и сопоставление заявок на участие в открытом конкурсе на право осуществления регулярных перевозок по муниципальным маршрутам регулярных перевозок;</text:p>
      <text:p text:style-name="s1"><text:bookmark text:name="anchor41"/>3) устанавливает муниципальные маршруты регулярных перевозок по регулируемым тарифам, изменяет и отменяет указанные маршруты;</text:p>
      <text:p text:style-name="s1"><text:bookmark text:name="anchor42"/>4) устанавливает муниципальные маршруты регулярных перевозок по нерегулируемым тарифам исключительно в целях обеспечения транспортного обслуживания населения в условиях чрезвычайной ситуации, изменяет и отменяет указанные маршруты;</text:p>
      <text:p text:style-name="s22header">Информация об изменениях:</text:p>
      <text:p text:style-name="s22"><text:bookmark text:name="anchor43"/>Пункт 5 изменен с 5 ноября 2020 г. - <text:a xlink:type="simple" xlink:href="https://internet.garant.ru/document/redirect/74861763/5">Закон</text:a> Челябинской области от 5 ноября 2020 г. N 240-ЗО</text:p>
      <text:p text:style-name="s22"><text:a xlink:type="simple" xlink:href="https://internet.garant.ru/document/redirect/19801806/43">См. предыдущую редакцию</text:a></text:p>
      <text:p text:style-name="s1">5) переоформляет <text:a xlink:type="simple" xlink:href="https://internet.garant.ru/document/redirect/71129200/28">карты</text:a> муниципальных маршрутов регулярных перевозок и <text:a xlink:type="simple" xlink:href="https://internet.garant.ru/document/redirect/71129200/27">свидетельства</text:a>, выданные органами местного самоуправления, срок действия которых истекает после 31 декабря 2021 года.</text:p>
      <text:p text:style-name="s1"/>
      <text:p text:style-name="s22header">Информация об изменениях:</text:p>
      <text:p text:style-name="s22"><text:bookmark text:name="anchor7"/>Статья 7 изменена с 2 сентября 2025 г. - <text:a xlink:type="simple" xlink:href="https://internet.garant.ru/document/redirect/412626063/5">Закон</text:a> Челябинской области от 2 сентября 2025 г. N 142-ЗО</text:p>
      <text:p text:style-name="s22"><text:a xlink:type="simple" xlink:href="https://internet.garant.ru/document/redirect/411816861/7">См. предыдущую редакцию</text:a></text:p>
      <text:p text:style-name="s15"><text:span text:style-name="s10">Статья 7.</text:span> Вступление в силу настоящего Закона</text:p>
      <text:p text:style-name="s1"/>
      <text:p text:style-name="s1">Настоящий Закон вступает в силу с 1 января 2020 года и действует по 31 декабря 2026 года включительно.</text:p>
      <text:p text:style-name="s1"/>
      <table:table table:name="10204" table:style-name="10204">
        <table:table-column table:style-name="6803"/>
        <table:table-column table:style-name="3401"/>
        <table:table-row>
          <table:table-cell>
            <text:p text:style-name="s16_fi0">Губернатор Челябинской области</text:p>
          </table:table-cell>
          <table:table-cell>
            <text:p text:style-name="s1_right_fi0">А.Л. Текслер</text:p>
          </table:table-cell>
        </table:table-row>
      </table:table>
      <text:p text:style-name="s1"/>
      <table:table table:name="10204" table:style-name="10204">
        <table:table-column table:style-name="6803"/>
        <table:table-column table:style-name="3401"/>
        <table:table-row>
          <table:table-cell>
            <text:p text:style-name="s16_fi0">N 71-ЗО от 30 декабря 2019 г.</text:p>
          </table:table-cell>
          <table:table-cell>
            <text:p text:style-name="s1"/>
          </table:table-cell>
        </table:table-row>
      </table:table>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1">
  <office:font-face-decls>
    <style:font-face style:name="Arial" svg:font-family="Arial"/>
    <style:font-face style:name="Courier New" svg:font-family="Courier New"/>
    <style:font-face style:name="Times New Roman" svg:font-family="Times New Roman"/>
  </office:font-face-decls>
  <office:styles>
    <style:default-style style:family="paragraph">
      <style:paragraph-properties style:tab-stop-distance="1.27cm"/>
    </style:default-style>
    <style:style style:family="paragraph" style:name="Normal">
      <style:paragraph-properties style:writing-mode="lr"/>
      <style:text-properties style:font-name="Times New Roman" fo:font-size="12pt" fo:language="ru" fo:country="RU"/>
    </style:style>
    <style:style style:family="paragraph" style:name="Standard">
      <style:paragraph-properties fo:text-align="justify" fo:text-indent="1.27cm" fo:widows="2" fo:orphans="2" fo:margin-left="0cm" fo:margin-right="0cm" fo:margin-top="0cm" fo:margin-bottom="0cm" style:writing-mode="lr"/>
      <style:text-properties style:font-name="Times New Roman" fo:font-size="12pt"/>
    </style:style>
    <style:style style:name="Preformatted" style:display-name="Preformatted" style:family="paragraph">
      <style:paragraph-properties fo:margin-left="0cm" fo:margin-right="0cm" fo:margin-top="0cm" fo:margin-bottom="0cm" fo:text-align="justify" style:justify-single-word="false" fo:orphans="2" fo:widows="2" fo:hyphenation-ladder-count="no-limit" fo:text-indent="0cm" style:auto-text-indent="false" style:writing-mode="lr-tb"/>
      <style:text-properties style:font-name="Courier New" fo:font-family="'Courier New'" style:font-family-generic="roman" style:font-pitch="fixed" fo:font-size="12pt" style:font-name-asian="Symbol" style:font-family-asian="Symbol" style:font-family-generic-asian="system" style:font-pitch-asian="variable" style:font-size-asian="12pt" style:font-name-complex="Wingdings" style:font-family-complex="Wingdings" style:font-family-generic-complex="system" style:font-pitch-complex="variable" style:font-size-complex="12pt" fo:hyphenate="true" fo:hyphenation-remain-char-count="2" fo:hyphenation-push-char-count="2"/>
    </style:style>
    <style:style style:family="paragraph" style:name="Heading" style:parent-style-name="Standard">
      <style:paragraph-properties fo:text-align="center" fo:margin-top="0.423cm" fo:margin-bottom="0.212cm" fo:keep-with-next="always"/>
      <style:text-properties style:font-name="Times New Roman" fo:font-weight="bold"/>
    </style:style>
    <style:style style:name="s1" style:family="paragraph" style:display-name="Нормальный" style:parent-style-name="Standard"/>
    <style:style style:name="s2" style:family="paragraph" style:display-name="Нормальный (OEM)" style:parent-style-name="Preformatted"/>
    <style:style style:name="s3" style:family="paragraph" style:display-name="Заголовок 1" style:parent-style-name="Heading"/>
    <style:style style:name="s4" style:family="paragraph" style:display-name="Заголовок 2" style:parent-style-name="Heading"/>
    <style:style style:name="s5" style:family="paragraph" style:display-name="Заголовок 3" style:parent-style-name="Heading"/>
    <style:style style:name="s6" style:family="paragraph" style:display-name="Заголовок 4" style:parent-style-name="Heading"/>
    <style:style style:name="s7" style:family="paragraph" style:display-name="Утратил силу" style:parent-style-name="Standard">
      <style:text-properties fo:color="#666600" style:text-line-through-style="solid" style:text-line-through-type="single"/>
    </style:style>
    <!-- Text (reference) -->
    <style:style style:name="Text (reference)" style:family="paragraph" style:parent-style-name="Standard">
      <style:paragraph-properties fo:text-align="justify" fo:text-indent="0cm" fo:margin-left="0cm" fo:margin-right="0cm" fo:margin-top="0.132cm" fo:margin-bottom="0cm"/>
      <style:text-properties fo:font-style="italic" fo:color="#353842" style:font-name="Times New Roman CYR" fo:font-size="12pt"/>
    </style:style>
    <style:style style:name="s9" style:family="paragraph" style:display-name="Комментарий" style:parent-style-name="Text (reference)">
      <style:paragraph-properties fo:text-align="justify" fo:background-color="#f0f0f0"/>
      <style:text-properties fo:background-color="#f0f0f0"/>
    </style:style>
    <style:style style:name="s15" style:family="paragraph" style:display-name="Заголовок статьи" style:parent-style-name="Standard">
      <style:paragraph-properties fo:text-align="justify" fo:text-indent="-1.573cm" fo:margin-left="2.843cm" fo:margin-right="0cm" fo:margin-top="0cm" fo:margin-bottom="0cm"/>
    </style:style>
    <style:style style:name="s16" style:family="paragraph" style:display-name="Прижатый влево" style:parent-style-name="Standard">
      <style:paragraph-properties fo:text-indent="0cm" fo:text-align="start" style:justify-single-word="false" fo:hyphenation-ladder-count="no-limit"/>
    </style:style>
    <style:style style:name="s22" style:family="paragraph" style:display-name="Информация о версии" style:parent-style-name="Text (reference)">
      <style:paragraph-properties fo:text-align="justify" fo:background-color="#f0f0f0"/>
      <style:text-properties fo:background-color="#f0f0f0"/>
    </style:style>
    <style:style style:name="s25" style:family="paragraph" style:display-name="Не вступил в силу" style:parent-style-name="Standard">
      <style:paragraph-properties fo:margin-left="0.245cm" fo:margin-right="0cm" fo:text-indent="-0.245cm"/>
    </style:style>
    <style:style style:name="s52" style:family="paragraph" style:display-name="Информация об изменениях" style:parent-style-name="Text (reference)">
      <style:paragraph-properties fo:background-color="#eaefed"/>
      <style:text-properties fo:font-size="10pt" fo:background-color="#eaefed"/>
    </style:style>
    <style:style style:name="s71" style:family="paragraph" style:display-name="Заголовок ЭР (левое окно)" style:parent-style-name="Heading"/>
    <style:style style:name="s91" style:family="paragraph" style:display-name="Сноска" style:parent-style-name="Standard">
      <style:text-properties fo:font-size="10pt"/>
    </style:style>
    <style:style style:name="s93" style:family="paragraph" style:display-name="Взамен" style:parent-style-name="Text (reference)">
      <style:paragraph-properties fo:auto-text-indent="false" fo:text-indent="0cm" fo:background-color="#FFF5AD" fo:margin-left="0.3in"/>
      <style:text-properties fo:background-color="#FFF5AD"/>
    </style:style>
    <style:style style:name="s94" style:family="paragraph" style:display-name="Сравнение" style:parent-style-name="Text (reference)">
      <style:paragraph-properties fo:auto-text-indent="false" fo:text-indent="0cm" fo:background-color="#f0f0f0" fo:margin-left="0.3in"/>
      <style:text-properties fo:background-color="#f0f0f0"/>
    </style:style>
  </office:styles>
  <office:automatic-styles>
    <!-- header and footer styles -->
    <style:style style:family="paragraph" style:name="header" style:parent-style-name="Standard">
      <style:paragraph-properties fo:text-align="left" fo:text-indent="0cm"/>
      <style:text-properties style:font-name="Times New Roman" fo:font-family="'Times New Roman'" fo:font-size="10"/>
    </style:style>
    <style:style style:family="paragraph" style:name="footer_left" style:parent-style-name="Standard">
      <style:paragraph-properties fo:text-align="left" fo:text-indent="0cm"/>
      <style:text-properties style:font-name="Times New Roman" fo:font-family="'Times New Roman'" fo:font-size="10"/>
    </style:style>
    <style:style style:family="paragraph" style:name="footer_center" style:parent-style-name="Standard">
      <style:paragraph-properties fo:text-align="center" fo:text-indent="0cm"/>
      <style:text-properties style:font-name="Times New Roman" fo:font-family="'Times New Roman'" fo:font-size="10"/>
    </style:style>
    <style:style style:family="paragraph" style:name="footer_right" style:parent-style-name="Standard">
      <style:paragraph-properties fo:text-align="right" fo:text-indent="0cm"/>
      <style:text-properties style:font-name="Times New Roman" fo:font-family="'Times New Roman'" fo:font-size="10"/>
    </style:style>
    <style:page-layout style:name="Standard">
      <style:page-layout-properties fo:page-width="210mm" fo:page-height="297mm" style:num-format="1" style:print-orientation="portrait" fo:margin-top="14mm" fo:margin-bottom="14mm" fo:margin-left="14mm" fo:margin-right="14mm"/>
      <style:header-style>
        <style:header-footer-properties fo:margin-bottom="5mm"/>
      </style:header-style>
      <style:footer-style/>
    </style:page-layout>
    <number:date-style style:name="date" number:automatic-order="true" number:format-source="fixed">
      <number:day number:style="long"/>
      <number:text>.</number:text>
      <number:month number:style="long"/>
      <number:text>.</number:text>
      <number:year number:style="long"/>
    </number:date-style>
  </office:automatic-styles>
  <office:master-styles>
    <style:master-page style:name="Standard" style:page-layout-name="Standard">
      <style:header>
        <text:p text:style-name="header">Закон Челябинской области от 30 декабря 2019 г. N 71-ЗО "О перераспределении полномочий по органи...</text:p>
      </style:header>
      <style:footer>
        <table:table>
          <table:table-column table:number-columns-repeated="3"/>
          <table:table-row>
            <table:table-cell>
              <text:p text:style-name="footer_left">
							<text:date style:data-style-name="date" text:fixed="true" text:date-value="2026-1-20"/>
						</text:p>
            </table:table-cell>
            <table:table-cell>
              <text:p text:style-name="footer_center">Система ГАРАНТ
						</text:p>
            </table:table-cell>
            <table:table-cell>
              <text:p text:style-name="footer_right">
							<text:page-number text:select-page="current"/>/<text:page-count style:num-format="1"/>
						</text:p>
            </table:table-cell>
          </table:table-row>
        </table:table>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1">
  <office:meta>
    <meta:initial-creator>НПП "Гарант-Сервис"</meta:initial-creator>
    <dc:description>Документ экспортирован из системы ГАРАНТ</dc:description>
    <meta:generator>Garant</meta:generator>
    <meta:user-defined meta:name="Company">НПП "Гарант-Сервис"</meta:user-defined>
  </office:meta>
</office:document-meta>
</file>